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ccb848db6dbc8f7d367c820893d581.png"/>
  <manifest:file-entry manifest:media-type="image/png" manifest:full-path="Pictures/2031ff5a7e48aaf289592e7f504d0c57.png"/>
  <manifest:file-entry manifest:media-type="image/png" manifest:full-path="Pictures/60ac30a155c459171897184871093dec.png"/>
  <manifest:file-entry manifest:media-type="image/png" manifest:full-path="Pictures/124a17a332a94a592b9fd63528c151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70"/><text:bookmark-start text:name="__RefHeading___ダイオード温度計_1"/><text:bookmark-start text:name="ダイオード温度計"/>ダイオード温度計<text:bookmark-end text:name="__RefHeading___ダイオード温度計_1"/><text:bookmark-end text:name="ダイオード温度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温度計を自作する場合、一般的には、次のような高精度IC温度センサを利用します。</text:p>
      <text:list text:style-name="List_20_1" text:continue-numbering="false">
        <text:list-item>
          <text:p text:style-name="List_20_1_Content_First"> LM35DZ(0~100℃、10.0mV/℃ )</text:p>
        </text:list-item>
        <text:list-item>
          <text:p text:style-name="List_20_1_Content_Last"> S8100B(:-40~+100℃、-8.0mV/℃ )</text:p>
        </text:list-item>
      </text:list>
      <text:p text:style-name="Text_20_body">今回は、シリコンダイオードの温度特性を利用した温度計を作成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シリコンダイオードの順方向電圧は、接合部の温度が変化すると-2mV/℃の割合で変化します。
通常20℃の順方向電圧は、約600mVです。
測定可能な温度範囲は、ダイオードの種類にもよりますが、約-20℃から150℃まで可能です。
但し、温度変化の割合は必ずしも直線的ではないので、誤差がでますので、厳密な計測には向きません。</text:p>
      <text:p text:style-name="Text_20_body">今回の温度計では、この電圧の変化を計測し、温度として表示しています。
ダイオードを5個直列に接続することにより、温度の変化による、電圧の変化量を-10mV/℃としました。</text:p>
      <text:p text:style-name="Text_20_body">&lt;シリコンダイオードの特性&gt;</text:p>
      <text:list text:style-name="List_20_1" text:continue-numbering="false">
        <text:list-item>
          <text:p text:style-name="List_20_1_Content_First"> シリコン半導体の接合電圧(順方向電圧)は、通常0.5~0.9Vの範囲で使用される。</text:p>
        </text:list-item>
        <text:list-item>
          <text:p text:style-name="List_20_1_Content"> その接合電圧の温度係数は、負の値を持っており、約-1.7~-2.2mV/℃の値が示されることが多い。</text:p>
        </text:list-item>
        <text:list-item>
          <text:p text:style-name="List_20_1_Content"> また接合電圧の温度係数は、接合電圧に大きく依存し、接合電圧が大きくなると温度係数は小さくなる。</text:p>
        </text:list-item>
        <text:list-item>
          <text:p text:style-name="List_20_1_Content"> ダイオードに流す電流に応じて接合電圧が変化する。</text:p>
        </text:list-item>
        <text:list-item>
          <text:p text:style-name="List_20_1_Content"> 高電流密度になれば負の温度係数の絶対値は小さくなる。</text:p>
        </text:list-item>
        <text:list-item>
          <text:p text:style-name="List_20_1_Content"> 接合電圧が、0.65Vで温度係数は、約-2mV/℃になる。</text:p>
        </text:list-item>
        <text:list-item>
          <text:p text:style-name="List_20_1_Content_Last"> 電流が小さければ温度係数の絶対値はもっと大きくなる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1.90625cm"><draw:image xlink:href="Pictures/14ccb848db6dbc8f7d367c820893d581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温度計（シリコンダイオード使用）』 <text:line-break/>*/</text:span><text:line-break/><text:span text:style-name="highlight_co1">//********************************************************************** </text:span><text:line-break/> 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<text:span text:style-name="highlight_sy0">,</text:span> cnt<text:span text:style-name="highlight_sy0">;</text:span><text:line-break/><text:tab/><text:span text:style-name="highlight_co1">//</text:span><text:line-break/><text:tab/>ad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+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ad <text:span text:style-name="highlight_sy0">/</text:span> <text:span text:style-name="highlight_nu0">60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6</text:span><text:span text:style-name="highlight_br0">]</text:span>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0001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0011101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<text:span text:style-name="highlight_co1">// 入力割り込みの設定</text:span><text:line-break/><text:tab/>INTCON.<text:span text:style-name="highlight_me1">INTE</text:span> <text:span text:style-name="highlight_sy0">=</text:span> <text:span text:style-name="highlight_nu0">1</text:span><text:span text:style-name="highlight_sy0">;</text:span><text:line-break/><text:tab/>INTCON.<text:span text:style-name="highlight_me1">INTF</text:span> <text:span text:style-name="highlight_sy0">=</text:span> <text:span text:style-name="highlight_nu0">0</text:span><text:span text:style-name="highlight_sy0">;</text:span><text:line-break/><text:tab/>OPTION_REG.<text:span text:style-name="highlight_me1">INTEDG</text:span> <text:span text:style-name="highlight_sy0">=</text:span> <text:span text:style-name="highlight_nu0">1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0</text:span><text:span text:style-name="highlight_sy0">,</text:span><text:span text:style-name="highlight_nu0">7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ThermoMeter3"</text:span><text:span text:style-name="highlight_br0">)</text:span><text:span text:style-name="highlight_sy0">;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tab/><text:span text:style-name="highlight_co1">// これ以降の処理で割り込みを許可する。 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 <text:span text:style-name="highlight_sy0">=</text:span> measurement<text:span text:style-name="highlight_br0">(</text:span><text:span text:style-name="highlight_br0">)</text:span><text:span text:style-name="highlight_sy0">;</text:span><text:line-break/><text:tab/><text:tab/>ad <text:span text:style-name="highlight_sy0">=</text:span> <text:span text:style-name="highlight_br0">(</text:span><text:span text:style-name="highlight_kw4">double</text:span><text:span text:style-name="highlight_br0">)</text:span>ad <text:span text:style-name="highlight_sy0">*</text:span> <text:span text:style-name="highlight_nu16">4.8828125</text:span><text:span text:style-name="highlight_sy0">;</text:span><text:line-break/><text:tab/><text:tab/>WordToStr<text:span text:style-name="highlight_br0">(</text:span>ad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<text:span text:style-name="highlight_co1">//</text:span><text:line-break/><text:tab/><text:tab/>WordToStr<text:span text:style-name="highlight_br0">(</text:span><text:span text:style-name="highlight_nu16">100.0</text:span> <text:span text:style-name="highlight_sy0">-</text:span> 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ad <text:span text:style-name="highlight_sy0">-</text:span> <text:span text:style-name="highlight_nu16">1380.0</text:span><text:span text:style-name="highlight_br0">)</text:span> <text:span text:style-name="highlight_sy0">/</text:span> <text:span text:style-name="highlight_nu16">10.0</text:span><text:span text:style-name="highlight_br0">)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ﾟC"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確認しました。
上の白い温度計は市販のものです。
<draw:frame draw:style-name="media" draw:name="1" text:anchor-type="as-char" draw:z-index="1" svg:width="13.229166666667cm" svg:height="9.921875cm"><draw:image xlink:href="Pictures/2031ff5a7e48aaf289592e7f504d0c57.png" xlink:type="simple" xlink:show="embed" xlink:actuate="onLoad"/></draw:frame>
シリコンダイオードを5個直列にした、温度センサー部分です。
市販の温度計よりも、温度変化に敏感に反応します。
<draw:frame draw:style-name="media" draw:name="2" text:anchor-type="as-char" draw:z-index="2" svg:width="13.229166666667cm" svg:height="9.921875cm"><draw:image xlink:href="Pictures/60ac30a155c459171897184871093dec.png" xlink:type="simple" xlink:show="embed" xlink:actuate="onLoad"/></draw:frame>
上:温度を表示
下:5個のダイオードの両端電圧です。
<draw:frame draw:style-name="media" draw:name="3" text:anchor-type="as-char" draw:z-index="3" svg:width="13.229166666667cm" svg:height="9.921875cm"><draw:image xlink:href="Pictures/124a17a332a94a592b9fd63528c1515f.png" xlink:type="simple" xlink:show="embed" xlink:actuate="onLoad"/></draw:frame></text:p>
      <text:h text:style-name="Heading_20_2" text:outline-level="2"><text:bookmark-start text:name="__RefHeading___調整_7"/><text:bookmark-start text:name="調整"/>調整<text:bookmark-end text:name="__RefHeading___調整_7"/><text:bookmark-end text:name="調整"/></text:h>
      <text:p text:style-name="Text_20_body">ダイオードに流す電流によって、温度係数の絶対値が変わってきますので、使用するダイオードに応じて、
バイアス用の抵抗、回路図では、100kを調整し、プログラム上の100℃のときの電圧や1℃あたりの温度
計数(10mV)の単位を調整することにより、更に精度を高めることが可能となり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6:43</meta:creation-date>
    <dc:creator>Generated</dc:creator>
    <dc:date>2026-09-14T07::16:43</dc:date>
    <dc:language>en-US</dc:language>
    <meta:editing-cycles>1</meta:editing-cycles>
    <meta:editing-duration>PT0S</meta:editing-duration>
    <dc:title>elechobby:picdic:pic16f88:70</dc:title>
  </office:meta>
</office:document-meta>
</file>