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0b5d1a737dc228c2451a48530e478f.png"/>
  <manifest:file-entry manifest:media-type="image/png" manifest:full-path="Pictures/68f39aff12ec0674ba88255ad43cad44.png"/>
  <manifest:file-entry manifest:media-type="image/png" manifest:full-path="Pictures/d3906f7404da45a9494cce8b33431542.png"/>
  <manifest:file-entry manifest:media-type="image/png" manifest:full-path="Pictures/0acb6c6ceb7bf6bc0fb2ff840a72b298.png"/>
  <manifest:file-entry manifest:media-type="image/png" manifest:full-path="Pictures/219d72c6e532791be272c70b93d2adfa.png"/>
  <manifest:file-entry manifest:media-type="image/png" manifest:full-path="Pictures/99c72b2acc69ac725dd1aca5599528e9.png"/>
  <manifest:file-entry manifest:media-type="image/png" manifest:full-path="Pictures/c5a689e4bdbe1d188b32a1dab7d23599.png"/>
  <manifest:file-entry manifest:media-type="image/png" manifest:full-path="Pictures/f5f83e64b27d7ad45ad76563e86b99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5"/><text:bookmark-start text:name="__RefHeading___電圧計_電流計アダプタ_1"/><text:bookmark-start text:name="電圧計_電流計アダプタ"/>電圧計&amp;電流計アダプタ<text:bookmark-end text:name="__RefHeading___電圧計_電流計アダプタ_1"/><text:bookmark-end text:name="電圧計_電流計アダプ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自作を含め多数の電源装置を持っています。しかし電圧計や電流計等のメータは、結構高価なので装置に
取り付けてあるものは少ないです。
そこで電源装置の出力に接続可能な“電圧計&amp;電流計アダプタ“なるものを製作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特に難しい動作ではありませんが、次のような点がポイントとなります。</text:p>
      <text:list text:style-name="List_20_1" text:continue-numbering="false">
        <text:list-item>
          <text:p text:style-name="List_20_1_Content_First"> A/D変換の精度を上げるために、2.5Vの基準電圧をTL431(プログラマブル・シャント・レギュレータ)を使用しました。</text:p>
        </text:list-item>
        <text:list-item>
          <text:p text:style-name="List_20_1_Content"> 測定可能な電圧は、0V~25V迄とする。&lt;正確には、27.5V(2.5V×11)&gt;</text:p>
        </text:list-item>
        <text:list-item>
          <text:p text:style-name="List_20_1_Content"> 測定可能な電流は、0mA~2A迄とする。&lt;正確には、2.27A(2.5V÷11÷0.1Ω)&gt;</text:p>
        </text:list-item>
        <text:list-item>
          <text:p text:style-name="List_20_1_Content_Last"> 電流表示は、アナログ的にも分かりやすいようにバー表示もさせる。</text:p>
        </text:list-item>
      </text:list>
      <text:p text:style-name="Text_20_body">&lt;TL431&gt;
<draw:frame draw:style-name="media" draw:name="0" text:anchor-type="as-char" draw:z-index="0" svg:width="16.086666666667cm" svg:height="7.223125cm"><draw:image xlink:href="Pictures/a80b5d1a737dc228c2451a48530e478f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1.90625cm"><draw:image xlink:href="Pictures/68f39aff12ec0674ba88255ad43cad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電圧＆電流計』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v1<text:span text:style-name="highlight_sy0">,</text:span> v2<text:span text:style-name="highlight_sy0">,</text:span> i1<text:span text:style-name="highlight_sy0">;</text:span><text:line-break/><text:tab/><text:span text:style-name="highlight_kw4">static</text:span><text:tab/><text:span text:style-name="highlight_kw4">double</text:span><text:tab/><text:tab/><text:tab/><text:tab/><text:tab/>ad<text:span text:style-name="highlight_sy0">,</text:span> offse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11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span text:style-name="highlight_co1">//<text:tab/>Lcd_Custom_Out(1, 1, "V&amp;I Meter V1.0");</text:span><text:line-break/><text:span text:style-name="highlight_co1">//<text:tab/>Delay_ms(500);</text:span><text:line-break/><text:span text:style-name="highlight_co1">//<text:tab/>Lcd_Custom_Cmd(LCD_CLEAR);</text:span><text:line-break/><text:tab/><text:span text:style-name="highlight_co1">//</text:span><text:line-break/><text:tab/>offset <text:span text:style-name="highlight_sy0">=</text:span> <text:span text:style-name="highlight_nu16">0.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電圧の測定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16">500.0</text:span><text:span text:style-name="highlight_br0">)</text:span> <text:span text:style-name="highlight_sy0">*</text:span> <text:span text:style-name="highlight_nu16">2.44140625</text:span> <text:span text:style-name="highlight_sy0">*</text:span> <text:span text:style-name="highlight_nu16">11.0</text:span><text:span text:style-name="highlight_sy0">;</text:span><text:line-break/><text:tab/><text:tab/>ad <text:span text:style-name="highlight_sy0">=</text:span> ad <text:span text:style-name="highlight_sy0">-</text:span> offset<text:span text:style-name="highlight_sy0">;</text:span><text:line-break/><text:tab/><text:tab/>v1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<text:span text:style-name="highlight_br0">)</text:span><text:span text:style-name="highlight_sy0">;</text:span><text:line-break/><text:tab/><text:tab/>v2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 <text:span text:style-name="highlight_sy0">/</text:span> <text:span text:style-name="highlight_nu16">100.0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v1 <text:span text:style-name="highlight_sy0">-</text:span> <text:span text:style-name="highlight_br0">(</text:span>v2 <text:span text:style-name="highlight_sy0">*</text:span> <text:span text:style-name="highlight_nu0">100</text:span><text:span text:style-name="highlight_br0">)</text:span><text:span text:style-name="highlight_br0">)</text:span> <text:span text:style-name="highlight_sy0">&gt;=</text:span> <text:span text:style-name="highlight_nu0">50</text:span><text:span text:style-name="highlight_br0">)</text:span><text:line-break/><text:tab/><text:tab/><text:tab/>v2<text:span text:style-name="highlight_sy0">++;</text:span><text:line-break/><text:tab/><text:tab/><text:span text:style-name="highlight_co1">//　電圧の表示 </text:span><text:line-break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t0">"V"</text:span><text:span text:style-name="highlight_br0">)</text:span><text:span text:style-name="highlight_sy0">;</text:span><text:line-break/><text:tab/><text:tab/><text:span text:style-name="highlight_co1">//　電流の測定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<text:span text:style-name="highlight_br0">(</text:span>ad <text:span text:style-name="highlight_sy0">/</text:span> <text:span text:style-name="highlight_nu16">500.0</text:span><text:span text:style-name="highlight_br0">)</text:span> <text:span text:style-name="highlight_sy0">*</text:span> <text:span text:style-name="highlight_nu16">2.44140625</text:span> <text:span text:style-name="highlight_sy0">/</text:span> <text:span text:style-name="highlight_nu16">11.0</text:span><text:span text:style-name="highlight_sy0">;</text:span><text:line-break/><text:tab/><text:tab/>offset <text:span text:style-name="highlight_sy0">=</text:span> ad<text:span text:style-name="highlight_sy0">;</text:span><text:line-break/><text:tab/><text:tab/>i1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ad <text:span text:style-name="highlight_sy0">*</text:span> <text:span text:style-name="highlight_nu16">10.0</text:span><text:span text:style-name="highlight_br0">)</text:span><text:span text:style-name="highlight_sy0">;</text:span><text:line-break/><text:tab/><text:tab/><text:span text:style-name="highlight_co1">//　電流の表示 </text:span><text:line-break/><text:tab/><text:tab/>WordToStr<text:span text:style-name="highlight_br0">(</text:span>i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4</text:span><text:span text:style-name="highlight_sy0">,</text:span> <text:span text:style-name="highlight_st0">"mA"</text:span><text:span text:style-name="highlight_br0">)</text:span><text:span text:style-name="highlight_sy0">;</text:span><text:line-break/><text:tab/><text:tab/><text:span text:style-name="highlight_co1">//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F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i1 <text:span text:style-name="highlight_sy0">/</text:span> <text:span text:style-name="highlight_br0">(</text:span><text:span text:style-name="highlight_nu0">62</text:span> <text:span text:style-name="highlight_sy0">*</text:span> cnt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<text:span text:style-name="highlight_st0">" 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d3906f7404da45a9494cce8b33431542.png" xlink:type="simple" xlink:show="embed" xlink:actuate="onLoad"/></draw:frame>
<draw:frame draw:style-name="media" draw:name="3" text:anchor-type="as-char" draw:z-index="3" svg:width="13.229166666667cm" svg:height="9.921875cm"><draw:image xlink:href="Pictures/0acb6c6ceb7bf6bc0fb2ff840a72b298.png" xlink:type="simple" xlink:show="embed" xlink:actuate="onLoad"/></draw:frame>
<draw:frame draw:style-name="media" draw:name="4" text:anchor-type="as-char" draw:z-index="4" svg:width="9.525cm" style:rel-width="100%" svg:height="7.14375cm" style:rel-height="scale"><draw:image xlink:href="Pictures/219d72c6e532791be272c70b93d2adf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99c72b2acc69ac725dd1aca5599528e9.png" xlink:type="simple" xlink:show="embed" xlink:actuate="onLoad"/></draw:frame>
<draw:frame draw:style-name="media" draw:name="6" text:anchor-type="as-char" draw:z-index="6" svg:width="9.525cm" style:rel-width="100%" svg:height="7.14375cm" style:rel-height="scale"><draw:image xlink:href="Pictures/c5a689e4bdbe1d188b32a1dab7d23599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5f83e64b27d7ad45ad76563e86b99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58:50</meta:creation-date>
    <dc:creator>Generated</dc:creator>
    <dc:date>2026-09-14T04::58:50</dc:date>
    <dc:language>en-US</dc:language>
    <meta:editing-cycles>1</meta:editing-cycles>
    <meta:editing-duration>PT0S</meta:editing-duration>
    <dc:title>elechobby:picdic:pic16f88:75</dc:title>
  </office:meta>
</office:document-meta>
</file>