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869d029df70e0cc2888b191c37806a.png"/>
  <manifest:file-entry manifest:media-type="image/png" manifest:full-path="Pictures/5002a657d3a8f6325f46ed922609cf6a.png"/>
  <manifest:file-entry manifest:media-type="image/png" manifest:full-path="Pictures/cf543a24adb040513faadbbfe5bd4b75.png"/>
  <manifest:file-entry manifest:media-type="image/png" manifest:full-path="Pictures/9865e2c0e632f5f84a2adefeef92c294.png"/>
  <manifest:file-entry manifest:media-type="image/png" manifest:full-path="Pictures/9afb119081cd30b8ad006fcf8351d4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76"/><text:bookmark-start text:name="__RefHeading___人体_焦電型赤外線_検出ユニットv2_1"/><text:bookmark-start text:name="人体_焦電型赤外線_検出ユニットv2"/>人体(焦電型赤外線)検出ユニットV2<text:bookmark-end text:name="__RefHeading___人体_焦電型赤外線_検出ユニットv2_1"/><text:bookmark-end text:name="人体_焦電型赤外線_検出ユニットv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人体(焦電型赤外線)検出ユニットを作成しましたが、今回は、焦電型赤外線センサの信号を増幅
するアンプ(LM386)を1個のみ使用し、増幅率を200倍にしてみました。前回は2個使用で400倍で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以下の処理を繰り返します。</text:p>
      <text:list text:style-name="List_20_1" text:continue-numbering="false">
        <text:list-item>
          <text:p text:style-name="List_20_1_Content_First"> 焦電型赤外線センサの信号をLM386で200倍に増幅する。</text:p>
        </text:list-item>
        <text:list-item>
          <text:p text:style-name="List_20_1_Content"> 増幅された電圧を、PICのA/D変換で取り込み電圧換算する。</text:p>
        </text:list-item>
        <text:list-item>
          <text:p text:style-name="List_20_1_Content"> 取り込んだ電圧をLCDに表示させる。(数値表示とバー表示)</text:p>
        </text:list-item>
        <text:list-item>
          <text:p text:style-name="List_20_1_Content"> 取り込んだ電圧が前回の電圧に比べ50mV以上変化(相対値比較)しているかを計算する。<text:line-break/>※通常はボリュームを取り付けて、比較用のアナログデータとし、その電圧と先程取り込んだ電圧を比較<text:line-break/>する絶対値比較が行われますが、調整が煩わしいので相対値比較方式を採用しました。</text:p>
        </text:list-item>
        <text:list-item>
          <text:p text:style-name="List_20_1_Content"> もしも変化していれば、500msecの間、LED点灯、ブザーON、LCDに“*“マーク表示をする。</text:p>
        </text:list-item>
        <text:list-item>
          <text:p text:style-name="List_20_1_Content_Last"> 100msecスリープする。</text:p>
        </text:list-item>
      </text:list>
      <text:p text:style-name="Text_20_body">※感度の調整は、50mVの値を修正することにより行います。</text:p>
      <text:list text:style-name="List_20_1" text:continue-numbering="false">
        <text:list-item>
          <text:p text:style-name="List_20_1_Content_First"> 感度を上げるには、50mVの値を小さくします。</text:p>
        </text:list-item>
        <text:list-item>
          <text:p text:style-name="List_20_1_Content_Last"> 感度を下げるには、50mVの値を大きくし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0.583333333333cm"><draw:image xlink:href="Pictures/bf869d029df70e0cc2888b191c37806a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人体検出（焦電型赤外線センサ）』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PORTA.F2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cnt<text:span text:style-name="highlight_sy0">;</text:span><text:line-break/><text:tab/><text:span text:style-name="highlight_co1">//　電圧を50回累積測定する。 </text:span><text:line-break/><text:tab/>ad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+=</text:span> Adc_Read<text:span text:style-name="highlight_br0">(</text:span>channel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ad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8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newV<text:span text:style-name="highlight_sy0">,</text:span> oldV<text:span text:style-name="highlight_sy0">,</text:span> diff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00010</text:span><text:span text:style-name="highlight_sy0">;</text:span><text:line-break/><text:tab/>ADCON1.<text:span text:style-name="highlight_me1">VCFG1</text:span> <text:span text:style-name="highlight_sy0">=</text:span> <text:span text:style-name="highlight_nu0">0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00111010</text:span><text:span text:style-name="highlight_sy0">;</text:span><text:line-break/><text:tab/>TRISB<text:s text:c="2"/><text:span text:style-name="highlight_sy0">=</text:span> <text:span text:style-name="highlight_nu6">0b00000111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HumanSensor V1.0"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　PWM（ブザー用）を初期化する。 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tab/><text:span text:style-name="highlight_co1">// 1Khz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　変数の初期化 </text:span><text:line-break/><text:tab/>newV <text:span text:style-name="highlight_sy0">=</text:span> <text:span text:style-name="highlight_nu0">0</text:span><text:span text:style-name="highlight_sy0">;</text:span><text:line-break/><text:tab/>oldV <text:span text:style-name="highlight_sy0">=</text:span> <text:span text:style-name="highlight_nu0">0</text:span><text:span text:style-name="highlight_sy0">;</text:span><text:line-break/><text:tab/>diff <text:span text:style-name="highlight_sy0">=</text:span> <text:span text:style-name="highlight_nu0">0</text:span><text:span text:style-name="highlight_sy0">;</text:span><text:line-break/><text:tab/>LED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　電圧の測定 </text:span><text:line-break/><text:tab/><text:tab/>newV <text:span text:style-name="highlight_sy0">=</text:span> measurement<text:span text:style-name="highlight_br0">(</text:span><text:span text:style-name="highlight_nu0">1</text:span><text:span text:style-name="highlight_br0">)</text:span><text:span text:style-name="highlight_sy0">;</text:span><text:line-break/><text:tab/><text:tab/>newV <text:span text:style-name="highlight_sy0">=</text:span> <text:span text:style-name="highlight_br0">(</text:span><text:span text:style-name="highlight_kw4">unsigned</text:span> <text:span text:style-name="highlight_kw4">int</text:span><text:span text:style-name="highlight_br0">)</text:span>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newV <text:span text:style-name="highlight_sy0">*</text:span> <text:span text:style-name="highlight_nu16">4.8828125</text:span><text:span text:style-name="highlight_br0">)</text:span> <text:span text:style-name="highlight_sy0">/</text:span> <text:span text:style-name="highlight_nu16">50.0</text:span><text:span text:style-name="highlight_br0">)</text:span><text:span text:style-name="highlight_sy0">;</text:span><text:line-break/><text:tab/><text:tab/><text:span text:style-name="highlight_co1">//　電圧の表示 </text:span><text:line-break/><text:tab/><text:tab/>WordToStr<text:span text:style-name="highlight_br0">(</text:span>newV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<text:span text:style-name="highlight_co1">//　電圧のバー表示 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nu12">0xFF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<text:span text:style-name="highlight_br0">(</text:span>newV <text:span text:style-name="highlight_sy0">/</text:span> <text:span text:style-name="highlight_br0">(</text:span><text:span text:style-name="highlight_nu0">312</text:span> <text:span text:style-name="highlight_sy0">*</text:span> cnt<text:span text:style-name="highlight_br0">)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cnt<text:span text:style-name="highlight_sy0">,</text:span> buf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for</text:span> <text:span text:style-name="highlight_br0">(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cd_Custom_Out<text:span text:style-name="highlight_br0">(</text:span><text:span text:style-name="highlight_nu0">2</text:span><text:span text:style-name="highlight_sy0">,</text:span> cnt<text:span text:style-name="highlight_sy0">,</text:span> <text:span text:style-name="highlight_st0">" "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　電圧の変化のチェック（前回に比べて50mV以上の変化か？） </text:span><text:line-break/><text:tab/><text:tab/><text:span text:style-name="highlight_co1">//　感度上げるには、50mVの値を小さくする。 </text:span><text:line-break/><text:tab/><text:tab/><text:span text:style-name="highlight_co1">//　感度下げるには、50mVの値を大きくする。 </text:span><text:line-break/><text:tab/><text:tab/>diff <text:span text:style-name="highlight_sy0">=</text:span> <text:span text:style-name="highlight_br0">(</text:span>newV <text:span text:style-name="highlight_sy0">&gt;=</text:span> oldV<text:span text:style-name="highlight_br0">)</text:span> <text:span text:style-name="highlight_sy0">?</text:span> <text:span text:style-name="highlight_br0">(</text:span>newV <text:span text:style-name="highlight_sy0">-</text:span> oldV<text:span text:style-name="highlight_br0">)</text:span> <text:span text:style-name="highlight_sy0">:</text:span> <text:span text:style-name="highlight_br0">(</text:span>oldV <text:span text:style-name="highlight_sy0">-</text:span> newV<text:span text:style-name="highlight_br0">)</text:span><text:span text:style-name="highlight_sy0">;</text:span><text:line-break/><text:tab/><text:tab/><text:span text:style-name="highlight_kw1">if</text:span> <text:span text:style-name="highlight_br0">(</text:span>diff <text:span text:style-name="highlight_sy0">&gt;</text:span> <text:span text:style-name="highlight_nu0">50</text:span><text:span text:style-name="highlight_br0">)</text:span> <text:span text:style-name="highlight_br0">{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<text:span text:style-name="highlight_st0">"*"</text:span><text:span text:style-name="highlight_br0">)</text:span><text:span text:style-name="highlight_sy0">;</text:span><text:line-break/><text:tab/><text:tab/><text:tab/>Pwm_Start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tab/>Pwm_Stop<text:span text:style-name="highlight_br0">(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<text:span text:style-name="highlight_st0">" "</text:span><text:span text:style-name="highlight_br0">)</text:span><text:span text:style-name="highlight_sy0">;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　電圧値の保存 </text:span><text:line-break/><text:tab/><text:tab/>oldV <text:span text:style-name="highlight_sy0">=</text:span> newV<text:span text:style-name="highlight_sy0">;</text:span><text:line-break/><text:tab/><text:tab/><text:span text:style-name="highlight_co1">//　100msecの遅延 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確認しました。
左側から、焦電型赤外線センサ、LM386、PIC16F88、LED、ブザー(奥)、LCD(手前)になります。
<draw:frame draw:style-name="media" draw:name="1" text:anchor-type="as-char" draw:z-index="1" svg:width="13.229166666667cm" svg:height="9.921875cm"><draw:image xlink:href="Pictures/5002a657d3a8f6325f46ed922609cf6a.png" xlink:type="simple" xlink:show="embed" xlink:actuate="onLoad"/></draw:frame>
焦電型赤外線センサは、赤外線集光レンズを取り付けると感度が良くなります。
このレンズを取り付けると、検知距離は20~30mくらいになるそうです。
<draw:frame draw:style-name="media" draw:name="2" text:anchor-type="as-char" draw:z-index="2" svg:width="13.229166666667cm" svg:height="9.921875cm"><draw:image xlink:href="Pictures/cf543a24adb040513faadbbfe5bd4b75.png" xlink:type="simple" xlink:show="embed" xlink:actuate="onLoad"/></draw:frame>
左:検出前
右:検出後
<draw:frame draw:style-name="media" draw:name="3" text:anchor-type="as-char" draw:z-index="3" svg:width="9.525cm" style:rel-width="100%" svg:height="7.14375cm" style:rel-height="scale"><draw:image xlink:href="Pictures/9865e2c0e632f5f84a2adefeef92c294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9afb119081cd30b8ad006fcf8351d4e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18:01</meta:creation-date>
    <dc:creator>Generated</dc:creator>
    <dc:date>2026-09-14T08::18:01</dc:date>
    <dc:language>en-US</dc:language>
    <meta:editing-cycles>1</meta:editing-cycles>
    <meta:editing-duration>PT0S</meta:editing-duration>
    <dc:title>elechobby:picdic:pic16f88:76</dc:title>
  </office:meta>
</office:document-meta>
</file>