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e891755c29803d4c132a8b460cfade.png"/>
  <manifest:file-entry manifest:media-type="image/png" manifest:full-path="Pictures/de7047c9cf52a6140fdb51a657ddaf4d.png"/>
  <manifest:file-entry manifest:media-type="image/png" manifest:full-path="Pictures/ff9485572c82aad9ba0b38db379ac770.png"/>
  <manifest:file-entry manifest:media-type="image/png" manifest:full-path="Pictures/154bf6497a02e54bbb54a97d5214e0f4.png"/>
  <manifest:file-entry manifest:media-type="image/png" manifest:full-path="Pictures/f0713d961bed791bb4ffc64f9f9c8d23.png"/>
  <manifest:file-entry manifest:media-type="image/png" manifest:full-path="Pictures/80bec93530d7710d1cf37b2fdc352ec8.png"/>
  <manifest:file-entry manifest:media-type="image/png" manifest:full-path="Pictures/fb82548fb3c1d1c0b7a72cc0a3242ba9.png"/>
  <manifest:file-entry manifest:media-type="image/png" manifest:full-path="Pictures/0ad05c7b6abf7f22a356b55787965340.png"/>
  <manifest:file-entry manifest:media-type="image/png" manifest:full-path="Pictures/d9a637656dc9464d330d88705db18597.png"/>
  <manifest:file-entry manifest:media-type="image/png" manifest:full-path="Pictures/153babf8bed1808f02fff6fe5ca455dd.png"/>
  <manifest:file-entry manifest:media-type="image/png" manifest:full-path="Pictures/7147e7d31d3c286ff9d168d026d41d37.png"/>
  <manifest:file-entry manifest:media-type="image/png" manifest:full-path="Pictures/2f6fd94299944ec950299c0e0eb87958.png"/>
  <manifest:file-entry manifest:media-type="image/png" manifest:full-path="Pictures/dd1f5de5df260d44175f1e6392660a15.png"/>
  <manifest:file-entry manifest:media-type="image/png" manifest:full-path="Pictures/d1bbabb47e23055114884d61c3998784.png"/>
  <manifest:file-entry manifest:media-type="image/png" manifest:full-path="Pictures/42f313c6d5ab34f89c61a5ead12ca10b.png"/>
  <manifest:file-entry manifest:media-type="image/png" manifest:full-path="Pictures/7d8e91b5069208e821d0ab147e6e460d.png"/>
  <manifest:file-entry manifest:media-type="image/png" manifest:full-path="Pictures/1980dc692e8fa31f69bd2df35a371090.png"/>
  <manifest:file-entry manifest:media-type="image/png" manifest:full-path="Pictures/b4aa64b522bf123b2ca179bc5df99894.png"/>
  <manifest:file-entry manifest:media-type="image/png" manifest:full-path="Pictures/7d1c76513521b0925dacf225d3b0c414.png"/>
  <manifest:file-entry manifest:media-type="image/png" manifest:full-path="Pictures/74e8a71f839d5b5e4f8cf23ec836e2c6.png"/>
  <manifest:file-entry manifest:media-type="image/png" manifest:full-path="Pictures/1fa66ee0c7b09211c2c642aab419fc58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85"/><text:bookmark-start text:name="__RefHeading___周波数カウンタv7_1"/><text:bookmark-start text:name="周波数カウンタv7"/>周波数カウンタV7<text:bookmark-end text:name="__RefHeading___周波数カウンタv7_1"/><text:bookmark-end text:name="周波数カウンタv7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、周波数カウンタV5(集大成版)を作成し、ほぼ終了と思っていましたが、更に検討を進めるうちに、
ちょっとした工夫で、思わぬ効果を得ることが出来ました。</text:p>
      <text:list text:style-name="List_20_1" text:continue-numbering="false">
        <text:list-item>
          <text:p text:style-name="List_20_1_Content_First"> プリスケーラ無(1/1)で、40MHzまで測定可能(実測値)</text:p>
        </text:list-item>
        <text:list-item>
          <text:p text:style-name="List_20_1_Content_Last"> プリスケーラ有(1/8)で、80MHzまで測定可能(実測値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を使用した周波数カウンタでは、一般的には、TIMER0とTIMER1を組み合わせて使います。</text:p>
      <text:list text:style-name="List_20_1" text:continue-numbering="false">
        <text:list-item>
          <text:p text:style-name="List_20_1_Content_First"> 信号をカウントするために、TIMER0(8ビット)を使用(外部クロック入力同期ON固定)</text:p>
        </text:list-item>
        <text:list-item>
          <text:p text:style-name="List_20_1_Content_Last"> ゲートタイム(1秒、0.1秒)を得るために、TIMER1(16ビット)を使用</text:p>
        </text:list-item>
      </text:list>
      <text:p text:style-name="Text_20_body">しかし、TIMER0は、TIMERのON/OFF制御が出来ないため、入力ピンを強制的に出力モードにして“0“を出力
する等の工夫(本来は余分な事)が必要となります。</text:p>
      <text:p text:style-name="Text_20_body">そこで、TIMERでON/OFFの出来る、TIMER1とTIMER2を組み合わせて使いました。</text:p>
      <text:list text:style-name="List_20_1" text:continue-numbering="false">
        <text:list-item>
          <text:p text:style-name="List_20_1_Content_First"> 信号をカウントするために、TIMER1(16ビット)を使用(外部クロック入力同期制御ON/OFF可能)</text:p>
        </text:list-item>
        <text:list-item>
          <text:p text:style-name="List_20_1_Content_Last"> ゲートタイム(1秒、0.1秒)を得るために、TIMER2(8ビット)を使用</text:p>
        </text:list-item>
      </text:list>
      <text:p text:style-name="Text_20_body">特に、外部クロック入力同期制御をOFFにすることが肝心で、もしもこれをONにすると、20MHzの信号でも
1/8のプリスケーラに設定しないと測定が出来ません。多分、TIMER0方式でのカウントが高い周波数まで
伸びないのは、外部クロック入力同期制御がON固定に原因があるのかもしれません。</text:p>
      <text:p text:style-name="Text_20_body">&lt;TIMER0&gt;
TIMERのON/OFF制御が出来ない。
外部クロック入力同期(Sync2Cycles)がONに固定されている。
<draw:frame draw:style-name="media" draw:name="0" text:anchor-type="as-char" draw:z-index="0" svg:width="13.229166666667cm" svg:height="8.894824311491cm"><draw:image xlink:href="Pictures/17e891755c29803d4c132a8b460cfade.png" xlink:type="simple" xlink:show="embed" xlink:actuate="onLoad"/></draw:frame></text:p>
      <text:p text:style-name="Text_20_body">&lt;TIMER1&gt;
外部クロック入力同期(Synchronize)をON/OFFすることが可能。
TMR1ONでTIMERを開始/停止することが可能。
<draw:frame draw:style-name="media" draw:name="1" text:anchor-type="as-char" draw:z-index="1" svg:width="13.229166666667cm" svg:height="5.5667285478548cm"><draw:image xlink:href="Pictures/de7047c9cf52a6140fdb51a657ddaf4d.png" xlink:type="simple" xlink:show="embed" xlink:actuate="onLoad"/></draw:frame>
<draw:frame draw:style-name="media" draw:name="2" text:anchor-type="as-char" draw:z-index="2" svg:width="13.229166666667cm" svg:height="2.7560763888889cm"><draw:image xlink:href="Pictures/ff9485572c82aad9ba0b38db379ac770.png" xlink:type="simple" xlink:show="embed" xlink:actuate="onLoad"/></draw:frame></text:p>
      <text:p text:style-name="Text_20_body">&lt;TIMER2&gt;
TMR2ONでTIMERを開始/停止することが可能。
<draw:frame draw:style-name="media" draw:name="3" text:anchor-type="as-char" draw:z-index="3" svg:width="13.229166666667cm" svg:height="6.8100375842405cm"><draw:image xlink:href="Pictures/154bf6497a02e54bbb54a97d5214e0f4.png" xlink:type="simple" xlink:show="embed" xlink:actuate="onLoad"/></draw:frame>
<draw:frame draw:style-name="media" draw:name="4" text:anchor-type="as-char" draw:z-index="4" svg:width="13.229166666667cm" svg:height="2.7606775180857cm"><draw:image xlink:href="Pictures/f0713d961bed791bb4ffc64f9f9c8d23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5" text:anchor-type="as-char" draw:z-index="5" svg:width="16.933333333333cm" svg:height="14.552083333333cm"><draw:image xlink:href="Pictures/80bec93530d7710d1cf37b2fdc352ec8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周波数カウンター＞<text:line-break/>　■機能<text:line-break/>　　sw1:プリスケーラの切り替え <text:line-break/>　　　　・sw1=1　1/1 <text:line-break/>　　　　・sw1=0　1/8 <text:line-break/>　　sw2:ゲートタイムの切り替え<text:line-break/>　　　　・sw2=1　1秒<text:line-break/>　　　　・sw2=0　0.1秒<text:line-break/>　　sw3:-455kHzの有無切り替え <text:line-break/>　　　　・sw3=1　-0kHz<text:line-break/>　　　　・sw3=0　-455kHz <text:line-break/>　　sw4:表示レンジの切り替え<text:line-break/>　　　　・sw4=1　Hz表示<text:line-break/>　　　　・sw4=0　kHz表示<text:line-break/>　■コンフィグ設定<text:line-break/>　　LVP_OFF<text:line-break/>　　MCLR_OFF<text:line-break/>　　WDT_OFF<text:line-break/>　　EXTCLK<text:line-break/>　■ピンアサイン <text:line-break/>　　Pin-01　ＬＣＤ：Ｄ５ <text:line-break/>　　Pin-02　ＬＣＤ：Ｄ４ <text:line-break/>　　Pin-03　ＬＥＤ<text:line-break/>　　Pin-04　未使用<text:line-break/>　　Pin-05　Ｖｓｓ（ＧＮＤ） <text:line-break/>　　Pin-06　プリスケーラの切替ＳＷ <text:line-break/>　　Pin-07　ゲートタイムの切替ＳＷ <text:line-break/>　　Pin-08　－４５５ｋＨｚの切替ＳＷ <text:line-break/>　　Pin-09　表示レンジの切替ＳＷ <text:line-break/>　　Pin-10　ＬＣＤ：ＲＳ<text:line-break/>　　Pin-11　ＬＣＤ：ＷＲ<text:line-break/>　　Pin-12　信号入力<text:line-break/>　　Pin-13　ＬＣＤ：ＥＮ<text:line-break/>　　Pin-14　Ｖｄｄ（＋５Ｖ） <text:line-break/>　　Pin-15　未使用<text:line-break/>　　Pin-16　クロック入力（２０ＭＨｚ入力） <text:line-break/>　　Pin-17　ＬＣＤ：Ｄ７ <text:line-break/>　　Pin-18　ＬＣＤ：Ｄ６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PORTB.F0</text:span><text:line-break/><text:span text:style-name="highlight_co2">#define<text:tab/><text:tab/>sw2<text:tab/><text:tab/>PORTB.F1</text:span><text:line-break/><text:span text:style-name="highlight_co2">#define<text:tab/><text:tab/>sw3<text:tab/><text:tab/>PORTB.F2</text:span><text:line-break/><text:span text:style-name="highlight_co2">#define<text:tab/><text:tab/>sw4<text:tab/><text:tab/>PORTB.F3</text:span><text:line-break/> <text:line-break/><text:span text:style-name="highlight_co2">#define<text:tab/><text:tab/>LED<text:tab/><text:tab/>PORTA.F4</text:span><text:line-break/> <text:line-break/><text:span text:style-name="highlight_co2">#define<text:tab/><text:tab/>GATETIME_100MSEC<text:tab/>10</text:span><text:line-break/><text:span text:style-name="highlight_co2">#define<text:tab/><text:tab/>GATETIME_1SEC<text:tab/><text:tab/>1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int</text:span><text:tab/>MeasurementCnt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PIR1.<text:span text:style-name="highlight_me1">TMR2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MeasurementCnt<text:span text:style-name="highlight_sy0">--;</text:span><text:line-break/><text:tab/><text:span text:style-name="highlight_kw1">if</text:span> <text:span text:style-name="highlight_br0">(</text:span>MeasurementCnt <text:span text:style-name="highlight_sy0">==</text:span> <text:span text:style-name="highlight_nu0">0</text:span><text:span text:style-name="highlight_br0">)</text:span> <text:span text:style-name="highlight_br0">{</text:span><text:line-break/><text:tab/><text:tab/>T1CON.<text:span text:style-name="highlight_me1">TMR1ON</text:span> <text:span text:style-name="highlight_sy0">=</text:span> <text:span text:style-name="highlight_nu0">0</text:span><text:span text:style-name="highlight_sy0">;</text:span><text:tab/><text:span text:style-name="highlight_co1">// ゲートを閉める。 </text:span><text:line-break/><text:tab/><text:tab/>T2CON.<text:span text:style-name="highlight_me1">TMR2ON</text:span> <text:span text:style-name="highlight_sy0">=</text:span> <text:span text:style-name="highlight_nu0">0</text:span><text:span text:style-name="highlight_sy0">;</text:span><text:tab/><text:span text:style-name="highlight_co1">// TIMER2を停止する。 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FreqMeasurement<text:span text:style-name="highlight_br0">(</text:span><text:span text:style-name="highlight_kw4">unsigned</text:span> <text:span text:style-name="highlight_kw4">char</text:span> gateTime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;</text:span><text:line-break/><text:tab/><text:span text:style-name="highlight_co1">// TIMER1の設定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TIMER2の設定</text:span><text:line-break/><text:tab/>PIR1.<text:span text:style-name="highlight_me1">TMR2IF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gateTime<text:span text:style-name="highlight_br0">)</text:span> <text:span text:style-name="highlight_br0">{</text:span><text:line-break/><text:tab/><text:span text:style-name="highlight_kw1">case</text:span> GATETIME_1SEC<text:span text:style-name="highlight_sy0">:</text:span><text:line-break/><text:tab/><text:tab/>MeasurementCnt <text:span text:style-name="highlight_sy0">=</text:span> <text:span text:style-name="highlight_nu0">1221</text:span><text:span text:style-name="highlight_sy0">;</text:span><text:line-break/><text:tab/><text:tab/>TMR2 <text:span text:style-name="highlight_sy0">=</text:span> <text:span text:style-name="highlight_nu12">0x4C</text:span><text:span text:style-name="highlight_sy0">;</text:span><text:tab/><text:tab/><text:span text:style-name="highlight_co1">// 312500=1/((1/20000000) * 4 * 16)</text:span><text:line-break/><text:tab/><text:tab/><text:tab/><text:tab/><text:tab/><text:tab/><text:tab/><text:span text:style-name="highlight_co1">// 0x4C=256-(312500-(256*1220))</text:span><text:line-break/><text:tab/><text:tab/><text:span text:style-name="highlight_kw2">break</text:span><text:span text:style-name="highlight_sy0">;</text:span><text:line-break/><text:tab/><text:span text:style-name="highlight_kw1">case</text:span> GATETIME_100MSEC<text:span text:style-name="highlight_sy0">:</text:span><text:line-break/><text:tab/><text:tab/>MeasurementCnt <text:span text:style-name="highlight_sy0">=</text:span> <text:span text:style-name="highlight_nu0">123</text:span><text:span text:style-name="highlight_sy0">;</text:span><text:line-break/><text:tab/><text:tab/>TMR2 <text:span text:style-name="highlight_sy0">=</text:span> <text:span text:style-name="highlight_nu12">0xEE</text:span><text:span text:style-name="highlight_sy0">;</text:span><text:tab/><text:tab/><text:span text:style-name="highlight_co1">// 31250=0.1/((1/20000000) * 4 * 16)</text:span><text:line-break/><text:tab/><text:tab/><text:tab/><text:tab/><text:tab/><text:tab/><text:tab/><text:span text:style-name="highlight_co1">// 0xEE=256-(31250-(256*122))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freq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 開始 </text:span><text:line-break/><text:tab/>T2CON.<text:span text:style-name="highlight_me1">TMR2ON</text:span> <text:span text:style-name="highlight_sy0">=</text:span> <text:span text:style-name="highlight_nu0">1</text:span><text:span text:style-name="highlight_sy0">;</text:span><text:tab/><text:span text:style-name="highlight_co1">//タイマを開始する。 </text:span><text:line-break/><text:tab/><text:span text:style-name="highlight_co1">//<text:tab/>Delay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asm<text:tab/>nop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tab/><text:span text:style-name="highlight_co1">//ゲートを開ける。</text:span><text:line-break/><text:tab/><text:span text:style-name="highlight_co1">// 測定 </text:span><text:line-break/><text:tab/><text:span text:style-name="highlight_kw1">while</text:span> <text:span text:style-name="highlight_br0">(</text:span>T2CON.<text:span text:style-name="highlight_me1">TMR2ON</text:span> <text:span text:style-name="highlight_sy0">!=</text:span> <text:span text:style-name="highlight_nu0">0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<text:tab/>freq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freq<text:span text:style-name="highlight_sy0">++;</text:span><text:line-break/><text:tab/><text:span text:style-name="highlight_br0">}</text:span><text:line-break/><text:tab/><text:span text:style-name="highlight_co1">//換算 </text:span><text:line-break/><text:tab/>freq <text:span text:style-name="highlight_sy0">=</text:span> freq <text:span text:style-name="highlight_sy0">*</text:span> <text:span text:style-name="highlight_nu0">65536</text:span><text:span text:style-name="highlight_sy0">;</text:span><text:line-break/><text:tab/>freq <text:span text:style-name="highlight_sy0">=</text:span> freq <text:span text:style-name="highlight_sy0">+</text:span> <text:span text:style-name="highlight_br0">(</text:span><text:span text:style-name="highlight_br0">(</text:span><text:span text:style-name="highlight_kw4">unsigned</text:span><text:span text:style-name="highlight_br0">)</text:span>TMR1H <text:span text:style-name="highlight_sy0">*</text:span> <text:span text:style-name="highlight_nu0">256</text:span><text:span text:style-name="highlight_br0">)</text:span> <text:span text:style-name="highlight_sy0">+</text:span> <text:span text:style-name="highlight_br0">(</text:span><text:span text:style-name="highlight_kw4">unsigned</text:span><text:span text:style-name="highlight_br0">)</text:span>TMR1L<text:span text:style-name="highlight_sy0">;</text:span><text:line-break/><text:tab/><text:span text:style-name="highlight_co1">// </text:span><text:line-break/><text:tab/><text:span text:style-name="highlight_kw1">return</text:span> <text:span text:style-name="highlight_br0">(</text:span>freq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span text:style-name="highlight_sy0">*</text:span><text:tab/><text:tab/><text:tab/><text:tab/>msg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,</text:span> temp<text:span text:style-name="highlight_sy0">;</text:span><text:tab/><text:span text:style-name="highlight_co1">// 0...4294967295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,</text:span> prescaler<text:span text:style-name="highlight_sy0">,</text:span> gateTime<text:span text:style-name="highlight_sy0">;</text:span><text:line-break/><text:tab/><text:span text:style-name="highlight_co1">// アナログの設定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使用しない。</text:span><text:line-break/><text:tab/><text:span text:style-name="highlight_co1">// ポートの設定</text:span><text:line-break/><text:tab/>TRISA<text:s text:c="2"/><text:span text:style-name="highlight_sy0">=</text:span> <text:span text:style-name="highlight_nu6">0b11100000</text:span><text:span text:style-name="highlight_sy0">;</text:span><text:line-break/><text:tab/>TRISB<text:s text:c="2"/><text:span text:style-name="highlight_sy0">=</text:span> <text:span text:style-name="highlight_nu6">0b010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tab/><text:tab/><text:span text:style-name="highlight_co1">// PORTBをプルアップする。 </text:span><text:line-break/><text:tab/><text:span text:style-name="highlight_co1">// TIMER2の設定</text:span><text:line-break/><text:tab/>PIE1.<text:span text:style-name="highlight_me1">TMR2IE</text:span> <text:span text:style-name="highlight_sy0">=</text:span> <text:span text:style-name="highlight_nu0">1</text:span><text:span text:style-name="highlight_sy0">;</text:span><text:line-break/><text:tab/>PIR1.<text:span text:style-name="highlight_me1">TMR2IF</text:span> <text:span text:style-name="highlight_sy0">=</text:span> <text:span text:style-name="highlight_nu0">0</text:span><text:span text:style-name="highlight_sy0">;</text:span><text:line-break/><text:tab/>T2CON.<text:span text:style-name="highlight_me1">TOUTPS0</text:span> <text:span text:style-name="highlight_sy0">=</text:span> <text:span text:style-name="highlight_nu0">0</text:span><text:span text:style-name="highlight_sy0">;</text:span><text:line-break/><text:tab/>T2CON.<text:span text:style-name="highlight_me1">TOUTPS1</text:span> <text:span text:style-name="highlight_sy0">=</text:span> <text:span text:style-name="highlight_nu0">0</text:span><text:span text:style-name="highlight_sy0">;</text:span><text:line-break/><text:tab/>T2CON.<text:span text:style-name="highlight_me1">TOUTPS2</text:span> <text:span text:style-name="highlight_sy0">=</text:span> <text:span text:style-name="highlight_nu0">0</text:span><text:span text:style-name="highlight_sy0">;</text:span><text:line-break/><text:tab/>T2CON.<text:span text:style-name="highlight_me1">TOUTPS3</text:span> <text:span text:style-name="highlight_sy0">=</text:span> <text:span text:style-name="highlight_nu0">0</text:span><text:span text:style-name="highlight_sy0">;</text:span><text:line-break/><text:tab/>T2CON.<text:span text:style-name="highlight_me1">TMR2ON</text:span> <text:span text:style-name="highlight_sy0">=</text:span> <text:span text:style-name="highlight_nu0">0</text:span><text:span text:style-name="highlight_sy0">;</text:span><text:line-break/><text:tab/>T2CON.<text:span text:style-name="highlight_me1">T2CKPS0</text:span> <text:span text:style-name="highlight_sy0">=</text:span> <text:span text:style-name="highlight_nu0">1</text:span><text:span text:style-name="highlight_sy0">;</text:span><text:line-break/><text:tab/>T2CON.<text:span text:style-name="highlight_me1">T2CKPS1</text:span> <text:span text:style-name="highlight_sy0">=</text:span> <text:span text:style-name="highlight_nu0">1</text:span><text:span text:style-name="highlight_sy0">;</text:span><text:line-break/><text:tab/>TMR2 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RUN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T1CON.<text:span text:style-name="highlight_me1">T1OSCEN</text:span> <text:span text:style-name="highlight_sy0">=</text:span> <text:span text:style-name="highlight_nu0">0</text:span><text:span text:style-name="highlight_sy0">;</text:span><text:line-break/><text:tab/>T1CON.<text:span text:style-name="highlight_me1">NOT_T1SYNC</text:span> <text:span text:style-name="highlight_sy0">=</text:span> <text:span text:style-name="highlight_nu0">1</text:span><text:span text:style-name="highlight_sy0">;</text:span><text:line-break/><text:tab/>T1CON.<text:span text:style-name="highlight_me1">TMR1CS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変数の初期化 </text:span><text:line-break/><text:tab/>prescaler <text:span text:style-name="highlight_sy0">=</text:span> <text:span text:style-name="highlight_nu0">1</text:span><text:span text:style-name="highlight_sy0">;</text:span><text:line-break/><text:tab/>gateTime <text:span text:style-name="highlight_sy0">=</text:span> GATETIME_1SEC<text:span text:style-name="highlight_sy0">;</text:span><text:line-break/><text:tab/><text:span text:style-name="highlight_co1">// ＬＣＤ（液晶モニタ）の初期化 </text:span><text:line-break/><text:tab/>Lcd_Custom_Config<text:span text:style-name="highlight_br0">(</text:span><text:span text:style-name="highlight_sy0">&amp;</text:span>PORTA<text:span text:style-name="highlight_sy0">,</text:span><text:span text:style-name="highlight_nu0">0</text:span><text:span text:style-name="highlight_sy0">,</text:span><text:span text:style-name="highlight_nu0">1</text:span><text:span text:style-name="highlight_sy0">,</text:span><text:span text:style-name="highlight_nu0">2</text:span><text:span text:style-name="highlight_sy0">,</text:span><text:span text:style-name="highlight_nu0">3</text:span><text:span text:style-name="highlight_sy0">,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FreqCounter V7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 周波数の測定 </text:span><text:line-break/><text:tab/><text:tab/>LED <text:span text:style-name="highlight_sy0">=</text:span> <text:span text:style-name="highlight_nu0">1</text:span><text:span text:style-name="highlight_sy0">;</text:span><text:line-break/><text:tab/><text:tab/>freq <text:span text:style-name="highlight_sy0">=</text:span> FreqMeasurement<text:span text:style-name="highlight_br0">(</text:span>gateTime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tab/><text:span text:style-name="highlight_co1">//換算 </text:span><text:line-break/><text:tab/><text:tab/>freq <text:span text:style-name="highlight_sy0">=</text:span> freq <text:span text:style-name="highlight_sy0">*</text:span> prescaler <text:span text:style-name="highlight_sy0">*</text:span> gateTime<text:span text:style-name="highlight_sy0">;</text:span><text:line-break/><text:tab/><text:tab/><text:span text:style-name="highlight_co1">// プリスケーラの切り替え</text:span><text:line-break/><text:tab/><text:tab/><text:span text:style-name="highlight_kw1">if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br0">{</text:span><text:line-break/><text:tab/><text:tab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<text:tab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<text:tab/><text:tab/>prescaler <text:span text:style-name="highlight_sy0">=</text:span> <text:span text:style-name="highlight_nu0">1</text:span><text:span text:style-name="highlight_sy0">;</text:span><text:line-break/><text:tab/><text:tab/><text:tab/>msg <text:span text:style-name="highlight_sy0">=</text:span> <text:span text:style-name="highlight_st0">"1/1 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tab/><text:tab/>prescaler <text:span text:style-name="highlight_sy0">=</text:span> <text:span text:style-name="highlight_nu0">8</text:span><text:span text:style-name="highlight_sy0">;</text:span><text:line-break/><text:tab/><text:tab/><text:tab/>msg <text:span text:style-name="highlight_sy0">=</text:span> <text:span text:style-name="highlight_st0">"1/8 "</text:span><text:span text:style-name="highlight_sy0">;</text:span><text:line-break/><text:tab/><text:tab/><text:span text:style-name="highlight_br0">}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msg<text:span text:style-name="highlight_br0">)</text:span><text:span text:style-name="highlight_sy0">;</text:span><text:line-break/><text:tab/><text:tab/><text:span text:style-name="highlight_co1">// ゲートタイムの切り替え</text:span><text:line-break/><text:tab/><text:tab/><text:span text:style-name="highlight_kw1">if</text:span> <text:span text:style-name="highlight_br0">(</text:span>sw2 <text:span text:style-name="highlight_sy0">==</text:span> <text:span text:style-name="highlight_nu0">1</text:span><text:span text:style-name="highlight_br0">)</text:span> <text:span text:style-name="highlight_br0">{</text:span><text:line-break/><text:tab/><text:tab/><text:tab/>gateTime <text:span text:style-name="highlight_sy0">=</text:span> GATETIME_1SEC<text:span text:style-name="highlight_sy0">;</text:span><text:line-break/><text:tab/><text:tab/><text:tab/>msg <text:span text:style-name="highlight_sy0">=</text:span> <text:span text:style-name="highlight_st0">"1sec<text:s text:c="3"/>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gateTime <text:span text:style-name="highlight_sy0">=</text:span> GATETIME_100MSEC<text:span text:style-name="highlight_sy0">;</text:span><text:line-break/><text:tab/><text:tab/><text:tab/>msg <text:span text:style-name="highlight_sy0">=</text:span> <text:span text:style-name="highlight_st0">"0.1sec "</text:span><text:span text:style-name="highlight_sy0">;</text:span><text:line-break/><text:tab/><text:tab/><text:span text:style-name="highlight_br0">}</text:span><text:line-break/><text:tab/><text:tab/>Lcd_Custom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msg<text:span text:style-name="highlight_br0">)</text:span><text:span text:style-name="highlight_sy0">;</text:span><text:line-break/><text:tab/><text:tab/><text:span text:style-name="highlight_co1">// －４５５ｋHzの有無 </text:span><text:line-break/><text:tab/><text:tab/><text:span text:style-name="highlight_kw1">if</text:span> <text:span text:style-name="highlight_br0">(</text:span>sw3 <text:span text:style-name="highlight_sy0">==</text:span> <text:span text:style-name="highlight_nu0">0</text:span><text:span text:style-name="highlight_br0">)</text:span> <text:span text:style-name="highlight_br0">{</text:span><text:line-break/><text:tab/><text:tab/><text:tab/>freq <text:span text:style-name="highlight_sy0">-=</text:span> <text:span text:style-name="highlight_nu0">455000</text:span><text:span text:style-name="highlight_sy0">;</text:span><text:line-break/><text:tab/><text:tab/><text:tab/>msg <text:span text:style-name="highlight_sy0">=</text:span> <text:span text:style-name="highlight_st0">"-455k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msg <text:span text:style-name="highlight_sy0">=</text:span> <text:span text:style-name="highlight_st0">"<text:s text:c="5"/>"</text:span><text:span text:style-name="highlight_sy0">;</text:span><text:line-break/><text:tab/><text:tab/><text:span text:style-name="highlight_br0">}</text:span><text:line-break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msg<text:span text:style-name="highlight_br0">)</text:span><text:span text:style-name="highlight_sy0">;</text:span><text:line-break/><text:tab/><text:tab/><text:span text:style-name="highlight_co1">// 表示レンジの切り替え </text:span><text:line-break/><text:tab/><text:tab/><text:span text:style-name="highlight_kw1">if</text:span> <text:span text:style-name="highlight_br0">(</text:span>sw4 <text:span text:style-name="highlight_sy0">==</text:span> <text:span text:style-name="highlight_nu0">1</text:span><text:span text:style-name="highlight_br0">)</text:span> <text:span text:style-name="highlight_br0">{</text:span><text:line-break/><text:tab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<text:tab/>msg <text:span text:style-name="highlight_sy0">=</text:span> <text:span text:style-name="highlight_st0">"Hz 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temp <text:span text:style-name="highlight_sy0">=</text:span> freq <text:span text:style-name="highlight_sy0">/</text:span> <text:span text:style-name="highlight_nu0">1000</text:span><text:span text:style-name="highlight_sy0">;</text:span><text:line-break/><text:tab/><text:tab/><text:tab/><text:span text:style-name="highlight_kw1">if</text:span> <text:span text:style-name="highlight_br0">(</text:span><text:span text:style-name="highlight_br0">(</text:span>freq <text:span text:style-name="highlight_sy0">-</text:span> <text:span text:style-name="highlight_br0">(</text:span>temp <text:span text:style-name="highlight_sy0">*</text:span> <text:span text:style-name="highlight_nu0">1000</text:span><text:span text:style-name="highlight_br0">)</text:span><text:span text:style-name="highlight_br0">)</text:span> <text:span text:style-name="highlight_sy0">&gt;</text:span> <text:span text:style-name="highlight_nu0">500</text:span><text:span text:style-name="highlight_br0">)</text:span> <text:span text:style-name="highlight_br0">{</text:span><text:line-break/><text:tab/><text:tab/><text:tab/><text:tab/>temp<text:span text:style-name="highlight_sy0">++;</text:span><text:line-break/><text:tab/><text:tab/><text:tab/><text:span text:style-name="highlight_br0">}</text:span><text:line-break/><text:tab/><text:tab/><text:tab/>LongToStr<text:span text:style-name="highlight_br0">(</text:span>temp<text:span text:style-name="highlight_sy0">,</text:span> buf<text:span text:style-name="highlight_br0">)</text:span><text:span text:style-name="highlight_sy0">;</text:span><text:line-break/><text:tab/><text:tab/><text:tab/>msg <text:span text:style-name="highlight_sy0">=</text:span> <text:span text:style-name="highlight_st0">"kHz"</text:span><text:span text:style-name="highlight_sy0">;</text:span><text:line-break/><text:tab/><text:tab/><text:span text:style-name="highlight_br0">}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msg<text:span text:style-name="highlight_br0">)</text:span><text:span text:style-name="highlight_sy0">;</text:span><text:line-break/><text:tab/><text:tab/><text:span text:style-name="highlight_co1">// 周波数の表示 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6" text:anchor-type="as-char" draw:z-index="6" svg:width="13.229166666667cm" svg:height="9.921875cm"><draw:image xlink:href="Pictures/fb82548fb3c1d1c0b7a72cc0a3242ba9.png" xlink:type="simple" xlink:show="embed" xlink:actuate="onLoad"/></draw:frame>
<draw:frame draw:style-name="media" draw:name="7" text:anchor-type="as-char" draw:z-index="7" svg:width="9.525cm" style:rel-width="100%" svg:height="7.14375cm" style:rel-height="scale"><draw:image xlink:href="Pictures/0ad05c7b6abf7f22a356b55787965340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d9a637656dc9464d330d88705db18597.png" xlink:type="simple" xlink:show="embed" xlink:actuate="onLoad"/></draw:frame>
20MHzを測定しました。(プリスケーラ無し、ゲートタイム1秒)
<draw:frame draw:style-name="media" draw:name="9" text:anchor-type="as-char" draw:z-index="9" svg:width="13.229166666667cm" svg:height="9.921875cm"><draw:image xlink:href="Pictures/153babf8bed1808f02fff6fe5ca455dd.png" xlink:type="simple" xlink:show="embed" xlink:actuate="onLoad"/></draw:frame>
40MHzを測定しました。(プリスケーラ無し、ゲートタイム1秒)
<draw:frame draw:style-name="media" draw:name="10" text:anchor-type="as-char" draw:z-index="10" svg:width="13.229166666667cm" svg:height="9.921875cm"><draw:image xlink:href="Pictures/7147e7d31d3c286ff9d168d026d41d37.png" xlink:type="simple" xlink:show="embed" xlink:actuate="onLoad"/></draw:frame>
左側:60MHzを測定しました。(プリスケーラ無し、ゲートタイム1秒)測定不能
右側:60MHzを測定しました。(プリスケーラ有り、ゲートタイム1秒)測定可能
<draw:frame draw:style-name="media" draw:name="11" text:anchor-type="as-char" draw:z-index="11" svg:width="13.229166666667cm" svg:height="9.921875cm"><draw:image xlink:href="Pictures/2f6fd94299944ec950299c0e0eb87958.png" xlink:type="simple" xlink:show="embed" xlink:actuate="onLoad"/></draw:frame><draw:frame draw:style-name="media" draw:name="12" text:anchor-type="as-char" draw:z-index="12" svg:width="13.229166666667cm" svg:height="9.921875cm"><draw:image xlink:href="Pictures/dd1f5de5df260d44175f1e6392660a15.png" xlink:type="simple" xlink:show="embed" xlink:actuate="onLoad"/></draw:frame>
70MHzです。
<draw:frame draw:style-name="media" draw:name="13" text:anchor-type="as-char" draw:z-index="13" svg:width="13.229166666667cm" svg:height="9.921875cm"><draw:image xlink:href="Pictures/d1bbabb47e23055114884d61c3998784.png" xlink:type="simple" xlink:show="embed" xlink:actuate="onLoad"/></draw:frame>
80MHzです。ここまで測れるとは。。。!?
<draw:frame draw:style-name="media" draw:name="14" text:anchor-type="as-char" draw:z-index="14" svg:width="13.229166666667cm" svg:height="9.921875cm"><draw:image xlink:href="Pictures/42f313c6d5ab34f89c61a5ead12ca10b.png" xlink:type="simple" xlink:show="embed" xlink:actuate="onLoad"/></draw:frame>
測定したクロックモジュールです。
<draw:frame draw:style-name="media" draw:name="15" text:anchor-type="as-char" draw:z-index="15" svg:width="13.229166666667cm" svg:height="9.921875cm"><draw:image xlink:href="Pictures/7d8e91b5069208e821d0ab147e6e460d.png" xlink:type="simple" xlink:show="embed" xlink:actuate="onLoad"/></draw:frame>
左側:プリスケーラ値(1/1)、ゲートタイム(1秒)
右側:プリスケーラ値(1/1)、ゲートタイム(0.1秒)
<draw:frame draw:style-name="media" draw:name="16" text:anchor-type="as-char" draw:z-index="16" svg:width="9.525cm" style:rel-width="100%" svg:height="7.14375cm" style:rel-height="scale"><draw:image xlink:href="Pictures/1980dc692e8fa31f69bd2df35a371090.png" xlink:type="simple" xlink:show="embed" xlink:actuate="onLoad"/></draw:frame><draw:frame draw:style-name="media" draw:name="17" text:anchor-type="as-char" draw:z-index="17" svg:width="9.525cm" style:rel-width="100%" svg:height="7.14375cm" style:rel-height="scale"><draw:image xlink:href="Pictures/b4aa64b522bf123b2ca179bc5df99894.png" xlink:type="simple" xlink:show="embed" xlink:actuate="onLoad"/></draw:frame>
左側:プリスケーラ値(1/8)、ゲートタイム(0.1秒)
右側:プリスケーラ値(1/1)、ゲートタイム(0.1秒)、kHz表示
<draw:frame draw:style-name="media" draw:name="18" text:anchor-type="as-char" draw:z-index="18" svg:width="9.525cm" style:rel-width="100%" svg:height="7.14375cm" style:rel-height="scale"><draw:image xlink:href="Pictures/7d1c76513521b0925dacf225d3b0c414.png" xlink:type="simple" xlink:show="embed" xlink:actuate="onLoad"/></draw:frame><draw:frame draw:style-name="media" draw:name="19" text:anchor-type="as-char" draw:z-index="19" svg:width="9.525cm" style:rel-width="100%" svg:height="7.14375cm" style:rel-height="scale"><draw:image xlink:href="Pictures/74e8a71f839d5b5e4f8cf23ec836e2c6.png" xlink:type="simple" xlink:show="embed" xlink:actuate="onLoad"/></draw:frame>
プリスケーラ値(1/8)、ゲートタイム(0.1秒)、kHz表示、-455kHz
<draw:frame draw:style-name="media" draw:name="20" text:anchor-type="as-char" draw:z-index="20" svg:width="13.229166666667cm" svg:height="9.921875cm"><draw:image xlink:href="Pictures/1fa66ee0c7b09211c2c642aab419fc58.png" xlink:type="simple" xlink:show="embed" xlink:actuate="onLoad"/></draw:frame>
如何ですか?
少し視点を変えるだけで、大きな回路変更もなく、80MHzの周波数が測定できました。{<draw:frame draw:style-name="media" draw:name="21" text:anchor-type="as-char" draw:z-index="21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5::45:12</meta:creation-date>
    <dc:creator>Generated</dc:creator>
    <dc:date>2026-09-15T05::45:12</dc:date>
    <dc:language>en-US</dc:language>
    <meta:editing-cycles>1</meta:editing-cycles>
    <meta:editing-duration>PT0S</meta:editing-duration>
    <dc:title>elechobby:picdic:pic16f88:85</dc:title>
  </office:meta>
</office:document-meta>
</file>