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79372f0d102f56b5b9c19e0b33b2a0.png"/>
  <manifest:file-entry manifest:media-type="image/png" manifest:full-path="Pictures/c64633204d3ef3d82f7781054f033d25.png"/>
  <manifest:file-entry manifest:media-type="image/png" manifest:full-path="Pictures/8763c0246390872df18b43d06b59d7ea.png"/>
  <manifest:file-entry manifest:media-type="image/png" manifest:full-path="Pictures/349c44ed8bfd82c575cbf89471792bd8.png"/>
  <manifest:file-entry manifest:media-type="image/png" manifest:full-path="Pictures/b1bc9adf59c785a069a93579e7b35f8a.png"/>
  <manifest:file-entry manifest:media-type="image/png" manifest:full-path="Pictures/31936ab3fa0c911faa0a98f286a27a93.png"/>
  <manifest:file-entry manifest:media-type="image/png" manifest:full-path="Pictures/45ac52a4a2c98bdcbfafefb8e6e9a1fc.png"/>
  <manifest:file-entry manifest:media-type="image/png" manifest:full-path="Pictures/7e2a27146a89c058d63234d5f57540ac.png"/>
  <manifest:file-entry manifest:media-type="image/png" manifest:full-path="Pictures/a497385894fb3e37aabfbc8748402b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7"/><text:bookmark-start text:name="__RefHeading___簡易紫外線計_1"/><text:bookmark-start text:name="簡易紫外線計"/>簡易紫外線計<text:bookmark-end text:name="__RefHeading___簡易紫外線計_1"/><text:bookmark-end text:name="簡易紫外線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太陽の光には、目に見える光(可視光線)のほかに、目に見えない赤外線や紫外線が含まれています。
紫外線は、地表に届く光の中で、最も波長の短いものです。
紫外線は、波長によって、A、B、C の3つにわけられます</text:p>
      <text:list text:style-name="List_20_1" text:continue-numbering="false">
        <text:list-item>
          <text:p text:style-name="List_20_1_Content_First"> UV-C:大気層(オゾンなど)で吸収され、地表には到達しない。</text:p>
        </text:list-item>
        <text:list-item>
          <text:p text:style-name="List_20_1_Content_Last"> UV-B:ほとんどは大気層(オゾンなど)で吸収されるが、一部は地表へ到達し、皮膚や眼に有害である。</text:p>
        </text:list-item>
      </text:list>
      <text:p text:style-name="Text_20_body">日焼けを起こしたり、皮膚がんの原因となる。</text:p>
      <text:list text:style-name="List_20_1" text:continue-numbering="false">
        <text:list-item>
          <text:p text:style-name="LastListParagraph_List_20_1_Content_First"> UV-A:UV-Bほど有害ではないが、長時間浴びた場合の健康影響が懸念されている。</text:p>
        </text:list-item>
      </text:list>
      <text:p text:style-name="Text_20_body">今回は、紫外線センサーを使用して、紫外線を測定し、その強度を表示させて見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使用した紫外線センサーは、浜松フォトニクス社製の拡散型フォトダイオード「G7189」です。
次のような特長を持ったセンサーです。
&lt;特長&gt;</text:p>
      <text:list text:style-name="List_20_1" text:continue-numbering="false">
        <text:list-item>
          <text:p text:style-name="List_20_1_Content_First"> 感度波長範囲:300~580nm(ピーク波長470nm)</text:p>
        </text:list-item>
        <text:list-item>
          <text:p text:style-name="List_20_1_Content"> 短絡電流:65nA(@1000lx)</text:p>
        </text:list-item>
        <text:list-item>
          <text:p text:style-name="List_20_1_Content"> 暗電流:50pA</text:p>
        </text:list-item>
        <text:list-item>
          <text:p text:style-name="List_20_1_Content"> 受光面サイズ:0.8×0.8mm</text:p>
        </text:list-item>
        <text:list-item>
          <text:p text:style-name="List_20_1_Content"> 有効受光面積:0.58mm^2</text:p>
        </text:list-item>
        <text:list-item>
          <text:p text:style-name="List_20_1_Content"> 受光感度:0.25A/W</text:p>
        </text:list-item>
        <text:list-item>
          <text:p text:style-name="List_20_1_Content_Last"> パッケージ:プラスチック3ピン</text:p>
        </text:list-item>
      </text:list>
      <text:p text:style-name="Text_20_body">このセンサーの出力をオペアンプで、IV(電流電圧)変換し、紫外線強度(mW/cm2)をLCDに表示します。
有効受光面積と受光感度より、1mW/cm2の時の電圧を求めます。</text:p>
      <text:list text:style-name="List_20_1" text:continue-numbering="false">
        <text:list-item>
          <text:p text:style-name="List_20_1_Content_First"> 1.45μA=(0.58×10^-5)×(250×10^-3)</text:p>
        </text:list-item>
        <text:list-item>
          <text:p text:style-name="List_20_1_Content_Last"> 145mV=1.45μA×100kΩ</text:p>
        </text:list-item>
      </text:list>
      <text:p text:style-name="Text_20_body">&lt;概観&gt;
<draw:frame draw:style-name="media" draw:name="0" text:anchor-type="as-char" draw:z-index="0" svg:width="2.936875cm" style:rel-width="100%" svg:height="2.8045833333333cm" style:rel-height="scale"><draw:image xlink:href="Pictures/5879372f0d102f56b5b9c19e0b33b2a0.png" xlink:type="simple" xlink:show="embed" xlink:actuate="onLoad"/></draw:frame></text:p>
      <text:p text:style-name="Text_20_body">&lt;分光感度特性&gt;
<draw:frame draw:style-name="media" draw:name="1" text:anchor-type="as-char" draw:z-index="1" svg:width="13.229166666667cm" svg:height="5.2992915465898cm"><draw:image xlink:href="Pictures/c64633204d3ef3d82f7781054f033d25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0.583333333333cm"><draw:image xlink:href="Pictures/8763c0246390872df18b43d06b59d7e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紫外線計＞<text:line-break/>　■紫外線センサー<text:line-break/>　　浜松ホトニクス社製<text:line-break/>　　GaAsPフォトダイオード＜G7189＞<text:line-break/>　　有効受光面積：０．５８ｍｍ２<text:line-break/>　　受光感度：０．２５Ａ／Ｗ<text:line-break/>　　１．４５μＡ＝（０．５８×１０＾－５）×（２５０×１０＾－３）<text:line-break/>　　オペアンプでＩ／Ｖ変換（１００ｋΩ）した時の１ｍＷ／ｃｍ２の電圧 <text:line-break/>　　１４５ｍＶ＝１．４５μＡ×１００ｋΩ<text:line-break/>*/</text:span>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2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1010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6</text:span><text:span text:style-name="highlight_sy0">,</text:span><text:span text:style-name="highlight_nu0">0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50.0</text:span><text:span text:style-name="highlight_sy0">;</text:span><text:line-break/><text:tab/><text:tab/><text:span text:style-name="highlight_co1">//</text:span><text:line-break/><text:tab/><text:tab/>WordToStr<text:span text:style-name="highlight_br0">(</text:span><text:span text:style-name="highlight_br0">(</text:span>tmp <text:span text:style-name="highlight_sy0">*</text:span> <text:span text:style-name="highlight_nu16">1000.0</text:span><text:span text:style-name="highlight_br0">)</text:span> <text:span text:style-name="highlight_sy0">/</text:span> <text:span text:style-name="highlight_nu16">145.0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uW/cm2"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nt <text:span text:style-name="highlight_sy0">&lt;</text:span> 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tmp <text:span text:style-name="highlight_sy0">/</text:span> <text:span text:style-name="highlight_nu0">156</text:span><text:span text:style-name="highlight_br0">)</text:span><text:span text:style-name="highlight_br0">)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349c44ed8bfd82c575cbf89471792bd8.png" xlink:type="simple" xlink:show="embed" xlink:actuate="onLoad"/></draw:frame>
左側:G7189とオペアンプ(LMC662)です。
右側:A/D変換用の基準電圧(2.5V)を発生させる部分です。
<draw:frame draw:style-name="media" draw:name="4" text:anchor-type="as-char" draw:z-index="4" svg:width="9.525cm" style:rel-width="100%" svg:height="7.14375cm" style:rel-height="scale"><draw:image xlink:href="Pictures/b1bc9adf59c785a069a93579e7b35f8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31936ab3fa0c911faa0a98f286a27a93.png" xlink:type="simple" xlink:show="embed" xlink:actuate="onLoad"/></draw:frame>
PIC16F88とLCD(液晶表示器)部分です。
<draw:frame draw:style-name="media" draw:name="6" text:anchor-type="as-char" draw:z-index="6" svg:width="13.229166666667cm" svg:height="9.921875cm"><draw:image xlink:href="Pictures/45ac52a4a2c98bdcbfafefb8e6e9a1fc.png" xlink:type="simple" xlink:show="embed" xlink:actuate="onLoad"/></draw:frame>
うす曇のときの紫外線強度です。
<draw:frame draw:style-name="media" draw:name="7" text:anchor-type="as-char" draw:z-index="7" svg:width="13.229166666667cm" svg:height="9.921875cm"><draw:image xlink:href="Pictures/7e2a27146a89c058d63234d5f57540ac.png" xlink:type="simple" xlink:show="embed" xlink:actuate="onLoad"/></draw:frame>
晴れてきたときの紫外線強度です。
<draw:frame draw:style-name="media" draw:name="8" text:anchor-type="as-char" draw:z-index="8" svg:width="13.229166666667cm" svg:height="9.921875cm"><draw:image xlink:href="Pictures/a497385894fb3e37aabfbc8748402bf5.png" xlink:type="simple" xlink:show="embed" xlink:actuate="onLoad"/></draw:frame>
如何ですか?
これから夏場にかけて重宝するのではないでしょうか。
紫外線のUV-Bを測定するのであれば、G5842のほうが適していると思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8:41</meta:creation-date>
    <dc:creator>Generated</dc:creator>
    <dc:date>2026-09-14T08::28:41</dc:date>
    <dc:language>en-US</dc:language>
    <meta:editing-cycles>1</meta:editing-cycles>
    <meta:editing-duration>PT0S</meta:editing-duration>
    <dc:title>elechobby:picdic:pic16f88:87</dc:title>
  </office:meta>
</office:document-meta>
</file>