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9a594e8699f825ee32b4d531276cf0.png"/>
  <manifest:file-entry manifest:media-type="image/png" manifest:full-path="Pictures/a537580523af66674cd199fb67272c64.png"/>
  <manifest:file-entry manifest:media-type="image/png" manifest:full-path="Pictures/85992f0fabe0077d2507bbbc9df67f1e.png"/>
  <manifest:file-entry manifest:media-type="image/png" manifest:full-path="Pictures/af2355180e7291b2ac40383ba3022ddb.png"/>
  <manifest:file-entry manifest:media-type="image/png" manifest:full-path="Pictures/f5e8549c6f35d5e073782dc0c866ea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89"/><text:bookmark-start text:name="__RefHeading___簡易雷距離計_1"/><text:bookmark-start text:name="簡易雷距離計"/>簡易雷距離計<text:bookmark-end text:name="__RefHeading___簡易雷距離計_1"/><text:bookmark-end text:name="簡易雷距離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私が住んでいるところでは、夏場には、よく雷が発生します。そこで落雷地点までの距離を測定できないものかと考えました。</text:p>
      <text:p text:style-name="Text_20_body">※昔話
在住する三田市には、桑原・欣勝寺という雷除けで有名なお寺があります。
昔々、雷の子供が井戸に落ち、「助けてくれ」というのを、和尚は日頃から雷に迷惑をかけられているので、二度と桑原に雷を落とさないよう約束させて帰した。
これ以降、「くわばらくわばら欣勝寺」といえば雷が落ちなくなったという伝承があるそうです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基本的には、以前に製作した、ストップウォッチの応用です。つまり、落雷で雷が光ってから、雷鳴が聞こえるまでの時間を測定(手動操作)し、その結果に音速を掛け算し、距離を表示します。</text:p>
      <text:p text:style-name="Text_20_body">国際標準大気(ISA:International Standard Atmosphere)では、海面上で気温15℃での音速は、</text:p>
      <text:p text:style-name="Preformatted_20_Text">約 340 m/s ( = 1225 km/h)</text:p>
      <text:p text:style-name="Text_20_body">となります。これは、 1 気圧中の音速の計算方法、</text:p>
      <text:p text:style-name="Preformatted_20_Text">331.5m/sec + (0.61 × 摂氏温度)</text:p>
      <text:p text:style-name="Text_20_body">で求められます。</text:p>
      <text:p text:style-name="Text_20_body">今回は、摂氏温度を20℃と固定値を使用しました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回路は、ストップウォッチとまったく同じです。
<draw:frame draw:style-name="media" draw:name="0" text:anchor-type="as-char" draw:z-index="0" svg:width="16.933333333333cm" svg:height="10.583333333333cm"><draw:image xlink:href="Pictures/4e9a594e8699f825ee32b4d531276cf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雷距離計＞<text:line-break/>　■機能概要 <text:line-break/>　　・開始と停止スイッチによるストップウオッチの機能を提供する。<text:line-break/>　　・精度は、１ｍｓｅｃとする。<text:line-break/>　　・対象を音速とした時の距離を表示する。 <text:line-break/>　■ＣＯＮＦＩＧの設定 <text:line-break/><text:tab/>・LVP_OFF<text:line-break/>　　・MCLR_OFF<text:line-break/>　　・WDT_OFF<text:line-break/>　　・EXTCLK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PORTA.F2</text:span><text:line-break/> <text:line-break/><text:span text:style-name="highlight_co2">#define<text:tab/><text:tab/>START_SW<text:tab/>PORTB.F1</text:span><text:line-break/><text:span text:style-name="highlight_co2">#define<text:tab/><text:tab/>STOP_SW<text:tab/><text:tab/>PORTB.F0</text:span><text:line-break/> <text:line-break/><text:span text:style-name="highlight_co2">#define<text:tab/><text:tab/>ON<text:tab/><text:tab/>0</text:span><text:line-break/><text:span text:style-name="highlight_co2">#define<text:tab/><text:tab/>OFF<text:tab/><text:tab/>1</text:span><text:line-break/> <text:line-break/><text:span text:style-name="highlight_co2">#define<text:tab/><text:tab/>IDLE<text:tab/>0</text:span><text:line-break/><text:span text:style-name="highlight_co2">#define<text:tab/><text:tab/>START<text:tab/>1</text:span><text:line-break/><text:span text:style-name="highlight_co2">#define<text:tab/><text:tab/>STOP<text:tab/>2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long</text:span><text:tab/>cnt<text:span text:style-name="highlight_sy0">;</text:span><text:line-break/><text:span text:style-name="highlight_kw4">static</text:span><text:tab/><text:span text:style-name="highlight_kw4">unsigned</text:span><text:tab/><text:span text:style-name="highlight_kw4">char</text:span><text:tab/>flag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co1">//　１ｍｓｅｃの割り込み処理 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fla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cnt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co1">//　停止スイッチの割り込み処理 </text:span><text:line-break/><text:tab/><text:span text:style-name="highlight_kw1">if</text:span> <text:span text:style-name="highlight_br0">(</text:span>INTCON.<text:span text:style-name="highlight_me1">INT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INT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flag <text:span text:style-name="highlight_sy0">=</text:span> STOP<text:span text:style-name="highlight_sy0">;</text:span><text:tab/><text:span text:style-name="highlight_co1">// count stop!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isplay<text:span text:style-name="highlight_br0">(</text:span><text:span text:style-name="highlight_kw4">unsigned</text:span> <text:span text:style-name="highlight_kw4">long</text:span> cnt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co1">//</text:span><text:line-break/><text:tab/>LongToStr<text:span text:style-name="highlight_br0">(</text:span>cnt<text:span text:style-name="highlight_sy0">,</text:span> buf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2</text:span><text:span text:style-name="highlight_sy0">,</text:span> buf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<text:span text:style-name="highlight_st0">"msec"</text:span><text:span text:style-name="highlight_br0">)</text:span><text:span text:style-name="highlight_sy0">;</text:span><text:line-break/><text:tab/><text:span text:style-name="highlight_co1">//</text:span><text:line-break/><text:tab/>LongToStr<text:span text:style-name="highlight_br0">(</text:span>cnt <text:span text:style-name="highlight_sy0">*</text:span> <text:span text:style-name="highlight_nu16">0.3437</text:span><text:span text:style-name="highlight_sy0">,</text:span> buf<text:span text:style-name="highlight_br0">)</text:span><text:span text:style-name="highlight_sy0">;</text:span><text:tab/><text:span text:style-name="highlight_co1">// 0.3437 = (331.5 + (0.61 * 20)) / 1000</text:span><text:line-break/><text:tab/>Lcd_Custom_Out<text:span text:style-name="highlight_br0">(</text:span><text:span text:style-name="highlight_nu0">1</text:span><text:span text:style-name="highlight_sy0">,</text:span> <text:span text:style-name="highlight_nu0">8</text:span><text:span text:style-name="highlight_sy0">,</text:span> <text:span text:style-name="highlight_sy0">&amp;</text:span>buf<text:span text:style-name="highlight_br0">[</text:span><text:span text:style-name="highlight_nu0">6</text:span><text:span text:style-name="highlight_br0">]</text:span>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3</text:span><text:span text:style-name="highlight_sy0">,</text:span> <text:span text:style-name="highlight_st0">"m"</text:span>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 アナログの設定</text:span><text:line-break/><text:tab/>ANSEL<text:s text:c="2"/><text:span text:style-name="highlight_sy0">=</text:span> <text:span text:style-name="highlight_nu6">0b00000000</text:span><text:span text:style-name="highlight_sy0">;</text:span><text:tab/><text:span text:style-name="highlight_co1">// 使用しない。</text:span><text:line-break/><text:tab/><text:span text:style-name="highlight_co1">// ポートの設定</text:span><text:line-break/><text:tab/>TRISA<text:s text:c="2"/><text:span text:style-name="highlight_sy0">=</text:span> <text:span text:style-name="highlight_nu6">0b1011100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tab/><text:tab/><text:span text:style-name="highlight_co1">// PORTBをプルアップする。 </text:span><text:line-break/><text:tab/><text:span text:style-name="highlight_co1">// 入力割り込みの設定</text:span><text:line-break/><text:tab/>INTCON.<text:span text:style-name="highlight_me1">INTE</text:span> <text:span text:style-name="highlight_sy0">=</text:span> <text:span text:style-name="highlight_nu0">1</text:span><text:span text:style-name="highlight_sy0">;</text:span><text:line-break/><text:tab/>INTCON.<text:span text:style-name="highlight_me1">INTF</text:span> <text:span text:style-name="highlight_sy0">=</text:span> <text:span text:style-name="highlight_nu0">0</text:span><text:span text:style-name="highlight_sy0">;</text:span><text:line-break/><text:tab/>OPTION_REG.<text:span text:style-name="highlight_me1">INTEDG</text:span>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88</text:span><text:span text:style-name="highlight_sy0">;</text:span><text:tab/><text:span text:style-name="highlight_co1">// 0.001sec...(1÷20000000)*4*5000</text:span><text:line-break/><text:tab/>CCPR1H <text:span text:style-name="highlight_sy0">=</text:span> <text:span text:style-name="highlight_nu12">0x13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 変数の初期化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ＬＣＤ（液晶モニタ）の初期化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1</text:span><text:span text:style-name="highlight_sy0">,</text:span><text:span text:style-name="highlight_nu0">0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ThunderRange V1"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LED <text:span text:style-name="highlight_sy0">=</text:span> OFF<text:span text:style-name="highlight_sy0">;</text:span><text:tab/><text:tab/><text:span text:style-name="highlight_co1">// LED off!</text:span><text:line-break/><text:tab/>flag <text:span text:style-name="highlight_sy0">=</text:span> IDLE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　開始を判断する。 </text:span><text:line-break/><text:tab/><text:tab/><text:span text:style-name="highlight_kw1">if</text:span> <text:span text:style-name="highlight_br0">(</text:span><text:span text:style-name="highlight_br0">(</text:span>flag <text:span text:style-name="highlight_sy0">!=</text:span> START<text:span text:style-name="highlight_br0">)</text:span> <text:span text:style-name="highlight_sy0">&amp;&amp;</text:span> <text:span text:style-name="highlight_br0">(</text:span>START_SW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flag <text:span text:style-name="highlight_sy0">=</text:span> START<text:span text:style-name="highlight_sy0">;</text:span><text:tab/><text:span text:style-name="highlight_co1">// count start!</text:span><text:line-break/><text:tab/><text:tab/><text:tab/>LED <text:span text:style-name="highlight_sy0">=</text:span> ON<text:span text:style-name="highlight_sy0">;</text:span><text:tab/><text:span text:style-name="highlight_co1">// LED on!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art!"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　停止を判断する。 </text:span><text:line-break/><text:tab/><text:tab/><text:span text:style-name="highlight_kw1">if</text:span> <text:span text:style-name="highlight_br0">(</text:span>flag <text:span text:style-name="highlight_sy0">==</text:span> STOP<text:span text:style-name="highlight_br0">)</text:span> <text:span text:style-name="highlight_br0">{</text:span><text:line-break/><text:tab/><text:tab/><text:tab/>flag <text:span text:style-name="highlight_sy0">=</text:span> IDLE<text:span text:style-name="highlight_sy0">;</text:span><text:line-break/><text:tab/><text:tab/><text:tab/>LED <text:span text:style-name="highlight_sy0">=</text:span> OFF<text:span text:style-name="highlight_sy0">;</text:span><text:tab/><text:span text:style-name="highlight_co1">// LED off!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op! "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display<text:span text:style-name="highlight_br0">(</text:span>cnt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　開始中はカウント値を表示する。 </text:span><text:line-break/><text:tab/><text:tab/><text:span text:style-name="highlight_kw1">if</text:span> <text:span text:style-name="highlight_br0">(</text:span>flag <text:span text:style-name="highlight_sy0">==</text:span> START<text:span text:style-name="highlight_br0">)</text:span> <text:span text:style-name="highlight_br0">{</text:span><text:line-break/><text:tab/><text:tab/><text:tab/>display<text:span text:style-name="highlight_br0">(</text:span>cnt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原理_6"/><text:bookmark-start text:name="動作原理1"/>動作原理<text:bookmark-end text:name="__RefHeading___動作原理_6"/><text:bookmark-end text:name="動作原理1"/></text:h>
      <text:p text:style-name="Text_20_body"><draw:frame draw:style-name="media" draw:name="1" text:anchor-type="as-char" draw:z-index="1" svg:width="13.229166666667cm" svg:height="9.921875cm"><draw:image xlink:href="Pictures/a537580523af66674cd199fb67272c64.png" xlink:type="simple" xlink:show="embed" xlink:actuate="onLoad"/></draw:frame></text:p>
      <text:p text:style-name="Text_20_body">雷が光ったら、開始スイッチ(緑色)を押します。
数秒後に雷鳴が聞こえたら、停止スイッチ(黄色)を押します。
<draw:frame draw:style-name="media" draw:name="2" text:anchor-type="as-char" draw:z-index="2" svg:width="13.229166666667cm" svg:height="9.921875cm"><draw:image xlink:href="Pictures/85992f0fabe0077d2507bbbc9df67f1e.png" xlink:type="simple" xlink:show="embed" xlink:actuate="onLoad"/></draw:frame></text:p>
      <text:p text:style-name="Text_20_body">測定時は、LEDが点灯し、LCDに経過時間と落雷地点までの距離が表示されます。
高速に数値が変化しますので、目視での判断は難しいです。
<draw:frame draw:style-name="media" draw:name="3" text:anchor-type="as-char" draw:z-index="3" svg:width="13.229166666667cm" svg:height="9.921875cm"><draw:image xlink:href="Pictures/af2355180e7291b2ac40383ba3022ddb.png" xlink:type="simple" xlink:show="embed" xlink:actuate="onLoad"/></draw:frame></text:p>
      <text:p text:style-name="Text_20_body">停止すると、LEDが消灯し、LCDに経過時間と落雷地点までの距離が表示されます。
この例では、落雷してから、雷鳴が聞こえるまでの時間は、約9.8秒で、落雷地点までの距離は、約3.4kmです。
<draw:frame draw:style-name="media" draw:name="4" text:anchor-type="as-char" draw:z-index="4" svg:width="13.229166666667cm" svg:height="9.921875cm"><draw:image xlink:href="Pictures/f5e8549c6f35d5e073782dc0c866ea3a.png" xlink:type="simple" xlink:show="embed" xlink:actuate="onLoad"/></draw:frame></text:p>
      <text:p text:style-name="Text_20_body">如何ですか?
摂氏温度や湿度を考慮すれば、更に精度を上げることが出来ます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3::01:39</meta:creation-date>
    <dc:creator>Generated</dc:creator>
    <dc:date>2026-09-14T13::01:39</dc:date>
    <dc:language>en-US</dc:language>
    <meta:editing-cycles>1</meta:editing-cycles>
    <meta:editing-duration>PT0S</meta:editing-duration>
    <dc:title>elechobby:picdic:pic16f88:89</dc:title>
  </office:meta>
</office:document-meta>
</file>