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105995893116d6fb5594b732213c6c.png"/>
  <manifest:file-entry manifest:media-type="image/png" manifest:full-path="Pictures/1cd73f63c0b31c6896003de5fa531bcc.png"/>
  <manifest:file-entry manifest:media-type="image/png" manifest:full-path="Pictures/39f418912a0880b4ba1e554862ee646c.png"/>
  <manifest:file-entry manifest:media-type="image/png" manifest:full-path="Pictures/1fe4f80a60e804b920cc6939b90d29ab.png"/>
  <manifest:file-entry manifest:media-type="image/png" manifest:full-path="Pictures/2372d9a7d4393b3c13c58c2c02a9ef7f.png"/>
  <manifest:file-entry manifest:media-type="image/png" manifest:full-path="Pictures/01024354a7003502276210c3e0f46c13.png"/>
  <manifest:file-entry manifest:media-type="image/png" manifest:full-path="Pictures/9a3ef55233b9f062fc9cc7ecdc54a14d.png"/>
  <manifest:file-entry manifest:media-type="image/png" manifest:full-path="Pictures/9a5c022c6f68b8e2dee2b344edc03a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3"/><text:bookmark-start text:name="__RefHeading___簡易照度計v2_s9705_1"/><text:bookmark-start text:name="簡易照度計v2_s9705"/>簡易照度計V2(S9705)<text:bookmark-end text:name="__RefHeading___簡易照度計v2_s9705_1"/><text:bookmark-end text:name="簡易照度計v2_s9705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照度/電流変換用のIC(NJL7502L)を使用した、簡易照度計(自動レンジ切り替え)を製作しました。
今回は、照度/電流/周波数変換用のIC(S9705)を使用した、簡易照度計を製作しました。</text:p>
      <text:p text:style-name="Text_20_body">S9705は、フォトダイオードと電流/周波数変換器とを組み合わせたCMOSフォトICで、入射光強度に比例した
発振周波数の矩形波を出力します。広いダイナミックレンジを持ち、カウンタ等と組み合わせることにより、容易
に光強度を測定することが出来ます。</text:p>
      <text:p text:style-name="Text_20_body">&lt;S9705の特長&gt;</text:p>
      <text:list text:style-name="List_20_1" text:continue-numbering="false">
        <text:list-item>
          <text:p text:style-name="List_20_1_Content_First"> 光の強さを周波数に変換</text:p>
        </text:list-item>
        <text:list-item>
          <text:p text:style-name="List_20_1_Content"> 広いダイナミックレンジ(5桁)</text:p>
        </text:list-item>
        <text:list-item>
          <text:p text:style-name="List_20_1_Content"> 良好なリニアリティ</text:p>
        </text:list-item>
        <text:list-item>
          <text:p text:style-name="List_20_1_Content"> 出力タイミングのリセット機能</text:p>
        </text:list-item>
        <text:list-item>
          <text:p text:style-name="List_20_1_Content"> 出力はマイコンに直接接続可能</text:p>
        </text:list-item>
        <text:list-item>
          <text:p text:style-name="List_20_1_Content"> 4ピンプラスチックパッケージ</text:p>
        </text:list-item>
        <text:list-item>
          <text:p text:style-name="List_20_1_Content"> 電源電圧:2.7V~5.5V</text:p>
        </text:list-item>
        <text:list-item>
          <text:p text:style-name="List_20_1_Content_Last"> 50kHz(@2856K100lx)</text:p>
        </text:list-item>
      </text:list>
      <text:p text:style-name="Text_20_body">&lt;S9705の概観&gt;
<draw:frame draw:style-name="media" draw:name="0" text:anchor-type="as-char" draw:z-index="0" svg:width="9.8954166666667cm" style:rel-width="100%" svg:height="5.7679166666667cm" style:rel-height="scale"><draw:image xlink:href="Pictures/0c105995893116d6fb5594b732213c6c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S9705は、照度に応じた周波数の矩形波を出力しますので、その周波数をカウントし、照度に変換します。
100Luxで50KHzなので、周波数を500で割り算すれば照度を求めることが出来ます。</text:p>
      <text:list text:style-name="List_20_1" text:continue-numbering="false">
        <text:list-item>
          <text:p text:style-name="List_20_1_Content_First"> 周波数をカウントし、LCDに表示する。</text:p>
        </text:list-item>
        <text:list-item>
          <text:p text:style-name="List_20_1_Content_Last"> その結果を500で割り算し、LCDに表示する。</text:p>
        </text:list-item>
      </text:list>
      <text:p text:style-name="Text_20_body">&lt;S9705の特性&gt;
<draw:frame draw:style-name="media" draw:name="1" text:anchor-type="as-char" draw:z-index="1" svg:width="13.229166666667cm" svg:height="13.656725285171cm"><draw:image xlink:href="Pictures/1cd73f63c0b31c6896003de5fa531bcc.png" xlink:type="simple" xlink:show="embed" xlink:actuate="onLoad"/></draw:frame>
<draw:frame draw:style-name="media" draw:name="2" text:anchor-type="as-char" draw:z-index="2" svg:width="13.229166666667cm" svg:height="13.430370722433cm"><draw:image xlink:href="Pictures/39f418912a0880b4ba1e554862ee646c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0.583333333333cm"><draw:image xlink:href="Pictures/1fe4f80a60e804b920cc6939b90d29a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※プログラムの基本的な仕組みは、周波数カウンタと同じです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照度計V2＞<text:line-break/>　■照度・周波数変換フォトＩＣ　Ｓ９７０５<text:line-break/>　■主な仕様<text:line-break/>　　・浜松ホトニクス製　照度センサＩＣ <text:line-break/>　　・照度に応じた周波数を出力するＩＣです。 <text:line-break/>　　・周波数をマイコンでカウントするだけなので扱いやすいＩＣです。 <text:line-break/>　　・電源電圧：２．７Ｖ～５．５Ｖ <text:line-break/>　　・５０ｋＨｚ（＠２８５６Ｋ　１００ｌｘ） <text:line-break/>　　・４ピン表面実装パッケージ <text:line-break/>　　・広いダイナミックレンジ<text:s text:c="2"/>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B.F3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PORTA.<text:span text:style-name="highlight_me1">F4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tab/><text:span text:style-name="highlight_co1">// TIMER1を停止する。 </text:span><text:line-break/><text:tab/>LED <text:span text:style-name="highlight_sy0">=</text:span> ~LED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</text:span><text:line-break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ゲートを閉める。</text:span><text:line-break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span text:style-name="highlight_co1">// TIMER0の設定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12">0x58</text:span><text:span text:style-name="highlight_sy0">;</text:span><text:tab/><text:tab/><text:span text:style-name="highlight_co1">// 25000=(0.1/8000000) * 4 * 8</text:span><text:line-break/><text:tab/>TMR1H <text:span text:style-name="highlight_sy0">=</text:span> <text:span text:style-name="highlight_nu12">0x9E</text:span><text:span text:style-name="highlight_sy0">;</text:span><text:tab/><text:tab/><text:span text:style-name="highlight_co1">// 0x9E58=65536-25000</text:span><text:line-break/><text:tab/><text:span text:style-name="highlight_co1">//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 開始 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カウント遅延 </text:span>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<text:span text:style-name="highlight_co1">//</text:span><text:line-break/><text:tab/>TRISA.<text:span text:style-name="highlight_me1">F4</text:span> <text:span text:style-name="highlight_sy0">=</text:span> <text:span text:style-name="highlight_nu0">1</text:span><text:span text:style-name="highlight_sy0">;</text:span><text:tab/><text:tab/><text:span text:style-name="highlight_co1">//ゲートを開ける。</text:span><text:line-break/><text:tab/><text:span text:style-name="highlight_co1">// 測定 </text:span><text:line-break/><text:tab/><text:span text:style-name="highlight_kw1">while</text:span> <text:span text:style-name="highlight_br0">(</text:span>T1CON.<text:span text:style-name="highlight_me1">TMR1ON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freq<text:span text:style-name="highlight_sy0">++;</text:span><text:line-break/><text:tab/><text:span text:style-name="highlight_br0">}</text:span><text:line-break/><text:tab/>freq <text:span text:style-name="highlight_sy0">=</text:span> <text:span text:style-name="highlight_br0">(</text:span>freq <text:span text:style-name="highlight_sy0">*</text:span> <text:span text:style-name="highlight_nu0">256</text:span><text:span text:style-name="highlight_br0">)</text:span> <text:span text:style-name="highlight_sy0">+</text:span> TMR0<text:span text:style-name="highlight_sy0">;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float</text:span><text:tab/><text:tab/><text:tab/><text:tab/>freq<text:span text:style-name="highlight_sy0">;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12</text:span><text:span text:style-name="highlight_br0">]</text:span><text:span text:style-name="highlight_sy0">,</text:span> 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内臓クロックを8Mhzに設定する。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変換は使用しない。</text:span><text:line-break/><text:tab/>TRISA <text:span text:style-name="highlight_sy0">=</text:span> <text:span text:style-name="highlight_nu6">0b01111100</text:span><text:span text:style-name="highlight_sy0">;</text:span><text:line-break/><text:tab/>TRISB <text:span text:style-name="highlight_sy0">=</text:span> <text:span text:style-name="highlight_nu6">0b00000111</text:span><text:span text:style-name="highlight_sy0">;</text:span><text:line-break/><text:tab/>OPTION_REG.<text:span text:style-name="highlight_me1">NOT_RBPU</text:span> <text:span text:style-name="highlight_sy0">=</text:span> <text:span text:style-name="highlight_nu0">0</text:span><text:span text:style-name="highlight_sy0">;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0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PSA</text:span> <text:span text:style-name="highlight_sy0">=</text:span> <text:span text:style-name="highlight_nu0">1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A<text:span text:style-name="highlight_sy0">,</text:span><text:span text:style-name="highlight_nu0">7</text:span><text:span text:style-name="highlight_sy0">,</text:span><text:span text:style-name="highlight_nu0">0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freq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freq <text:span text:style-name="highlight_sy0">+=</text:span> FreqMeasurement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 周波数の表示 </text:span><text:line-break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Hz"</text:span><text:span text:style-name="highlight_br0">)</text:span><text:span text:style-name="highlight_sy0">;</text:span><text:line-break/><text:tab/><text:tab/><text:span text:style-name="highlight_co1">//</text:span><text:line-break/><text:tab/><text:tab/>freq <text:span text:style-name="highlight_sy0">=</text:span> freq <text:span text:style-name="highlight_sy0">/</text:span> <text:span text:style-name="highlight_nu16">500.0</text:span> <text:span text:style-name="highlight_sy0">*</text:span> <text:span text:style-name="highlight_nu16">100.0</text:span><text:span text:style-name="highlight_sy0">;</text:span><text:line-break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6</text:span><text:span text:style-name="highlight_br0">]</text:span><text:span text:style-name="highlight_sy0">;</text:span><text:line-break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7</text:span><text:span text:style-name="highlight_br0">]</text:span><text:span text:style-name="highlight_sy0">;</text:span><text:line-break/><text:tab/><text:tab/>buf<text:span text:style-name="highlight_br0">[</text:span><text:span text:style-name="highlight_nu0">7</text:span><text:span text:style-name="highlight_br0">]</text:span> <text:span text:style-name="highlight_sy0">=</text:span> buf<text:span text:style-name="highlight_br0">[</text:span><text:span text:style-name="highlight_nu0">8</text:span><text:span text:style-name="highlight_br0">]</text:span><text:span text:style-name="highlight_sy0">;</text:span><text:line-break/><text:tab/><text:tab/>buf<text:span text:style-name="highlight_br0">[</text:span><text:span text:style-name="highlight_nu0">8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Lux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
上側に、照度を表示しました。
下側に、その時の周波数を表示しました。
<draw:frame draw:style-name="media" draw:name="4" text:anchor-type="as-char" draw:z-index="4" svg:width="13.229166666667cm" svg:height="9.921875cm"><draw:image xlink:href="Pictures/2372d9a7d4393b3c13c58c2c02a9ef7f.png" xlink:type="simple" xlink:show="embed" xlink:actuate="onLoad"/></draw:frame></text:p>
      <text:p text:style-name="Text_20_body">左側:S9705です。とても小さいので半田付けに苦労しました。
右側:PIC16F88です。
<draw:frame draw:style-name="media" draw:name="5" text:anchor-type="as-char" draw:z-index="5" svg:width="13.229166666667cm" svg:height="9.921875cm"><draw:image xlink:href="Pictures/01024354a7003502276210c3e0f46c13.png" xlink:type="simple" xlink:show="embed" xlink:actuate="onLoad"/></draw:frame></text:p>
      <text:p text:style-name="Text_20_body">小屋の中の照明を、暗くしたり、明るくしたりしてみました。
<draw:frame draw:style-name="media" draw:name="6" text:anchor-type="as-char" draw:z-index="6" svg:width="9.525cm" style:rel-width="100%" svg:height="7.14375cm" style:rel-height="scale"><draw:image xlink:href="Pictures/9a3ef55233b9f062fc9cc7ecdc54a14d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9a5c022c6f68b8e2dee2b344edc03ab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5:12</meta:creation-date>
    <dc:creator>Generated</dc:creator>
    <dc:date>2026-09-14T07::15:12</dc:date>
    <dc:language>en-US</dc:language>
    <meta:editing-cycles>1</meta:editing-cycles>
    <meta:editing-duration>PT0S</meta:editing-duration>
    <dc:title>elechobby:picdic:pic16f88:93</dc:title>
  </office:meta>
</office:document-meta>
</file>