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d2493a6dff3a2f716bf19aeaff4910.png"/>
  <manifest:file-entry manifest:media-type="image/png" manifest:full-path="Pictures/f5dce0cfdd5ed665e382d032ffb25ad9.png"/>
  <manifest:file-entry manifest:media-type="image/png" manifest:full-path="Pictures/11bc3a462e8dc4e78762ef5c17c6ab84.png"/>
  <manifest:file-entry manifest:media-type="image/png" manifest:full-path="Pictures/a8c62a442eeb1cddf65d92b3bcb9ddce.png"/>
  <manifest:file-entry manifest:media-type="image/png" manifest:full-path="Pictures/a9c6b16b36ac35c715fa5a2c3551200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7"/><text:bookmark-start text:name="__RefHeading___keypad_4_4_1"/><text:bookmark-start text:name="keypad_4_4"/>KeyPad(4×4)<text:bookmark-end text:name="__RefHeading___keypad_4_4_1"/><text:bookmark-end text:name="keypad_4_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データを入力するとき、プッシュスイッチでは、1~2桁くらいなら特に不便を感じないのですが、3桁以上になると使い勝手が悪くなります。</text:p>
      <text:p text:style-name="Text_20_body">そこで登場するのが、KeyPad(キーパッド)です。KeyPadは、特定の用途に特化した小型のキーボードのことで、今回は、4×4のキーマトリクスからなるものを使用し、そのキースキャンについて動作確認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複数のキースイッチの状態を調べるためには、本来ならスイッチの数だけ入力ポートが必要となります。
しかし、キーボードのように大量のキーでは入力ポートが不足してしまいます。そこで、 このような時に使われる方法が、<text:span text:style-name="Strong_20_Emphasis">キーマトリックススキャン</text:span>です。</text:p>
      <text:p text:style-name="Text_20_body">例えば、今回のように16キー必要な場合には、16の入力ポートが必要となりますが、マトリクスにすることで半分の8ポート(4入力ポート、4出力ポート)で済みます。</text:p>
      <text:p text:style-name="Text_20_body">キースキャンには、プルアップ方式とプルダウン方式があります。</text:p>
      <text:p text:style-name="Text_20_body">&lt;プルアップ方式&gt;
4つの入力ポートをプルアップ“1“し、4つの出力ポートを順次“0”にしながら、キー押下“0“がされているかをサーチします。</text:p>
      <text:p text:style-name="Text_20_body">&lt;プルダウン方式&gt;
4つの入力ポートをプルダウン“0”し、4つの出力ポートを順次“1“にしながら、キー押下“1”がされているかをサーチします。</text:p>
      <text:p text:style-name="Text_20_body">尚、キーのチャタリング除去は、ソフトウエアで考慮しました。同一キーの押下が、100μSEC間隔で10回連続した場合のみ押下されたものと見な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複数キー押下時を考慮すると保護ダイオードが必要となりますが、単一キーの押下のみとするのであれば不要となります。
<draw:frame draw:style-name="media" draw:name="0" text:anchor-type="as-char" draw:z-index="0" svg:width="16.933333333333cm" svg:height="13.229166666667cm"><draw:image xlink:href="Pictures/15d2493a6dff3a2f716bf19aeaff491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プルアップ方式のみ掲載します。少しの修正でプルダウン方式に変更することができ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ＫｅｙＰａｄ（４ｘ４）（プルアップ方式）＞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short</text:span><text:tab/>keyPad_keySearch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p<text:span text:style-name="highlight_sy0">;</text:span><text:line-break/><text:tab/><text:span text:style-name="highlight_co1">//</text:span><text:line-break/><text:tab/>kp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D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C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B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A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#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9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6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3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0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0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8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5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2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1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*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7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4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1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1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kp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short</text:span><text:tab/>keyPad_GetKey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newkp<text:span text:style-name="highlight_sy0">,</text:span> oldkp<text:span text:style-name="highlight_sy0">,</text:span> cnt<text:span text:style-name="highlight_sy0">;</text:span><text:line-break/><text:tab/><text:span text:style-name="highlight_co1">//</text:span><text:line-break/><text:tab/>oldkp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newkp <text:span text:style-name="highlight_sy0">=</text:span> keyPad_keySearch<text:span text:style-name="highlight_br0">(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newkp <text:span text:style-name="highlight_sy0">!=</text:span> oldkp<text:span text:style-name="highlight_br0">)</text:span><text:line-break/><text:tab/><text:tab/><text:tab/><text:tab/>cnt <text:span text:style-name="highlight_sy0">=</text:span> <text:span text:style-name="highlight_nu0">0</text:span><text:span text:style-name="highlight_sy0">;</text:span><text:line-break/><text:tab/><text:tab/><text:tab/>oldkp <text:span text:style-name="highlight_sy0">=</text:span> newkp<text:span text:style-name="highlight_sy0">;</text:span><text:line-break/><text:tab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return</text:span> <text:span text:style-name="highlight_br0">(</text:span>newkp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p<text:span text:style-name="highlight_sy0">,</text:span> l_cnt<text:span text:style-name="highlight_sy0">,</text:span> c_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 </text:span><text:line-break/><text:tab/>TRISA <text:span text:style-name="highlight_sy0">=</text:span> <text:span text:style-name="highlight_nu6">0b0011110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sy0">,</text:span> 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ORTA.<text:span text:style-name="highlight_me1">F6</text:span> <text:span text:style-name="highlight_sy0">=</text:span> <text:span text:style-name="highlight_nu0">1</text:span><text:span text:style-name="highlight_sy0">;</text:span><text:line-break/><text:tab/>PORTA.<text:span text:style-name="highlight_me1">F7</text:span> <text:span text:style-name="highlight_sy0">=</text:span> <text:span text:style-name="highlight_nu0">1</text:span><text:span text:style-name="highlight_sy0">;</text:span><text:line-break/><text:tab/>PORTA.<text:span text:style-name="highlight_me1">F0</text:span> <text:span text:style-name="highlight_sy0">=</text:span> <text:span text:style-name="highlight_nu0">1</text:span><text:span text:style-name="highlight_sy0">;</text:span><text:line-break/><text:tab/>PORTA.<text:span text:style-name="highlight_me1">F1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_cnt <text:span text:style-name="highlight_sy0">=</text:span> <text:span text:style-name="highlight_nu0">1</text:span><text:span text:style-name="highlight_sy0">;</text:span><text:line-break/><text:tab/>c_cnt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kp <text:span text:style-name="highlight_sy0">=</text:span> keyPad_GetKey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kp <text:span text:style-name="highlight_sy0">==</text:span> <text:span text:style-name="highlight_nu12">0x00</text:span><text:span text:style-name="highlight_br0">)</text:span><text:line-break/><text:tab/><text:tab/><text:tab/><text:span text:style-name="highlight_kw1">continue</text:span><text:span text:style-name="highlight_sy0">;</text:span><text:line-break/><text:tab/><text:tab/>Lcd_Custom_Chr<text:span text:style-name="highlight_br0">(</text:span>l_cnt<text:span text:style-name="highlight_sy0">,</text:span> c_cnt<text:span text:style-name="highlight_sy0">,</text:span> kp<text:span text:style-name="highlight_br0">)</text:span><text:span text:style-name="highlight_sy0">;</text:span><text:line-break/><text:tab/><text:tab/>c_cnt<text:span text:style-name="highlight_sy0">++;</text:span><text:line-break/><text:tab/><text:tab/><text:span text:style-name="highlight_kw1">if</text:span> <text:span text:style-name="highlight_br0">(</text:span>c_cnt <text:span text:style-name="highlight_sy0">==</text:span> <text:span text:style-name="highlight_nu0">17</text:span><text:span text:style-name="highlight_br0">)</text:span> <text:span text:style-name="highlight_br0">{</text:span><text:line-break/><text:tab/><text:tab/><text:tab/>c_cnt <text:span text:style-name="highlight_sy0">=</text:span> <text:span text:style-name="highlight_nu0">1</text:span><text:span text:style-name="highlight_sy0">;</text:span><text:line-break/><text:tab/><text:tab/><text:tab/>l_cnt<text:span text:style-name="highlight_sy0">++;</text:span><text:line-break/><text:tab/><text:tab/><text:tab/><text:span text:style-name="highlight_kw1">if</text:span> <text:span text:style-name="highlight_br0">(</text:span>l_cnt <text:span text:style-name="highlight_sy0">==</text:span> <text:span text:style-name="highlight_nu0">3</text:span><text:span text:style-name="highlight_br0">)</text:span><text:line-break/><text:tab/><text:tab/><text:tab/><text:tab/>l_cnt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以前に、DTMF(Dual-Tone Multi-Frequency)で使用した、KeyPad(キーパッド)が、手元にありましたので、これを利用しました。
<draw:frame draw:style-name="media" draw:name="1" text:anchor-type="as-char" draw:z-index="1" svg:width="13.229166666667cm" svg:height="9.921875cm"><draw:image xlink:href="Pictures/f5dce0cfdd5ed665e382d032ffb25ad9.png" xlink:type="simple" xlink:show="embed" xlink:actuate="onLoad"/></draw:frame>
<draw:frame draw:style-name="media" draw:name="2" text:anchor-type="as-char" draw:z-index="2" svg:width="13.229166666667cm" svg:height="9.921875cm"><draw:image xlink:href="Pictures/11bc3a462e8dc4e78762ef5c17c6ab84.png" xlink:type="simple" xlink:show="embed" xlink:actuate="onLoad"/></draw:frame>
<draw:frame draw:style-name="media" draw:name="3" text:anchor-type="as-char" draw:z-index="3" svg:width="13.229166666667cm" svg:height="9.921875cm"><draw:image xlink:href="Pictures/a8c62a442eeb1cddf65d92b3bcb9ddce.png" xlink:type="simple" xlink:show="embed" xlink:actuate="onLoad"/></draw:frame></text:p>
      <text:p text:style-name="Text_20_body">KeyPadで押下したキーに対応した文字をLCDへ順次表示させて見ました。
<draw:frame draw:style-name="media" draw:name="4" text:anchor-type="as-char" draw:z-index="4" svg:width="13.229166666667cm" svg:height="9.921875cm"><draw:image xlink:href="Pictures/a9c6b16b36ac35c715fa5a2c3551200f.png" xlink:type="simple" xlink:show="embed" xlink:actuate="onLoad"/></draw:frame></text:p>
      <text:p text:style-name="Text_20_body">如何ですか?
これでデータ設定が、し易くなりますね 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7::17:07</meta:creation-date>
    <dc:creator>Generated</dc:creator>
    <dc:date>2026-09-14T17::17:07</dc:date>
    <dc:language>en-US</dc:language>
    <meta:editing-cycles>1</meta:editing-cycles>
    <meta:editing-duration>PT0S</meta:editing-duration>
    <dc:title>elechobby:picdic:pic16f88:97</dc:title>
  </office:meta>
</office:document-meta>
</file>