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94be2f9976d4308b16d1b0b2845599.png"/>
  <manifest:file-entry manifest:media-type="image/png" manifest:full-path="Pictures/ee6fd0c16386b3353370a22cbc4ad89e.png"/>
  <manifest:file-entry manifest:media-type="image/png" manifest:full-path="Pictures/3efb99993fba3bfe5cd376f160098c50.png"/>
  <manifest:file-entry manifest:media-type="image/png" manifest:full-path="Pictures/340489b71845d92a5d221d3fd4f12308.png"/>
  <manifest:file-entry manifest:media-type="image/png" manifest:full-path="Pictures/39a348e2e87e03e7b15dd6c95798add3.png"/>
  <manifest:file-entry manifest:media-type="image/png" manifest:full-path="Pictures/d43f3eb2e011ff03f391e6eb78423675.png"/>
  <manifest:file-entry manifest:media-type="image/png" manifest:full-path="Pictures/2a9610ea590c4260ca4df133ec4c8f5f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98"/><text:bookmark-start text:name="__RefHeading___nightriderv1_残像方式_1"/><text:bookmark-start text:name="nightriderv1_残像方式"/>NightRiderV1(残像方式)<text:bookmark-end text:name="__RefHeading___nightriderv1_残像方式_1"/><text:bookmark-end text:name="nightriderv1_残像方式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『ナイトライダー(Knight Rider)』は、1982年9月から1986年8月にかけて、米国で放映された特撮テレビドラマです。
そこに登場するK.I.T.Tという高性能人工知能を搭載した「ナイト2000(トランザム)」のボンネットには、残像を残しながら、左右に流れる赤いランプが搭載されていました。
そこでこれを再現(?)してみようと思い立ち製作してみました。
<draw:frame draw:style-name="media" draw:name="0" text:anchor-type="as-char" draw:z-index="0" svg:width="4.4979166666667cm" style:rel-width="100%" svg:height="3.9158333333333cm" style:rel-height="scale"><draw:image xlink:href="Pictures/4594be2f9976d4308b16d1b0b284559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単にLEDが左右に流れるだけでは、面白くありませんので、残像を残しながら流れるように工夫してみました。
つまり、先頭のLEDは明るく、後に続くLEDは徐々に暗くしていきます。</text:p>
      <text:p text:style-name="Text_20_body">LEDの明るさの制御は、PWM(Pulse Width Modulation)方式としました。PIC16F88には、PWMモジュールが搭載されていますが、1個だけなので利用はあきらめ、ソフトウエアで10個のPWMを実現することにしました。</text:p>
      <text:p text:style-name="Text_20_body">PWMを使った制御では、周期(period)を設定し、デューティ比(duty cycle)を増減させることにより、LEDの明るさを可変します。
<draw:frame draw:style-name="media" draw:name="1" text:anchor-type="as-char" draw:z-index="1" svg:width="5.635625cm" style:rel-width="100%" svg:height="3.6777083333333cm" style:rel-height="scale"><draw:image xlink:href="Pictures/ee6fd0c16386b3353370a22cbc4ad89e.png" xlink:type="simple" xlink:show="embed" xlink:actuate="onLoad"/></draw:frame></text:p>
      <text:p text:style-name="Text_20_body">今回は、明るさを10段階としました。
&lt;周期&gt;
TIMER0の割り込みと割り込み回数を使用して、約33msecとします。
(1秒÷8MHz)×4(Fosc/4)×256(TMR0)×255(割り込み回数)
&lt;デューティ比&gt;
100%(255)、50%(128)、25%(64)、13%(32)、6%(16)、3%(8)、1.5%(4)、0.8%(2)、0.4%(1)、0%(0)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2" text:anchor-type="as-char" draw:z-index="2" svg:width="16.933333333333cm" svg:height="10.583333333333cm"><draw:image xlink:href="Pictures/3efb99993fba3bfe5cd376f160098c5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ＮｉｇｈｔＲｉｄｅｒＶ１（残像機能搭載）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ON<text:tab/><text:tab/>0</text:span><text:line-break/><text:span text:style-name="highlight_co2">#define<text:tab/><text:tab/>OFF<text:tab/><text:tab/>1</text:span><text:line-break/> <text:line-break/><text:span text:style-name="highlight_co2">#define<text:tab/><text:tab/>LED1<text:tab/>PORTB.F0</text:span><text:line-break/><text:span text:style-name="highlight_co2">#define<text:tab/><text:tab/>LED2<text:tab/>PORTB.F1</text:span><text:line-break/><text:span text:style-name="highlight_co2">#define<text:tab/><text:tab/>LED3<text:tab/>PORTB.F2</text:span><text:line-break/><text:span text:style-name="highlight_co2">#define<text:tab/><text:tab/>LED4<text:tab/>PORTB.F3</text:span><text:line-break/><text:span text:style-name="highlight_co2">#define<text:tab/><text:tab/>LED5<text:tab/>PORTB.F4</text:span><text:line-break/><text:span text:style-name="highlight_co2">#define<text:tab/><text:tab/>LED6<text:tab/>PORTB.F5</text:span><text:line-break/><text:span text:style-name="highlight_co2">#define<text:tab/><text:tab/>LED7<text:tab/>PORTB.F6</text:span><text:line-break/><text:span text:style-name="highlight_co2">#define<text:tab/><text:tab/>LED8<text:tab/>PORTB.F7</text:span><text:line-break/><text:span text:style-name="highlight_co2">#define<text:tab/><text:tab/>LED9<text:tab/>PORTA.F6</text:span><text:line-break/><text:span text:style-name="highlight_co2">#define<text:tab/><text:tab/>LED10<text:tab/>PORTA.F7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wm_cnt<text:span text:style-name="highlight_sy0">,</text:span> led_cnt<text:span text:style-name="highlight_br0">[</text:span><text:span text:style-name="highlight_nu0">10</text:span><text:span text:style-name="highlight_br0">]</text:span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tab/><text:tab/><text:span text:style-name="highlight_co1">// 約0.128msec周期 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1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0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2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1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3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2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4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3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5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4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6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5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7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6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8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7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9<text:s text:c="2"/>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8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LED10 <text:span text:style-name="highlight_sy0">=</text:span> <text:span text:style-name="highlight_br0">(</text:span>pwm_cnt <text:span text:style-name="highlight_sy0">&lt;=</text:span> led_cnt<text:span text:style-name="highlight_br0">[</text:span><text:span text:style-name="highlight_nu0">9</text:span><text:span text:style-name="highlight_br0">]</text:span><text:span text:style-name="highlight_br0">)</text:span> <text:span text:style-name="highlight_sy0">?</text:span> ON <text:span text:style-name="highlight_sy0">:</text:span> OFF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pwm_cnt <text:span text:style-name="highlight_sy0">&lt;</text:span> <text:span text:style-name="highlight_nu0">255</text:span><text:span text:style-name="highlight_br0">)</text:span><text:line-break/><text:tab/><text:tab/><text:tab/>pwm_cnt<text:span text:style-name="highlight_sy0">++;</text:span><text:line-break/><text:tab/><text:tab/><text:span text:style-name="highlight_kw1">else</text:span><text:line-break/><text:tab/><text:tab/><text:tab/>pwm_cnt <text:span text:style-name="highlight_sy0">=</text:span> <text:span text:style-name="highlight_nu0">1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short</text:span><text:tab/>Luminance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span text:style-name="highlight_nu0">255</text:span><text:span text:style-name="highlight_sy0">,</text:span> <text:span text:style-name="highlight_nu0">128</text:span><text:span text:style-name="highlight_sy0">,</text:span> <text:span text:style-name="highlight_nu0">64</text:span><text:span text:style-name="highlight_sy0">,</text:span> <text:span text:style-name="highlight_nu0">32</text:span><text:span text:style-name="highlight_sy0">,</text:span> <text:span text:style-name="highlight_nu0">16</text:span><text:span text:style-name="highlight_sy0">,</text:span> <text:span text:style-name="highlight_nu0">8</text:span><text:span text:style-name="highlight_sy0">,</text:span> <text:span text:style-name="highlight_nu0">4</text:span>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co1">//unsigned<text:tab/>short<text:tab/>Luminance[10] = {255, 64, 16, 4, 1, 0, 0, 0, 0, 0};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00111100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OSCCON <text:span text:style-name="highlight_sy0">=</text:span> <text:span text:style-name="highlight_nu6">0b01110000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0</text:span><text:span text:style-name="highlight_sy0">;</text:span><text:line-break/><text:tab/>OPTION_REG.<text:span text:style-name="highlight_me1">PS1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0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pwm_cnt <text:span text:style-name="highlight_sy0">=</text:span> <text:span text:style-name="highlight_nu0">1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cnt<text:span text:style-name="highlight_br0">[</text:span>cnt<text:span text:style-name="highlight_br0">]</text:span> <text:span text:style-name="highlight_sy0">=</text:span> Luminance<text:span text:style-name="highlight_br0">[</text:span>cnt<text:span text:style-name="highlight_br0">]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_cnt<text:span text:style-name="highlight_br0">[</text:span>cnt<text:span text:style-name="highlight_br0">]</text:span> <text:span text:style-name="highlight_sy0">=</text:span> Luminance<text:span text:style-name="highlight_br0">[</text:span><text:span text:style-name="highlight_nu0">9</text:span> <text:span text:style-name="highlight_sy0">-</text:span> cnt<text:span text:style-name="highlight_br0">]</text:span><text:span text:style-name="highlight_sy0">;</text:span><text:line-break/><text:tab/><text:span text:style-name="highlight_br0">}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_cnt<text:span text:style-name="highlight_br0">[</text:span><text:span text:style-name="highlight_nu0">9</text:span><text:span text:style-name="highlight_br0">]</text:span> <text:span text:style-name="highlight_sy0">=</text:span> led_cnt<text:span text:style-name="highlight_br0">[</text:span><text:span text:style-name="highlight_nu0">8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8</text:span><text:span text:style-name="highlight_br0">]</text:span> <text:span text:style-name="highlight_sy0">=</text:span> led_cnt<text:span text:style-name="highlight_br0">[</text:span><text:span text:style-name="highlight_nu0">7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7</text:span><text:span text:style-name="highlight_br0">]</text:span> <text:span text:style-name="highlight_sy0">=</text:span> led_cnt<text:span text:style-name="highlight_br0">[</text:span><text:span text:style-name="highlight_nu0">6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6</text:span><text:span text:style-name="highlight_br0">]</text:span> <text:span text:style-name="highlight_sy0">=</text:span> led_cnt<text:span text:style-name="highlight_br0">[</text:span><text:span text:style-name="highlight_nu0">5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5</text:span><text:span text:style-name="highlight_br0">]</text:span> <text:span text:style-name="highlight_sy0">=</text:span> led_cnt<text:span text:style-name="highlight_br0">[</text:span><text:span text:style-name="highlight_nu0">4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4</text:span><text:span text:style-name="highlight_br0">]</text:span> <text:span text:style-name="highlight_sy0">=</text:span> led_cnt<text:span text:style-name="highlight_br0">[</text:span><text:span text:style-name="highlight_nu0">3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3</text:span><text:span text:style-name="highlight_br0">]</text:span> <text:span text:style-name="highlight_sy0">=</text:span> led_cnt<text:span text:style-name="highlight_br0">[</text:span><text:span text:style-name="highlight_nu0">2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2</text:span><text:span text:style-name="highlight_br0">]</text:span> <text:span text:style-name="highlight_sy0">=</text:span> led_cnt<text:span text:style-name="highlight_br0">[</text:span><text:span text:style-name="highlight_nu0">1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1</text:span><text:span text:style-name="highlight_br0">]</text:span> <text:span text:style-name="highlight_sy0">=</text:span> led_cnt<text:span text:style-name="highlight_br0">[</text:span><text:span text:style-name="highlight_nu0">0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0</text:span><text:span text:style-name="highlight_br0">]</text:span> <text:span text:style-name="highlight_sy0">=</text:span> Luminance<text:span text:style-name="highlight_br0">[</text:span>cnt<text:span text:style-name="highlight_br0">]</text:span><text:span text:style-name="highlight_sy0">;</text:span><text:line-break/><text:tab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_cnt<text:span text:style-name="highlight_br0">[</text:span><text:span text:style-name="highlight_nu0">9</text:span><text:span text:style-name="highlight_br0">]</text:span> <text:span text:style-name="highlight_sy0">=</text:span> led_cnt<text:span text:style-name="highlight_br0">[</text:span><text:span text:style-name="highlight_nu0">8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8</text:span><text:span text:style-name="highlight_br0">]</text:span> <text:span text:style-name="highlight_sy0">=</text:span> led_cnt<text:span text:style-name="highlight_br0">[</text:span><text:span text:style-name="highlight_nu0">7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7</text:span><text:span text:style-name="highlight_br0">]</text:span> <text:span text:style-name="highlight_sy0">=</text:span> led_cnt<text:span text:style-name="highlight_br0">[</text:span><text:span text:style-name="highlight_nu0">6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6</text:span><text:span text:style-name="highlight_br0">]</text:span> <text:span text:style-name="highlight_sy0">=</text:span> led_cnt<text:span text:style-name="highlight_br0">[</text:span><text:span text:style-name="highlight_nu0">5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5</text:span><text:span text:style-name="highlight_br0">]</text:span> <text:span text:style-name="highlight_sy0">=</text:span> led_cnt<text:span text:style-name="highlight_br0">[</text:span><text:span text:style-name="highlight_nu0">4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4</text:span><text:span text:style-name="highlight_br0">]</text:span> <text:span text:style-name="highlight_sy0">=</text:span> led_cnt<text:span text:style-name="highlight_br0">[</text:span><text:span text:style-name="highlight_nu0">3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3</text:span><text:span text:style-name="highlight_br0">]</text:span> <text:span text:style-name="highlight_sy0">=</text:span> led_cnt<text:span text:style-name="highlight_br0">[</text:span><text:span text:style-name="highlight_nu0">2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2</text:span><text:span text:style-name="highlight_br0">]</text:span> <text:span text:style-name="highlight_sy0">=</text:span> led_cnt<text:span text:style-name="highlight_br0">[</text:span><text:span text:style-name="highlight_nu0">1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1</text:span><text:span text:style-name="highlight_br0">]</text:span> <text:span text:style-name="highlight_sy0">=</text:span> led_cnt<text:span text:style-name="highlight_br0">[</text:span><text:span text:style-name="highlight_nu0">0</text:span><text:span text:style-name="highlight_br0">]</text:span><text:span text:style-name="highlight_sy0">;</text:span><text:line-break/><text:tab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_cnt<text:span text:style-name="highlight_br0">[</text:span><text:span text:style-name="highlight_nu0">0</text:span><text:span text:style-name="highlight_br0">]</text:span> <text:span text:style-name="highlight_sy0">=</text:span> led_cnt<text:span text:style-name="highlight_br0">[</text:span><text:span text:style-name="highlight_nu0">1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1</text:span><text:span text:style-name="highlight_br0">]</text:span> <text:span text:style-name="highlight_sy0">=</text:span> led_cnt<text:span text:style-name="highlight_br0">[</text:span><text:span text:style-name="highlight_nu0">2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2</text:span><text:span text:style-name="highlight_br0">]</text:span> <text:span text:style-name="highlight_sy0">=</text:span> led_cnt<text:span text:style-name="highlight_br0">[</text:span><text:span text:style-name="highlight_nu0">3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3</text:span><text:span text:style-name="highlight_br0">]</text:span> <text:span text:style-name="highlight_sy0">=</text:span> led_cnt<text:span text:style-name="highlight_br0">[</text:span><text:span text:style-name="highlight_nu0">4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4</text:span><text:span text:style-name="highlight_br0">]</text:span> <text:span text:style-name="highlight_sy0">=</text:span> led_cnt<text:span text:style-name="highlight_br0">[</text:span><text:span text:style-name="highlight_nu0">5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5</text:span><text:span text:style-name="highlight_br0">]</text:span> <text:span text:style-name="highlight_sy0">=</text:span> led_cnt<text:span text:style-name="highlight_br0">[</text:span><text:span text:style-name="highlight_nu0">6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6</text:span><text:span text:style-name="highlight_br0">]</text:span> <text:span text:style-name="highlight_sy0">=</text:span> led_cnt<text:span text:style-name="highlight_br0">[</text:span><text:span text:style-name="highlight_nu0">7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7</text:span><text:span text:style-name="highlight_br0">]</text:span> <text:span text:style-name="highlight_sy0">=</text:span> led_cnt<text:span text:style-name="highlight_br0">[</text:span><text:span text:style-name="highlight_nu0">8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8</text:span><text:span text:style-name="highlight_br0">]</text:span> <text:span text:style-name="highlight_sy0">=</text:span> led_cnt<text:span text:style-name="highlight_br0">[</text:span><text:span text:style-name="highlight_nu0">9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9</text:span><text:span text:style-name="highlight_br0">]</text:span> <text:span text:style-name="highlight_sy0">=</text:span> Luminance<text:span text:style-name="highlight_br0">[</text:span>cnt<text:span text:style-name="highlight_br0">]</text:span><text:span text:style-name="highlight_sy0">;</text:span><text:line-break/><text:tab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led_cnt<text:span text:style-name="highlight_br0">[</text:span><text:span text:style-name="highlight_nu0">0</text:span><text:span text:style-name="highlight_br0">]</text:span> <text:span text:style-name="highlight_sy0">=</text:span> led_cnt<text:span text:style-name="highlight_br0">[</text:span><text:span text:style-name="highlight_nu0">1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1</text:span><text:span text:style-name="highlight_br0">]</text:span> <text:span text:style-name="highlight_sy0">=</text:span> led_cnt<text:span text:style-name="highlight_br0">[</text:span><text:span text:style-name="highlight_nu0">2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2</text:span><text:span text:style-name="highlight_br0">]</text:span> <text:span text:style-name="highlight_sy0">=</text:span> led_cnt<text:span text:style-name="highlight_br0">[</text:span><text:span text:style-name="highlight_nu0">3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3</text:span><text:span text:style-name="highlight_br0">]</text:span> <text:span text:style-name="highlight_sy0">=</text:span> led_cnt<text:span text:style-name="highlight_br0">[</text:span><text:span text:style-name="highlight_nu0">4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4</text:span><text:span text:style-name="highlight_br0">]</text:span> <text:span text:style-name="highlight_sy0">=</text:span> led_cnt<text:span text:style-name="highlight_br0">[</text:span><text:span text:style-name="highlight_nu0">5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5</text:span><text:span text:style-name="highlight_br0">]</text:span> <text:span text:style-name="highlight_sy0">=</text:span> led_cnt<text:span text:style-name="highlight_br0">[</text:span><text:span text:style-name="highlight_nu0">6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6</text:span><text:span text:style-name="highlight_br0">]</text:span> <text:span text:style-name="highlight_sy0">=</text:span> led_cnt<text:span text:style-name="highlight_br0">[</text:span><text:span text:style-name="highlight_nu0">7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7</text:span><text:span text:style-name="highlight_br0">]</text:span> <text:span text:style-name="highlight_sy0">=</text:span> led_cnt<text:span text:style-name="highlight_br0">[</text:span><text:span text:style-name="highlight_nu0">8</text:span><text:span text:style-name="highlight_br0">]</text:span><text:span text:style-name="highlight_sy0">;</text:span><text:line-break/><text:tab/><text:tab/><text:tab/>led_cnt<text:span text:style-name="highlight_br0">[</text:span><text:span text:style-name="highlight_nu0">8</text:span><text:span text:style-name="highlight_br0">]</text:span> <text:span text:style-name="highlight_sy0">=</text:span> led_cnt<text:span text:style-name="highlight_br0">[</text:span><text:span text:style-name="highlight_nu0">9</text:span><text:span text:style-name="highlight_br0">]</text:span><text:span text:style-name="highlight_sy0">;</text:span><text:line-break/><text:tab/><text:tab/><text:tab/>Delay_ms<text:span text:style-name="highlight_br0">(</text:span><text:span text:style-name="highlight_nu0">3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LEDの抵抗値は、好みの明るさに合わせて調整してみてください。
<draw:frame draw:style-name="media" draw:name="3" text:anchor-type="as-char" draw:z-index="3" svg:width="13.229166666667cm" svg:height="9.921875cm"><draw:image xlink:href="Pictures/340489b71845d92a5d221d3fd4f12308.png" xlink:type="simple" xlink:show="embed" xlink:actuate="onLoad"/></draw:frame>
<draw:frame draw:style-name="media" draw:name="4" text:anchor-type="as-char" draw:z-index="4" svg:width="13.229166666667cm" svg:height="9.921875cm"><draw:image xlink:href="Pictures/39a348e2e87e03e7b15dd6c95798add3.png" xlink:type="simple" xlink:show="embed" xlink:actuate="onLoad"/></draw:frame></text:p>
      <text:p text:style-name="Text_20_body">左から右へ残像を残しながら光が流れます。
デジカメなので今一つですが、目視では結構綺麗に見えます。
<draw:frame draw:style-name="media" draw:name="5" text:anchor-type="as-char" draw:z-index="5" svg:width="13.229166666667cm" svg:height="12.594891552511cm"><draw:image xlink:href="Pictures/d43f3eb2e011ff03f391e6eb78423675.png" xlink:type="simple" xlink:show="embed" xlink:actuate="onLoad"/></draw:frame></text:p>
      <text:p text:style-name="Text_20_body">右から左へ残像を残しながら光が流れます。
<draw:frame draw:style-name="media" draw:name="6" text:anchor-type="as-char" draw:z-index="6" svg:width="13.229166666667cm" svg:height="12.593149038462cm"><draw:image xlink:href="Pictures/2a9610ea590c4260ca4df133ec4c8f5f.png" xlink:type="simple" xlink:show="embed" xlink:actuate="onLoad"/></draw:frame></text:p>
      <text:p text:style-name="Text_20_body">如何ですか?
これから年末(クリスマス)にかけて、光物が宜しいかと。。。<draw:frame draw:style-name="media" draw:name="7" text:anchor-type="as-char" draw:z-index="7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6::17:46</meta:creation-date>
    <dc:creator>Generated</dc:creator>
    <dc:date>2026-09-15T06::17:46</dc:date>
    <dc:language>en-US</dc:language>
    <meta:editing-cycles>1</meta:editing-cycles>
    <meta:editing-duration>PT0S</meta:editing-duration>
    <dc:title>elechobby:picdic:pic16f88:98</dc:title>
  </office:meta>
</office:document-meta>
</file>