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a:ha"/><text:bookmark-start text:name="__RefHeading___home_assistant_1"/><text:bookmark-start text:name="home_assistant"/>Home Assistant<text:bookmark-end text:name="__RefHeading___home_assistant_1"/><text:bookmark-end text:name="home_assistant"/></text:h>
      <text:p text:style-name="Text_20_body">昨今IoTとか何とかの売り文句で、色々な家庭用防犯機器を販売していますが、機器の接続先がそのメーカーである限り、そのメーカーが事業撤退したらその防犯機器は使えなくなります。</text:p>
      <text:p text:style-name="Text_20_body">海外では過去に既に事例があるため、自宅で専用のサーバーを建てて、メーカーに依存せずに防犯機器を駆使しようという動きがあり、今も活発に活動されています。</text:p>
      <text:p text:style-name="Text_20_body">それらの情報を探すと、必ずネットで引っかかるのはこの<text:a xlink:type="simple" xlink:href="https://www.home-assistant.io/" text:style-name="Internet_20_link" text:visited-style-name="Visited_20_Internet_20_Link">Home Assistant</text:a>と<text:a xlink:type="simple" xlink:href="https://homebridge.io/" text:style-name="Internet_20_link" text:visited-style-name="Visited_20_Internet_20_Link">HomeBridge</text:a>だと思います。</text:p>
      <text:p text:style-name="Text_20_body">そのHome Assistant（以下HA）についてですが、実は国内の情報は多くありません。特に一番難しいHAを導入するまでの手順についてです。
そこでどんな機械が必要なのか、どう構築するのか、パソコンに詳しくない方にも分かるよう説明していこうと思っています。</text:p>
      <text:p text:style-name="Text_20_body">Home Assistantを構築する際に、海外で販売している無線機器を使用することが多数あります。使用する際はご自身で国に許可申請を発行する必要があります。詳しくは<text:a xlink:type="simple" xlink:href="https://www.tele.soumu.go.jp/j/sys/others/exp-sp/" text:style-name="Internet_20_link" text:visited-style-name="Visited_20_Internet_20_Link">技適未取得機器を用いた実験等の特例制度</text:a>をご確認ください。こちらでは一切責任を負いません。予めご了承願います。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7::56:49</meta:creation-date>
    <dc:creator>Generated</dc:creator>
    <dc:date>2026-09-13T07::56:49</dc:date>
    <dc:language>en-US</dc:language>
    <meta:editing-cycles>1</meta:editing-cycles>
    <meta:editing-duration>PT0S</meta:editing-duration>
    <dc:title>ha:ha</dc:title>
  </office:meta>
</office:document-meta>
</file>