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3a05b5c5f63d350be864e22f0673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aneta8"/><text:bookmark-start text:name="__RefHeading___anet_a8_1"/><text:bookmark-start text:name="anet_a8"/>Anet A8<text:bookmark-end text:name="__RefHeading___anet_a8_1"/><text:bookmark-end text:name="anet_a8"/></text:h>
      <text:p text:style-name="Text_20_body"><draw:frame draw:style-name="media" draw:name="0" text:anchor-type="as-char" draw:z-index="0" svg:width="13.229166666667cm" svg:height="13.229166666667cm"><draw:image xlink:href="Pictures/d93a05b5c5f63d350be864e22f06731a.png" xlink:type="simple" xlink:show="embed" xlink:actuate="onLoad"/></draw:frame>
Hypercube化について
<text:a xlink:type="simple" xlink:href="https://zupergeorge.com/2018/06/29/project-convert-anet-a8-to-corexy-type-3d-printer/" text:style-name="Internet_20_link" text:visited-style-name="Visited_20_Internet_20_Link">Project: converting the Anet A8 to a CoreXY type 3D printer - zupergeorge</text:a>	</text:p>
      <text:p text:style-name="Text_20_body"><text:a xlink:type="simple" xlink:href="https://www.thingiverse.com/thing:2786292" text:style-name="Internet_20_link" text:visited-style-name="Visited_20_Internet_20_Link">Anet Evolution by dbrandao - Thingiverse</text:a>	</text:p>
      <text:p text:style-name="Text_20_body"><text:a xlink:type="simple" xlink:href="https://www.thingiverse.com/thing:2830408" text:style-name="Internet_20_link" text:visited-style-name="Visited_20_Internet_20_Link">https://www.thingiverse.com/thing:2830408</text:a></text:p>
      <text:h text:style-name="Heading_20_3" text:outline-level="3"><text:bookmark-start text:name="__RefHeading___保管しているパーツ_2"/><text:bookmark-start text:name="保管しているパーツ"/>20200830 保管しているパーツ<text:bookmark-end text:name="__RefHeading___保管しているパーツ_2"/><text:bookmark-end text:name="保管しているパーツ"/></text:h>
      <text:p text:style-name="Text_20_body">ロッド 12mm L300 x4 (別に手配したもの)
ロッド 8mm L380 x4 Yaxisに2本、Zaxisに2本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5:17</meta:creation-date>
    <dc:creator>Generated</dc:creator>
    <dc:date>2026-09-14T02::25:17</dc:date>
    <dc:language>en-US</dc:language>
    <meta:editing-cycles>1</meta:editing-cycles>
    <meta:editing-duration>PT0S</meta:editing-duration>
    <dc:title>memo:3dp:aneta8</dc:title>
  </office:meta>
</office:document-meta>
</file>