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16fcc2ed6ef868ae33a2528f31361e.png"/>
  <manifest:file-entry manifest:media-type="image/png" manifest:full-path="Pictures/d065e625cc495592ca51116dc6538b6e.png"/>
  <manifest:file-entry manifest:media-type="image/png" manifest:full-path="Pictures/2aac3586d88c2b53f3a110462d614159.png"/>
  <manifest:file-entry manifest:media-type="image/png" manifest:full-path="Pictures/c56a0e411000f71dfe5f59fefb9d22d6.png"/>
  <manifest:file-entry manifest:media-type="image/png" manifest:full-path="Pictures/5642103ca710776e3577de32f8e20e3c.png"/>
  <manifest:file-entry manifest:media-type="image/png" manifest:full-path="Pictures/d76027e20ec5333887d830608cb89060.png"/>
  <manifest:file-entry manifest:media-type="image/png" manifest:full-path="Pictures/63d81a8b33968ce04dae8d400fe8b4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d6plus"/><text:bookmark-start text:name="__RefHeading___wanhao_d6_plus_1"/><text:bookmark-start text:name="wanhao_d6_plus"/>Wanhao D6 Plus<text:bookmark-end text:name="__RefHeading___wanhao_d6_plus_1"/><text:bookmark-end text:name="wanhao_d6_plus"/></text:h>
      <text:p text:style-name="Text_20_body"><draw:frame draw:style-name="media" draw:name="0" text:anchor-type="as-char" draw:z-index="0" svg:width="13.229166666667cm" svg:height="13.229166666667cm"><draw:image xlink:href="Pictures/4e16fcc2ed6ef868ae33a2528f31361e.png" xlink:type="simple" xlink:show="embed" xlink:actuate="onLoad"/></draw:frame></text:p>
      <text:p text:style-name="Text_20_body">マニュアル
<text:a xlink:type="simple" xlink:href="http://www.deepsky.jp/wiki/lib/exe/fetch.php?media=memo:3dp:d6_user_manuel_rev9.pdf" text:style-name="Internet_20_link" text:visited-style-name="Visited_20_Internet_20_Link">d6_user_manuel_rev9.pdf</text:a></text:p>
      <text:p text:style-name="Text_20_body">各種修理手順
<text:a xlink:type="simple" xlink:href="http://www.wanhao3dprinter.com/FAQ/ShowArticle.asp?ArticleID=77" text:style-name="Internet_20_link" text:visited-style-name="Visited_20_Internet_20_Link">http://www.wanhao3dprinter.com/FAQ/ShowArticle.asp?ArticleID=77</text:a></text:p>
      <text:p text:style-name="Text_20_body"><draw:frame draw:style-name="media" draw:name="1" text:anchor-type="as-char" draw:z-index="1" svg:width="5.8472916666667cm" style:rel-width="100%" svg:height="2.143125cm" style:rel-height="scale"><draw:image xlink:href="Pictures/d065e625cc495592ca51116dc6538b6e.png" xlink:type="simple" xlink:show="embed" xlink:actuate="onLoad"/></draw:frame>
<text:a xlink:type="simple" xlink:href="https://www.dropbox.com/sh/htww78t0h54mvjn/AAA8CG5uUtdt0RLT7-2yVqsZa?dl=0" text:style-name="Internet_20_link" text:visited-style-name="Visited_20_Internet_20_Link">https://www.dropbox.com/sh/htww78t0h54mvjn/AAA8CG5uUtdt0RLT7-2yVqsZa?dl=0</text:a>
<draw:frame draw:style-name="media" draw:name="2" text:anchor-type="as-char" draw:z-index="2" svg:width="6.0060416666667cm" style:rel-width="100%" svg:height="5.8208333333333cm" style:rel-height="scale"><draw:image xlink:href="Pictures/2aac3586d88c2b53f3a110462d614159.png" xlink:type="simple" xlink:show="embed" xlink:actuate="onLoad"/></draw:frame>
<text:a xlink:type="simple" xlink:href="http://www.wanhao3dprinter.com/xiazai/wanhao_cura_16.021.exe" text:style-name="Internet_20_link" text:visited-style-name="Visited_20_Internet_20_Link">http://www.wanhao3dprinter.com/xiazai/wanhao_cura_16.021.exe</text:a></text:p>
      <text:p text:style-name="Text_20_body">Adjusting Z Offset and Leveling Bed
<text:a xlink:type="simple" xlink:href="https://www.dropbox.com/s/w17y8z8lieiix48/D6%20Plus%20Leveling%20and%20adjusting%20Z%20offset%20OQD03061.pdf?dl=0" text:style-name="Internet_20_link" text:visited-style-name="Visited_20_Internet_20_Link">https://www.dropbox.com/s/w17y8z8lieiix48/D6%20Plus%20Leveling%20and%20adjusting%20Z%20offset%20OQD03061.pdf?dl=0</text:a>
Adjusting Z Offset and Leveling Bed Video
<text:a xlink:type="simple" xlink:href="https://youtu.be/JXhTVoVIHh8" text:style-name="Internet_20_link" text:visited-style-name="Visited_20_Internet_20_Link">https://youtu.be/JXhTVoVIHh8</text:a></text:p>
      <text:p text:style-name="Text_20_body">After Sales Service Department
Mikey@wanhao3dprinter.com
Manolo@wanhao3dprinter.com</text:p>
      <text:h text:style-name="Heading_20_3" text:outline-level="3"><text:bookmark-start text:name="__RefHeading___メンテナンス資料_2"/><text:bookmark-start text:name="メンテナンス資料"/>メンテナンス資料<text:bookmark-end text:name="__RefHeading___メンテナンス資料_2"/><text:bookmark-end text:name="メンテナンス資料"/></text:h>
      <text:p text:style-name="Text_20_body">Z-Wobbleの修正
<text:a xlink:type="simple" xlink:href="https://youtu.be/kvFFmTCfGss" text:style-name="Internet_20_link" text:visited-style-name="Visited_20_Internet_20_Link">https://youtu.be/kvFFmTCfGss</text:a></text:p>
      <text:h text:style-name="Heading_20_3" text:outline-level="3"><text:bookmark-start text:name="__RefHeading___thingiverse_アップグレードパーツ_3"/><text:bookmark-start text:name="thingiverse_アップグレードパーツ"/>Thingiverse アップグレードパーツ<text:bookmark-end text:name="__RefHeading___thingiverse_アップグレードパーツ_3"/><text:bookmark-end text:name="thingiverse_アップグレードパーツ"/></text:h>
      <text:p text:style-name="Text_20_body">Ender-3用で発見したが、使えるかもしれない。→後ろが出っ張っていて使えない。上方向に延長する必要がある。
<draw:frame draw:style-name="media" draw:name="3" text:anchor-type="as-char" draw:z-index="3" svg:width="7.9375cm" style:rel-width="100%" svg:height="5.9657643312102cm" style:rel-height="scale"><draw:image xlink:href="Pictures/c56a0e411000f71dfe5f59fefb9d22d6.png" xlink:type="simple" xlink:show="embed" xlink:actuate="onLoad"/></draw:frame>
<text:a xlink:type="simple" xlink:href="https://www.thingiverse.com/thing:3209211" text:style-name="Internet_20_link" text:visited-style-name="Visited_20_Internet_20_Link">Creality (Ender 3) Filament holder 80mm spools by mjoaris - Thingiverse</text:a>	</text:p>
      <text:p text:style-name="Text_20_body">これで一時的にスプールホルダーつけるか検討する。
<draw:frame draw:style-name="media" draw:name="4" text:anchor-type="as-char" draw:z-index="4" svg:width="7.9375cm" style:rel-width="100%" svg:height="5.9657643312102cm" style:rel-height="scale"><draw:image xlink:href="Pictures/5642103ca710776e3577de32f8e20e3c.png" xlink:type="simple" xlink:show="embed" xlink:actuate="onLoad"/></draw:frame>
<text:a xlink:type="simple" xlink:href="https://www.thingiverse.com/thing:3369562" text:style-name="Internet_20_link" text:visited-style-name="Visited_20_Internet_20_Link">Wanhao Duplicator 6 Hanging Spool Holder EZ by dwtaylor99 - Thingiverse</text:a></text:p>
      <text:p text:style-name="Text_20_body">アップグレードの参考
<text:a xlink:type="simple" xlink:href="https://www.printer3d.one/en/wanhao-duplicator-6-monoprice-maker-ultimate-tips-improvements/" text:style-name="Internet_20_link" text:visited-style-name="Visited_20_Internet_20_Link">Wiki for Monoprice Maker Ultimate &amp; Wanhao Duplicator 6 &amp; D6 Plus Mark II : Tips, Upgrade, Tutorials, Parts, FAQ - Printer3D.One - Wiki | Review | Test | Robotic &amp; 3D Printing | Wanhao | Raise3D | BCN3D</text:a>
<text:a xlink:type="simple" xlink:href="https://www.thingiverse.com/Printer3D_One/collections/wanhao-duplicator-6-d6-amp-monoprice-maker-ultimate-printed-parts-and-improvements" text:style-name="Internet_20_link" text:visited-style-name="Visited_20_Internet_20_Link">Wanhao Duplicator 6 (D6) &amp; Monoprice Maker Ultimate printed parts and improvements collection - Thingiverse</text:a>
<text:a xlink:type="simple" xlink:href="https://sites.google.com/site/duplicator6/" text:style-name="Internet_20_link" text:visited-style-name="Visited_20_Internet_20_Link">Duplicator 6 Community Wiki</text:a>	</text:p>
      <text:p text:style-name="Text_20_body">BMGエクストルーダークローンをマウントするアダプター
<draw:frame draw:style-name="media" draw:name="5" text:anchor-type="as-char" draw:z-index="5" svg:width="7.9375cm" style:rel-width="100%" svg:height="5.9657643312102cm" style:rel-height="scale"><draw:image xlink:href="Pictures/d76027e20ec5333887d830608cb89060.png" xlink:type="simple" xlink:show="embed" xlink:actuate="onLoad"/></draw:frame>
<text:a xlink:type="simple" xlink:href="https://www.thingiverse.com/thing:3529196" text:style-name="Internet_20_link" text:visited-style-name="Visited_20_Internet_20_Link">https://www.thingiverse.com/thing:3529196</text:a></text:p>
      <text:p text:style-name="Text_20_body">防振用ダンパー
<draw:frame draw:style-name="media" draw:name="6" text:anchor-type="as-char" draw:z-index="6" svg:width="7.9375cm" style:rel-width="100%" svg:height="5.9657643312102cm" style:rel-height="scale"><draw:image xlink:href="Pictures/63d81a8b33968ce04dae8d400fe8b499.png" xlink:type="simple" xlink:show="embed" xlink:actuate="onLoad"/></draw:frame>
<text:a xlink:type="simple" xlink:href="https://www.thingiverse.com/thing:2748520" text:style-name="Internet_20_link" text:visited-style-name="Visited_20_Internet_20_Link">Feet for Wanhao Duplicator 6 (WD6) Monoprice Ultimate by TheMakerRob - Thingiver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23:42</meta:creation-date>
    <dc:creator>Generated</dc:creator>
    <dc:date>2026-09-14T02::23:42</dc:date>
    <dc:language>en-US</dc:language>
    <meta:editing-cycles>1</meta:editing-cycles>
    <meta:editing-duration>PT0S</meta:editing-duration>
    <dc:title>memo:3dp:d6plus</dc:title>
  </office:meta>
</office:document-meta>
</file>