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680a5abed9503aab3ec3d2acb87114.png"/>
  <manifest:file-entry manifest:media-type="image/png" manifest:full-path="Pictures/15bb089050558b93b46afa1f7dde948a.png"/>
  <manifest:file-entry manifest:media-type="image/png" manifest:full-path="Pictures/9691d660d4b2daa0a33358c275d6b60b.png"/>
  <manifest:file-entry manifest:media-type="image/png" manifest:full-path="Pictures/d9f1cd7e96c0045efdab87124520261e.png"/>
  <manifest:file-entry manifest:media-type="image/png" manifest:full-path="Pictures/9649c16fdc6f6213fa38b217910599f9.png"/>
  <manifest:file-entry manifest:media-type="image/png" manifest:full-path="Pictures/66f37579a640ab569faffbe4b2227cfb.png"/>
  <manifest:file-entry manifest:media-type="image/png" manifest:full-path="Pictures/0f8a828eef7da64be436c2833a15c0d2.png"/>
  <manifest:file-entry manifest:media-type="image/png" manifest:full-path="Pictures/fb4eb97c6593a1867f00732e36f67b5d.png"/>
  <manifest:file-entry manifest:media-type="image/png" manifest:full-path="Pictures/9563871e93ad6b8132298f1c4b1dd501.png"/>
  <manifest:file-entry manifest:media-type="image/png" manifest:full-path="Pictures/2d55a8aa908b3d62992d305e9f1f3921.png"/>
  <manifest:file-entry manifest:media-type="image/png" manifest:full-path="Pictures/358072f7eb647f076e81b973deff8e29.png"/>
  <manifest:file-entry manifest:media-type="image/png" manifest:full-path="Pictures/578d06f3ca5ae42551f2050ddf4fabb0.png"/>
  <manifest:file-entry manifest:media-type="image/png" manifest:full-path="Pictures/33e6e3f0d7122c1cbf663fe277ba132c.png"/>
  <manifest:file-entry manifest:media-type="image/png" manifest:full-path="Pictures/fc3a774b0d5ee96ca647bfd42f5cb853.png"/>
  <manifest:file-entry manifest:media-type="image/png" manifest:full-path="Pictures/bd7e27cd0c11c26c4ca2ef2107d4da51.png"/>
  <manifest:file-entry manifest:media-type="image/png" manifest:full-path="Pictures/0820006fa0160f53474081d0da86d214.png"/>
  <manifest:file-entry manifest:media-type="image/png" manifest:full-path="Pictures/f6041c60de6a550905b73bdcc758dbe3.png"/>
  <manifest:file-entry manifest:media-type="image/png" manifest:full-path="Pictures/4aaa16c24b3fba3c02327515a46254cd.png"/>
  <manifest:file-entry manifest:media-type="image/png" manifest:full-path="Pictures/3c529f15e347c60021c5f18d713e2c93.png"/>
  <manifest:file-entry manifest:media-type="image/png" manifest:full-path="Pictures/42567fc5170399eab7763437e3736daa.png"/>
  <manifest:file-entry manifest:media-type="image/png" manifest:full-path="Pictures/7c4877705f39f9f83cfab54f92982834.png"/>
  <manifest:file-entry manifest:media-type="image/png" manifest:full-path="Pictures/1b71592d4951765642d794b5ae542c19.png"/>
  <manifest:file-entry manifest:media-type="image/png" manifest:full-path="Pictures/8df531717f9f7dff1c9302e3646dc51a.png"/>
  <manifest:file-entry manifest:media-type="image/png" manifest:full-path="Pictures/8cf7d3451085f10fe91ade7b5764c982.png"/>
  <manifest:file-entry manifest:media-type="image/png" manifest:full-path="Pictures/2140e3ac54a913667b51cb8de5ab2159.png"/>
  <manifest:file-entry manifest:media-type="image/png" manifest:full-path="Pictures/79b5e563a3b4665e0cafab8efb54e739.png"/>
  <manifest:file-entry manifest:media-type="image/png" manifest:full-path="Pictures/7525be3ade2fee3b3b544ec2c67e891e.png"/>
  <manifest:file-entry manifest:media-type="image/png" manifest:full-path="Pictures/525e9bccbfd7249069880f18a100a620.png"/>
  <manifest:file-entry manifest:media-type="image/png" manifest:full-path="Pictures/729c73427885d10e2c98e554dd59dd95.png"/>
  <manifest:file-entry manifest:media-type="image/png" manifest:full-path="Pictures/cd41f1f6390a2ec8bf6e3013246153d1.png"/>
  <manifest:file-entry manifest:media-type="image/png" manifest:full-path="Pictures/81cf3917c9906100c0da6751c5ae6dff.png"/>
  <manifest:file-entry manifest:media-type="image/png" manifest:full-path="Pictures/94a3cd767edc43298305682fc5e26081.png"/>
  <manifest:file-entry manifest:media-type="image/png" manifest:full-path="Pictures/74762e7c3892ed0b3ca7ec38aedc2b26.png"/>
  <manifest:file-entry manifest:media-type="image/png" manifest:full-path="Pictures/1ae24d3554847428daadae2fbb7d222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3dp:d6remodel"/><text:bookmark-start text:name="__RefHeading___wanhao_d6_改造_1"/><text:bookmark-start text:name="wanhao_d6_改造"/>Wanhao D6 改造<text:bookmark-end text:name="__RefHeading___wanhao_d6_改造_1"/><text:bookmark-end text:name="wanhao_d6_改造"/></text:h>
      <text:p text:style-name="Text_20_body">MKS Baseを使って、正常に印刷できた。
<text:a xlink:type="simple" xlink:href="http://deepsky.jp/wiki/lib/exe/fetch.php?media=memo:3dp:wanhaod6_marlin.zip" text:style-name="Internet_20_link" text:visited-style-name="Visited_20_Internet_20_Link">Marlin 1.1.9 ソースコードバックアップ</text:a>}</text:p>
      <text:p text:style-name="Text_20_body">なので、CPUボードが腐ってる。</text:p>
      <text:p text:style-name="Text_20_body">→SKR1.3で作ったファイルのバックアップ
Marlin 2.0 SKR バックアップ（ファイル名を～001.zipから～.zip.001などに変換して、PeaZipで開くこと）
<text:a xlink:type="simple" xlink:href="http://deepsky.jp/wiki/lib/exe/fetch.php?media=memo:3dp:wd6_20200627001.zip" text:style-name="Internet_20_link" text:visited-style-name="Visited_20_Internet_20_Link">wd6_20200627001.zip</text:a>
<text:a xlink:type="simple" xlink:href="http://deepsky.jp/wiki/lib/exe/fetch.php?media=memo:3dp:wd6_20200627002.zip" text:style-name="Internet_20_link" text:visited-style-name="Visited_20_Internet_20_Link">wd6_20200627002.zip</text:a>
<text:a xlink:type="simple" xlink:href="http://deepsky.jp/wiki/lib/exe/fetch.php?media=memo:3dp:wd6_20200627003.zip" text:style-name="Internet_20_link" text:visited-style-name="Visited_20_Internet_20_Link">wd6_20200627003.zip</text:a>
<text:a xlink:type="simple" xlink:href="http://deepsky.jp/wiki/lib/exe/fetch.php?media=memo:3dp:wd6_20200627004.zip" text:style-name="Internet_20_link" text:visited-style-name="Visited_20_Internet_20_Link">wd6_20200627004.zip</text:a>
<text:a xlink:type="simple" xlink:href="http://deepsky.jp/wiki/lib/exe/fetch.php?media=memo:3dp:wd6_20200627005.zip" text:style-name="Internet_20_link" text:visited-style-name="Visited_20_Internet_20_Link">wd6_20200627005.zip</text:a>
<text:a xlink:type="simple" xlink:href="http://deepsky.jp/wiki/lib/exe/fetch.php?media=memo:3dp:wd6_20200627006.zip" text:style-name="Internet_20_link" text:visited-style-name="Visited_20_Internet_20_Link">wd6_20200627006.zip</text:a>
<text:a xlink:type="simple" xlink:href="http://deepsky.jp/wiki/lib/exe/fetch.php?media=memo:3dp:wd6_20200627007.zip" text:style-name="Internet_20_link" text:visited-style-name="Visited_20_Internet_20_Link">wd6_20200627007.zip</text:a></text:p>
      <text:h text:style-name="Heading_20_2" text:outline-level="2"><text:bookmark-start text:name="__RefHeading___純正ボードの外観写真_2"/><text:bookmark-start text:name="純正ボードの外観写真"/>純正ボードの外観写真<text:bookmark-end text:name="__RefHeading___純正ボードの外観写真_2"/><text:bookmark-end text:name="純正ボードの外観写真"/></text:h>
      <text:p text:style-name="Text_20_body">基板外形サイズと穴位置寸法
<draw:frame draw:style-name="media" draw:name="0" text:anchor-type="as-char" draw:z-index="0" svg:width="10.795cm" svg:height="5.55625cm"><draw:image xlink:href="Pictures/ce680a5abed9503aab3ec3d2acb87114.png" xlink:type="simple" xlink:show="embed" xlink:actuate="onLoad"/></draw:frame>
マザーボード実装面
<draw:frame draw:style-name="media" draw:name="1" text:anchor-type="as-char" draw:z-index="1" svg:width="13.229166666667cm" svg:height="8.8194444444444cm"><draw:image xlink:href="Pictures/15bb089050558b93b46afa1f7dde948a.png" xlink:type="simple" xlink:show="embed" xlink:actuate="onLoad"/></draw:frame>
マザーボードはんだ面
<draw:frame draw:style-name="media" draw:name="2" text:anchor-type="as-char" draw:z-index="2" svg:width="13.229166666667cm" svg:height="8.8194444444444cm"><draw:image xlink:href="Pictures/9691d660d4b2daa0a33358c275d6b60b.png" xlink:type="simple" xlink:show="embed" xlink:actuate="onLoad"/></draw:frame></text:p>
      <text:h text:style-name="Heading_20_2" text:outline-level="2"><text:bookmark-start text:name="__RefHeading___純正リボンケーブルからの変換_3"/><text:bookmark-start text:name="純正リボンケーブルからの変換"/>純正リボンケーブルからの変換<text:bookmark-end text:name="__RefHeading___純正リボンケーブルからの変換_3"/><text:bookmark-end text:name="純正リボンケーブルからの変換"/></text:h>
      <text:p text:style-name="Text_20_body">基板側のインターフェースボード解析結果
<draw:frame draw:style-name="media" draw:name="3" text:anchor-type="as-char" draw:z-index="3" svg:width="13.229166666667cm" svg:height="18.648857526882cm"><draw:image xlink:href="Pictures/d9f1cd7e96c0045efdab87124520261e.png" xlink:type="simple" xlink:show="embed" xlink:actuate="onLoad"/></draw:frame></text:p>
      <text:p text:style-name="Text_20_body">D6 Interface Board 自分の調べた回路と違うけど、基板起こすときに考える
<draw:frame draw:style-name="media" draw:name="4" text:anchor-type="as-char" draw:z-index="4" svg:width="13.229166666667cm" svg:height="5.5121527777778cm"><draw:image xlink:href="Pictures/9649c16fdc6f6213fa38b217910599f9.png" xlink:type="simple" xlink:show="embed" xlink:actuate="onLoad"/></draw:frame></text:p>
      <text:p text:style-name="Text_20_body">D6 Interface Board 外形サイズ+変更内容
<draw:frame draw:style-name="media" draw:name="5" text:anchor-type="as-char" draw:z-index="5" svg:width="13.229166666667cm" svg:height="9.6028976311337cm"><draw:image xlink:href="Pictures/66f37579a640ab569faffbe4b2227cfb.png" xlink:type="simple" xlink:show="embed" xlink:actuate="onLoad"/></draw:frame></text:p>
      <text:h text:style-name="Heading_20_2" text:outline-level="2"><text:bookmark-start text:name="__RefHeading___nema17_ケーブル延長と変換_4"/><text:bookmark-start text:name="nema17_ケーブル延長と変換"/>NEMA17 ケーブル延長と変換<text:bookmark-end text:name="__RefHeading___nema17_ケーブル延長と変換_4"/><text:bookmark-end text:name="nema17_ケーブル延長と変換"/></text:h>
      <text:p text:style-name="Text_20_body"><draw:frame draw:style-name="media" draw:name="6" text:anchor-type="as-char" draw:z-index="6" svg:width="4.92125cm" style:rel-width="100%" svg:height="5.4239583333333cm" style:rel-height="scale"><draw:image xlink:href="Pictures/0f8a828eef7da64be436c2833a15c0d2.png" xlink:type="simple" xlink:show="embed" xlink:actuate="onLoad"/></draw:frame>
X,Y,Z モーター
上がWanhao側の黒いケーブル側、下がSKR側
<draw:frame draw:style-name="media" draw:name="7" text:anchor-type="as-char" draw:z-index="7" svg:width="11.562291666667cm" svg:height="12.303125cm"><draw:image xlink:href="Pictures/fb4eb97c6593a1867f00732e36f67b5d.png" xlink:type="simple" xlink:show="embed" xlink:actuate="onLoad"/></draw:frame></text:p>
      <text:p text:style-name="Text_20_body">E0モーター
上がWanhao側の黒いケーブル側、下がSKR側
<draw:frame draw:style-name="media" draw:name="8" text:anchor-type="as-char" draw:z-index="8" svg:width="11.562291666667cm" svg:height="12.303125cm"><draw:image xlink:href="Pictures/9563871e93ad6b8132298f1c4b1dd501.png" xlink:type="simple" xlink:show="embed" xlink:actuate="onLoad"/></draw:frame>
X,Y,Z Endstop
上がWanhao側の黒いケーブル側、下がSKR側
<draw:frame draw:style-name="media" draw:name="9" text:anchor-type="as-char" draw:z-index="9" svg:width="11.562291666667cm" svg:height="12.303125cm"><draw:image xlink:href="Pictures/2d55a8aa908b3d62992d305e9f1f3921.png" xlink:type="simple" xlink:show="embed" xlink:actuate="onLoad"/></draw:frame></text:p>
      <text:p text:style-name="Text_20_body">HBサーマル、TH0サーマル、ファン、エンドストップファン
上がWanhao側の黒いケーブル側、下がSKR側
<draw:frame draw:style-name="media" draw:name="10" text:anchor-type="as-char" draw:z-index="10" svg:width="11.562291666667cm" svg:height="12.303125cm"><draw:image xlink:href="Pictures/358072f7eb647f076e81b973deff8e29.png" xlink:type="simple" xlink:show="embed" xlink:actuate="onLoad"/></draw:frame></text:p>
      <text:p text:style-name="Text_20_body">参考：ケーブルの色とピン配置は以下の通り：
<draw:frame draw:style-name="media" draw:name="11" text:anchor-type="as-char" draw:z-index="11" svg:width="11.191875cm" svg:height="5.2916666666667cm"><draw:image xlink:href="Pictures/578d06f3ca5ae42551f2050ddf4fabb0.png" xlink:type="simple" xlink:show="embed" xlink:actuate="onLoad"/></draw:frame>
<draw:frame draw:style-name="media" draw:name="12" text:anchor-type="as-char" draw:z-index="12" svg:width="13.043958333333cm" svg:height="7.2495833333333cm"><draw:image xlink:href="Pictures/33e6e3f0d7122c1cbf663fe277ba132c.png" xlink:type="simple" xlink:show="embed" xlink:actuate="onLoad"/></draw:frame></text:p>
      <text:h text:style-name="Heading_20_3" text:outline-level="3"><text:bookmark-start text:name="__RefHeading___tmc2208をuartで使用する_5"/><text:bookmark-start text:name="tmc2208をuartで使用する"/>TMC2208をUARTで使用する<text:bookmark-end text:name="__RefHeading___tmc2208をuartで使用する_5"/><text:bookmark-end text:name="tmc2208をuartで使用する"/></text:h>
      <text:p text:style-name="Text_20_body">SKR 1.3で使用するには、以下の作業を行う必要がある。</text:p>
      <text:list text:style-name="Numbering_20_1" text:continue-numbering="false">
        <text:list-item>
          <text:p text:style-name="Numbering_20_1_Content_First"> ステッパーIC下にある4つの黒ジャンパーをすべて取り外す（左にずらして、片足だけ接続した状態にする）。</text:p>
        </text:list-item>
        <text:list-item>
          <text:p text:style-name="Numbering_20_1_Content"> エンドストップコネクタの上にある赤ジャンパーを取り外す。</text:p>
        </text:list-item>
        <text:list-item>
          <text:p text:style-name="Numbering_20_1_Content"> ボードに「x-AXIS UART」とかかれた赤ピンがあるので、そこに接続する。<text:line-break/><draw:frame draw:style-name="media" draw:name="13" text:anchor-type="as-char" draw:z-index="13" svg:width="10.583333333333cm" svg:height="8.4666666666667cm"><draw:image xlink:href="Pictures/fc3a774b0d5ee96ca647bfd42f5cb853.png" xlink:type="simple" xlink:show="embed" xlink:actuate="onLoad"/></draw:frame></text:p>
        </text:list-item>
        <text:list-item>
          <text:p text:style-name="Numbering_20_1_Content_Last"> MarlinにてTMC2208が使えるようにする（後述）。</text:p>
        </text:list-item>
      </text:list>
      <text:p text:style-name="Text_20_body">TMC2208をUARTで使用するには、使用するステッパーICをA4988から変更するだけでは無く、TMC_DEBUGを有効にする必要もある。
<text:a xlink:type="simple" xlink:href="https://www.instructables.com/id/TMC2208-UART-on-BigTreeTechBIQU-SKR-V11-and-V13-Co/" text:style-name="Internet_20_link" text:visited-style-name="Visited_20_Internet_20_Link">TMC2208 UART on BigTreeTech/BIQU SKR V1.1 and V1.3 Controllers: 9 Steps</text:a>	</text:p>
      <text:h text:style-name="Heading_20_2" text:outline-level="2"><text:bookmark-start text:name="__RefHeading___skrボードにmarlin_2.0を書き込む_6"/><text:bookmark-start text:name="skrボードにmarlin_2.0を書き込む"/>SKRボードにMarlin 2.0を書き込む<text:bookmark-end text:name="__RefHeading___skrボードにmarlin_2.0を書き込む_6"/><text:bookmark-end text:name="skrボードにmarlin_2.0を書き込む"/></text:h>
      <text:p text:style-name="Text_20_body">パーツチュートリアルにMarlinのソースコードを載せている人がいる。そこからE-Steps par millの値を見つけることができるはず。
→標準のままでよいかもしれない。</text:p>
      <text:p text:style-name="Text_20_body"><text:a xlink:type="simple" xlink:href="https://github.com/dot-bob/Marlin-Duplicator-6" text:style-name="Internet_20_link" text:visited-style-name="Visited_20_Internet_20_Link">GitHub - dot-bob/Marlin-Duplicator-6: Marlin firmware for the Duplicator 6</text:a> D6用に変更されているMarlin 2.0 SKR用かは不明。</text:p>
      <text:p text:style-name="Text_20_body">Marlin 2.0 変更箇所</text:p>
      <text:p text:style-name="Text_20_body">使用条件</text:p>
      <text:list text:style-name="List_20_1" text:continue-numbering="false">
        <text:list-item>
          <text:p text:style-name="List_20_1_Content_First"> TMC2208にX,Y,Z,Eを変えた場合</text:p>
        </text:list-item>
        <text:list-item>
          <text:p text:style-name="List_20_1_Content"> Zエンドストップは固定式</text:p>
        </text:list-item>
        <text:list-item>
          <text:p text:style-name="List_20_1_Content"> ZのセンサーをPT100使用に変更　（実運用は100kサーミスタにしているので注意）</text:p>
        </text:list-item>
        <text:list-item>
          <text:p text:style-name="List_20_1_Content"> 2019/9/23 現行最新版</text:p>
        </text:list-item>
        <text:list-item/>
      </text:list>
      <text:p text:style-name="Text_20_body">注意事項</text:p>
      <text:list text:style-name="List_20_1" text:continue-numbering="false">
        <text:list-item>
          <text:p text:style-name="List_20_1_Content_First"> E-steps per millの値（Z,E)が旧バージョンと新バージョンで10倍異なる。</text:p>
        </text:list-item>
        <text:list-item/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<text:s text:c="2"/>#define MOTHERBOARD BOARD_RAMPS_14_EFB</text:span><text:line-break/><text:s text:c="2"/><text:span text:style-name="highlight_co2">#define MOTHERBOARD BOARD_BIGTREE_SKR_V1_3</text:span><text:line-break/> <text:line-break/><text:span text:style-name="highlight_co1">// #define DEFAULT_NOMINAL_FILAMENT_DIA 3.0</text:span><text:line-break/><text:span text:style-name="highlight_co2">#define DEFAULT_NOMINAL_FILAMENT_DIA 1.75</text:span><text:line-break/> <text:line-break/><text:span text:style-name="highlight_co1">// #define TEMP_SENSOR_0 1</text:span><text:line-break/><text:span text:style-name="highlight_co2">#define TEMP_SENSOR_0 20 //If you using PT100 (original) Sensor and PT100 Amplifier Board.</text:span><text:line-break/> <text:line-break/><text:span text:style-name="highlight_co1">// #define TEMP_SENSOR_BED 0</text:span><text:line-break/><text:span text:style-name="highlight_co2">#define TEMP_SENSOR_BED 1</text:span><text:line-break/> <text:line-break/><text:span text:style-name="highlight_co1">// #define HEATER_0_MAXTEMP 275</text:span><text:line-break/><text:span text:style-name="highlight_co2">#define HEATER_0_MAXTEMP 260</text:span><text:line-break/> <text:line-break/><text:span text:style-name="highlight_co1">// #define BED_MAXTEMP<text:s text:c="6"/>150</text:span><text:line-break/><text:span text:style-name="highlight_co2">#define BED_MAXTEMP<text:s text:c="6"/>120</text:span><text:line-break/> <text:line-break/><text:s text:c="2"/><text:span text:style-name="highlight_co1">// My Duplicator 6</text:span><text:line-break/><text:s text:c="3"/><text:span text:style-name="highlight_co2">#define DEFAULT_Kp 15.93</text:span><text:line-break/><text:s text:c="3"/><text:span text:style-name="highlight_co2">#define DEFAULT_Ki 0.60</text:span><text:line-break/><text:s text:c="3"/><text:span text:style-name="highlight_co2">#define DEFAULT_Kd 105.89</text:span><text:line-break/> <text:line-break/><text:s text:c="2"/><text:span text:style-name="highlight_co1">// Duplicator 6</text:span><text:line-break/><text:s text:c="2"/><text:span text:style-name="highlight_co1">// #define DEFAULT_Kp 9.12 → THERMAL RUNAWAY HALT</text:span><text:line-break/><text:s text:c="2"/><text:span text:style-name="highlight_co1">// #define DEFAULT_Ki 0.41 → THERMAL RUNAWAY HALT</text:span><text:line-break/><text:s text:c="2"/><text:span text:style-name="highlight_co1">// #define DEFAULT_Kd 50.98 → THERMAL RUNAWAY HALT</text:span><text:line-break/> <text:line-break/> <text:line-break/><text:span text:style-name="highlight_co1">//#define PIDTEMPBED</text:span><text:line-break/><text:span text:style-name="highlight_co2">#define PIDTEMPBED</text:span><text:line-break/> <text:line-break/><text:s text:c="2"/><text:span text:style-name="highlight_co1">// My Duplicator 6</text:span><text:line-break/><text:s text:c="2"/><text:span text:style-name="highlight_co2">#define DEFAULT_bedKp 113.89 </text:span><text:line-break/><text:s text:c="2"/><text:span text:style-name="highlight_co2">#define DEFAULT_bedKi 20.91</text:span><text:line-break/><text:s text:c="2"/><text:span text:style-name="highlight_co2">#define DEFAULT_bedKd 413.46</text:span><text:line-break/> <text:line-break/><text:s text:c="2"/><text:span text:style-name="highlight_co1">// Duplicator 6</text:span><text:line-break/><text:s text:c="2"/><text:span text:style-name="highlight_co1">// #define DEFAULT_bedKp 124.55<text:s text:c="2"/>→ THERMAL RUNAWAY HALT</text:span><text:line-break/><text:s text:c="2"/><text:span text:style-name="highlight_co1">//#define DEFAULT_bedKi 23.46 → THERMAL RUNAWAY HALT</text:span><text:line-break/><text:s text:c="2"/><text:span text:style-name="highlight_co1">// #define DEFAULT_bedKd 165.29 → THERMAL RUNAWAY HALT</text:span><text:line-break/> <text:line-break/><text:span text:style-name="highlight_co1">// #define X_MIN_ENDSTOP_INVERTING false // Set to true to invert the logic of the endstop.</text:span><text:line-break/><text:span text:style-name="highlight_co1">// #define Y_MIN_ENDSTOP_INVERTING false // Set to true to invert the logic of the endstop.</text:span><text:line-break/><text:span text:style-name="highlight_co1">// #define Z_MIN_ENDSTOP_INVERTING false // Set to true to invert the logic of the endstop.</text:span><text:line-break/><text:span text:style-name="highlight_co2">#define X_MIN_ENDSTOP_INVERTING true // Set to true to invert the logic of the endstop.</text:span><text:line-break/><text:span text:style-name="highlight_co2">#define Y_MIN_ENDSTOP_INVERTING true // Set to true to invert the logic of the endstop.</text:span><text:line-break/><text:span text:style-name="highlight_co2">#define Z_MIN_ENDSTOP_INVERTING true // Set to true to invert the logic of the endstop.</text:span><text:line-break/> <text:line-break/><text:span text:style-name="highlight_co1">// #define X_DRIVER_TYPE<text:s text:c="2"/>A4988</text:span><text:line-break/><text:span text:style-name="highlight_co1">// #define Y_DRIVER_TYPE<text:s text:c="2"/>A4988</text:span><text:line-break/><text:span text:style-name="highlight_co1">// #define Z_DRIVER_TYPE<text:s text:c="2"/>A4988</text:span><text:line-break/><text:span text:style-name="highlight_co1">// #define E0_DRIVER_TYPE A4988</text:span><text:line-break/><text:span text:style-name="highlight_co2">#define X_DRIVER_TYPE<text:s text:c="2"/>TMC2208 //change your specs.</text:span><text:line-break/><text:span text:style-name="highlight_co2">#define Y_DRIVER_TYPE<text:s text:c="2"/>TMC2208 //change your specs.</text:span><text:line-break/><text:span text:style-name="highlight_co2">#define Z_DRIVER_TYPE<text:s text:c="2"/>TMC2208 //change your specs.</text:span><text:line-break/><text:span text:style-name="highlight_co2">#define E0_DRIVER_TYPE TMC2208 //change your specs.</text:span><text:line-break/> <text:line-break/><text:span text:style-name="highlight_co1">// #define DEFAULT_AXIS_STEPS_PER_UNIT<text:s text:c="3"/>{ 80, 80, 4000, 500 }</text:span><text:line-break/><text:span text:style-name="highlight_co2">#define DEFAULT_AXIS_STEPS_PER_UNIT<text:s text:c="3"/>{ 80.0395, 80.0395, 800.96, 86.174 } </text:span><text:line-break/> <text:line-break/><text:span text:style-name="highlight_co1">// #define DEFAULT_MAX_ACCELERATION<text:s text:c="6"/>{ 3000, 3000, 100, 10000 }</text:span><text:line-break/><text:span text:style-name="highlight_co2">#define DEFAULT_MAX_ACCELERATION<text:s text:c="6"/>{ 3000, 3000, 100, 500 }</text:span><text:line-break/> <text:line-break/><text:span text:style-name="highlight_co1">// #define DEFAULT_ACCELERATION<text:s text:c="10"/>3000<text:s text:c="4"/>// X, Y, Z and E acceleration for printing moves</text:span><text:line-break/><text:span text:style-name="highlight_co1">// #define DEFAULT_RETRACT_ACCELERATION<text:s text:c="2"/>3000<text:s text:c="4"/>// E acceleration for retracts</text:span><text:line-break/><text:span text:style-name="highlight_co1">// #define DEFAULT_TRAVEL_ACCELERATION<text:s text:c="3"/>3000<text:s text:c="4"/>// X, Y, Z acceleration for travel (non printing) moves</text:span><text:line-break/><text:span text:style-name="highlight_co2">#define DEFAULT_ACCELERATION<text:s text:c="10"/>1500<text:s text:c="4"/>// X, Y, Z and E acceleration for printing moves</text:span><text:line-break/><text:span text:style-name="highlight_co2">#define DEFAULT_RETRACT_ACCELERATION<text:s text:c="2"/>1500<text:s text:c="4"/>// E acceleration for retracts</text:span><text:line-break/><text:span text:style-name="highlight_co2">#define DEFAULT_TRAVEL_ACCELERATION<text:s text:c="3"/>3000<text:s text:c="4"/>// X, Y, Z acceleration for travel (non printing) moves</text:span><text:line-break/> <text:line-break/><text:span text:style-name="highlight_co1">// #define DEFAULT_EJERK<text:s text:c="4"/>5.0<text:s text:c="2"/>// May be used by Linear Advance</text:span><text:line-break/><text:span text:style-name="highlight_co2">#define DEFAULT_EJERK<text:s text:c="4"/>1.0<text:s text:c="2"/>// May be used by Linear Advance</text:span><text:line-break/> <text:line-break/><text:span text:style-name="highlight_co1">// #define INVERT_X_DIR false</text:span><text:line-break/><text:span text:style-name="highlight_co1">// #define INVERT_Y_DIR true</text:span><text:line-break/><text:span text:style-name="highlight_co1">// #define INVERT_Z_DIR false</text:span><text:line-break/><text:span text:style-name="highlight_co2">#define INVERT_X_DIR false<text:s text:c="2"/>//20190918 change from false</text:span><text:line-break/><text:span text:style-name="highlight_co2">#define INVERT_Y_DIR true<text:s text:c="2"/>//20190918 change from true</text:span><text:line-break/><text:span text:style-name="highlight_co2">#define INVERT_Z_DIR true</text:span><text:line-break/> <text:line-break/><text:span text:style-name="highlight_co1">// #define INVERT_E0_DIR false</text:span><text:line-break/><text:span text:style-name="highlight_co2">#define INVERT_E0_DIR true</text:span><text:line-break/> <text:line-break/><text:span text:style-name="highlight_co1">// #define Z_MAX_POS 200</text:span><text:line-break/><text:span text:style-name="highlight_co2">#define Z_MAX_POS 170</text:span><text:line-break/> <text:line-break/><text:span text:style-name="highlight_co1">//#define EEPROM_SETTINGS<text:s text:c="5"/>// Persistent storage with M500 and M501</text:span><text:line-break/><text:span text:style-name="highlight_co2">#define EEPROM_SETTINGS<text:s text:c="5"/>// Persistent storage with M500 and M501</text:span><text:line-break/> <text:line-break/><text:span text:style-name="highlight_co1">// #define PREHEAT_1_LABEL<text:s text:c="7"/>"PLA"</text:span><text:line-break/><text:span text:style-name="highlight_co1">// #define PREHEAT_1_TEMP_HOTEND 180</text:span><text:line-break/><text:span text:style-name="highlight_co1">// #define PREHEAT_1_TEMP_BED<text:s text:c="5"/>70</text:span><text:line-break/><text:span text:style-name="highlight_co1">// #define PREHEAT_1_FAN_SPEED<text:s text:c="5"/>0 // Value from 0 to 255</text:span><text:line-break/> <text:line-break/><text:span text:style-name="highlight_co1">// #define PREHEAT_2_LABEL<text:s text:c="7"/>"ABS"</text:span><text:line-break/><text:span text:style-name="highlight_co1">// #define PREHEAT_2_TEMP_HOTEND 240</text:span><text:line-break/><text:span text:style-name="highlight_co1">// #define PREHEAT_2_TEMP_BED<text:s text:c="4"/>110</text:span><text:line-break/><text:span text:style-name="highlight_co1">// #define PREHEAT_2_FAN_SPEED<text:s text:c="5"/>0 // Value from 0 to 255</text:span><text:line-break/> <text:line-break/><text:span text:style-name="highlight_co2">#define PREHEAT_1_LABEL<text:s text:c="7"/>"PLA"</text:span><text:line-break/><text:span text:style-name="highlight_co2">#define PREHEAT_1_TEMP_HOTEND 190</text:span><text:line-break/><text:span text:style-name="highlight_co2">#define PREHEAT_1_TEMP_BED<text:s text:c="5"/>60</text:span><text:line-break/><text:span text:style-name="highlight_co2">#define PREHEAT_1_FAN_SPEED<text:s text:c="5"/>0 // Value from 0 to 255</text:span><text:line-break/> <text:line-break/><text:span text:style-name="highlight_co2">#define PREHEAT_2_LABEL<text:s text:c="7"/>"PETG"</text:span><text:line-break/><text:span text:style-name="highlight_co2">#define PREHEAT_2_TEMP_HOTEND 240</text:span><text:line-break/><text:span text:style-name="highlight_co2">#define PREHEAT_2_TEMP_BED<text:s text:c="4"/>85</text:span><text:line-break/><text:span text:style-name="highlight_co2">#define PREHEAT_2_FAN_SPEED<text:s text:c="5"/>0 // Value from 0 to 255</text:span><text:line-break/> <text:line-break/><text:span text:style-name="highlight_co1">// #define NOZZLE_PARK_FEATURE</text:span><text:line-break/><text:span text:style-name="highlight_co2">#define NOZZLE_PARK_FEATURE</text:span><text:line-break/> <text:line-break/><text:span text:style-name="highlight_co1">// #define PRINTCOUNTER</text:span><text:line-break/><text:span text:style-name="highlight_co2">#define PRINTCOUNTER</text:span><text:line-break/> <text:line-break/><text:span text:style-name="highlight_co1">// #define SDSUPPORT</text:span><text:line-break/><text:span text:style-name="highlight_co2">#define SDSUPPORT</text:span><text:line-break/> <text:line-break/><text:span text:style-name="highlight_co1">// #define INDIVIDUAL_AXIS_HOMING_MENU</text:span><text:line-break/><text:span text:style-name="highlight_co2">#define INDIVIDUAL_AXIS_HOMING_MENU</text:span><text:line-break/> <text:line-break/><text:span text:style-name="highlight_co1">// #define REPRAP_DISCOUNT_FULL_GRAPHIC_SMART_CONTROLLER</text:span><text:line-break/><text:span text:style-name="highlight_co2">#define REPRAP_DISCOUNT_FULL_GRAPHIC_SMART_CONTROLLER</text:span>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 #define EXTRUDER_AUTO_FAN_SPEED 255<text:s text:c="3"/>// 255 == full speed</text:span><text:line-break/><text:span text:style-name="highlight_co2">#define EXTRUDER_AUTO_FAN_SPEED 64<text:s text:c="3"/>// 255 == full speed</text:span><text:line-break/> <text:line-break/> <text:line-break/><text:span text:style-name="highlight_co1">// #define BABYSTEPPING</text:span><text:line-break/><text:span text:style-name="highlight_co2">#define BABYSTEPPING</text:span><text:line-break/> <text:line-break/><text:span text:style-name="highlight_co1">//<text:s text:c="2"/>#if AXIS_IS_TMC(X)</text:span><text:line-break/><text:span text:style-name="highlight_co1">//<text:s text:c="4"/>#define X_CURRENT<text:s text:c="5"/>800<text:s text:c="2"/>// (mA) RMS current. Multiply by 1.414 for peak current.</text:span><text:line-break/><text:s text:c="2"/><text:span text:style-name="highlight_co2">#if AXIS_IS_TMC(X)</text:span><text:line-break/><text:s text:c="4"/><text:span text:style-name="highlight_co2">#define X_CURRENT<text:s text:c="5"/>600<text:s text:c="2"/>// (mA) RMS current. Multiply by 1.414 for peak current.</text:span><text:line-break/> <text:line-break/> <text:span text:style-name="highlight_co1">// #if AXIS_IS_TMC(Y)</text:span><text:line-break/> <text:span text:style-name="highlight_co1">//<text:s text:c="3"/>#define Y_CURRENT<text:s text:c="5"/>800</text:span><text:line-break/><text:s text:c="2"/><text:span text:style-name="highlight_co2">#if AXIS_IS_TMC(Y)</text:span><text:line-break/><text:s text:c="4"/><text:span text:style-name="highlight_co2">#define Y_CURRENT<text:s text:c="5"/>600</text:span><text:line-break/> <text:line-break/><text:span text:style-name="highlight_co1">//<text:s text:c="2"/>#if AXIS_IS_TMC(Z)</text:span><text:line-break/><text:span text:style-name="highlight_co1">//<text:s text:c="4"/>#define Z_CURRENT<text:s text:c="5"/>800</text:span><text:line-break/><text:s text:c="2"/><text:span text:style-name="highlight_co2">#if AXIS_IS_TMC(Z)</text:span><text:line-break/><text:s text:c="4"/><text:span text:style-name="highlight_co2">#define Z_CURRENT<text:s text:c="5"/>600</text:span><text:line-break/> <text:line-break/><text:span text:style-name="highlight_co1">//<text:s text:c="2"/>#if AXIS_IS_TMC(E0)</text:span><text:line-break/><text:span text:style-name="highlight_co1">//<text:s text:c="4"/>#define E0_CURRENT<text:s text:c="4"/>800</text:span><text:line-break/><text:s text:c="2"/><text:span text:style-name="highlight_co2">#if AXIS_IS_TMC(E0)</text:span><text:line-break/><text:s text:c="4"/><text:span text:style-name="highlight_co2">#define E0_CURRENT<text:s text:c="4"/>600</text:span><text:line-break/> <text:line-break/><text:span text:style-name="highlight_co1">//<text:s text:c="2"/>#define STEALTHCHOP_XY</text:span><text:line-break/><text:span text:style-name="highlight_co1">//<text:s text:c="2"/>#define STEALTHCHOP_Z</text:span><text:line-break/><text:span text:style-name="highlight_co1">//<text:s text:c="2"/>#define STEALTHCHOP_E</text:span><text:line-break/><text:s text:c="2"/><text:span text:style-name="highlight_co2">#define STEALTHCHOP_XY</text:span><text:line-break/><text:s text:c="2"/><text:span text:style-name="highlight_co2">#define STEALTHCHOP_Z</text:span><text:line-break/><text:s text:c="2"/><text:span text:style-name="highlight_co2">#define STEALTHCHOP_E</text:span><text:line-break/> <text:line-break/><text:span text:style-name="highlight_co1">//<text:s text:c="3"/>#define CHOPPER_TIMING CHOPPER_DEFAULT_12V</text:span><text:line-break/><text:s text:c="2"/><text:span text:style-name="highlight_co2">#define CHOPPER_TIMING CHOPPER_DEFAULT_24V</text:span><text:line-break/> <text:line-break/><text:span text:style-name="highlight_co1">//<text:s text:c="2"/>#define X_HYBRID_THRESHOLD<text:s text:c="5"/>100<text:s text:c="2"/>// [mm/s]</text:span><text:line-break/><text:s text:c="2"/><text:span text:style-name="highlight_co2">#define X_HYBRID_THRESHOLD<text:s text:c="5"/>150<text:s text:c="2"/>// [mm/s]</text:span><text:line-break/> <text:line-break/><text:span text:style-name="highlight_co1">//<text:s text:c="2"/>#define Y_HYBRID_THRESHOLD<text:s text:c="5"/>100</text:span><text:line-break/><text:s text:c="2"/><text:span text:style-name="highlight_co2">#define Y_HYBRID_THRESHOLD<text:s text:c="5"/>150</text:span><text:line-break/> <text:line-break/><text:span text:style-name="highlight_co1">// #define TMC_DEBUG</text:span><text:line-break/><text:s text:c="2"/><text:span text:style-name="highlight_co2">#define TMC_DEBUG</text:span></text:p>
          </table:table-cell>
        </table:table-row>
      </table:table>
      <text:h text:style-name="Heading_20_2" text:outline-level="2"><text:bookmark-start text:name="__RefHeading___lcdパネルに純正が使えるか検討_7"/><text:bookmark-start text:name="lcdパネルに純正が使えるか検討"/>LCDパネルに純正が使えるか検討<text:bookmark-end text:name="__RefHeading___lcdパネルに純正が使えるか検討_7"/><text:bookmark-end text:name="lcdパネルに純正が使えるか検討"/></text:h>
      <text:p text:style-name="Text_20_body"><draw:frame draw:style-name="media" draw:name="14" text:anchor-type="as-char" draw:z-index="14" svg:width="13.229166666667cm" svg:height="7.44140625cm"><draw:image xlink:href="Pictures/bd7e27cd0c11c26c4ca2ef2107d4da51.png" xlink:type="simple" xlink:show="embed" xlink:actuate="onLoad"/></draw:frame>
<draw:frame draw:style-name="media" draw:name="15" text:anchor-type="as-char" draw:z-index="15" svg:width="13.229166666667cm" svg:height="7.44140625cm"><draw:image xlink:href="Pictures/0820006fa0160f53474081d0da86d214.png" xlink:type="simple" xlink:show="embed" xlink:actuate="onLoad"/></draw:frame></text:p>
      <text:p text:style-name="Text_20_body">必要になったら読む本文（まだ仮）</text:p>
      <text:p text:style-name="Text_20_body">SKR v1.3 board mod for the original Wanhao D6 display
(thanks for Márton Gerlei for help with ideas an info)
The main reasons the original display is not working:
- the display needs 3.3V power supply, but the corresponding pin on Exp2 connects to RESET on the SKR board.
- the display works on i2c bus, but the corresponding SCL and SDA pins are connected to port pins that are not belongs to a hardware i2c peripheral. If one select ulti_controller in the configuration.h, the i2c signal appears on the E1 connector, not on the Exp1 pins.
- there is a problem in the i2c library, the display doesn't work with the above i2c stream on E1</text:p>
      <text:p text:style-name="Text_20_body">元のWanhao D6ディスプレイ用のSKR v1.3ボードmod
（MártonGerlei氏、アイデアや情報を手助けしてくれてありがとう）
元のディスプレイが機能していない主な理由：
- ディスプレイは3.3V電源を必要としますが、Exp2の対応するピンはSKRボードのRESETに接続します。
- ディスプレイはi2cバスで動作しますが、対応するSCLピンとSDAピンはハードウェアi2cペリフェラルに属さないポートピンに接続されています。 configuration.hでulti_controllerを選択した場合、i2c信号はExp1ピンではなくE1コネクタに現れます。
-  i2cライブラリに問題がある、E1上の上記のi2cストリームでディスプレイが機能しない</text:p>
      <text:p text:style-name="Text_20_body">The mod includes hardware and software mods as well. Modding the hardware is pretty simple, just cut 3 wires and connect them to other pins as seen on the picture.</text:p>
      <text:p text:style-name="Text_20_body">このMODには、ハードウェアとソフトウェアのMODも含まれています。 ハードウェアの変更はとても簡単です。写真のように3本のワイヤーを切り、他のピンに接続するだけです。</text:p>
      <text:p text:style-name="Text_20_body">Orange: 3.3V, RESET on the SKR pinout
Blue: SDA, was 1.19 on Exp1, connects to E1/1A
Green: SCL, was 1.21 on Exp1, connects to Ei/2A
I found the modified firmware reading this conversation:
<text:a xlink:type="simple" xlink:href="https://github.com/MarlinFirmware/Marlin/issues/13257" text:style-name="Internet_20_link" text:visited-style-name="Visited_20_Internet_20_Link">https://github.com/MarlinFirmware/Marlin/issues/13257</text:a>,
the fork : <text:a xlink:type="simple" xlink:href="https://github.com/obertr0n/Marlin/tree/marlin_2.0.x_ssd1306" text:style-name="Internet_20_link" text:visited-style-name="Visited_20_Internet_20_Link">https://github.com/obertr0n/Marlin/tree/marlin_2.0.x_ssd1306</text:a></text:p>
      <text:p text:style-name="Text_20_body">オレンジ色：3.3V、SKRピン配置のリセット
青：SDA、Exp1で1.19、E1 / 1Aに接続
グリーン：SCL、Exp1で1.21、Ei / 2Aに接続
私はこの会話を読んでいる修正されたファームウェアを見つけました：
<text:a xlink:type="simple" xlink:href="https://github.com/MarlinFirmware/Marlin/issues/13257" text:style-name="Internet_20_link" text:visited-style-name="Visited_20_Internet_20_Link">https://github.com/MarlinFirmware/Marlin/issues/13257</text:a>、
フォーク：<text:a xlink:type="simple" xlink:href="https://github.com/obertr0n/Marlin/tree/marlin_2.0.x_ssd1306" text:style-name="Internet_20_link" text:visited-style-name="Visited_20_Internet_20_Link">https://github.com/obertr0n/Marlin/tree/marlin_2.0.x_ssd1306</text:a></text:p>
      <text:p text:style-name="Text_20_body">The above firmware was made for the SSD1306 Oled display. It has no reste pin, but the Wanhao D6 display needs a reset pulse, so I addad a single line to the configuration.h file :</text:p>
      <text:p text:style-name="Preformatted_20_Text">//<text:line-break/>// TinyBoy2 128x64 OLED / Encoder Panel<text:line-break/>//<text:line-break/>#define OLED_PANEL_TINYBOY2<text:line-break/>#define LCD_RESET_PIN LCD_PINS_D6 // This controller need a reset pin<text:line-break/>//</text:p>
      <text:p text:style-name="Text_20_body">上記のファームウェアはSSD1306 Oledディスプレイ用に作成されたものです。 リセットピンはありませんが、Wanhao D6ディスプレイにはリセットパルスが必要なので、configuration.hファイルに1行追加します。</text:p>
      <text:p text:style-name="Preformatted_20_Text">// TinyBoy2 128x64 OLED /エンコーダパネル<text:line-break/>//<text:line-break/>#define OLED_PANEL_TINYBOY2<text:line-break/>#define LCD_RESET_PIN LCD_PINS_D6 //このコントローラにはリセットピンが必要です<text:line-break/>//</text:p>
      <text:p text:style-name="Text_20_body">The firmware is not configured to the Wanhao D6, it's just my effort to make the display working. Nor I have long range reliability experience width it, just share it if others are interested. Good luck!</text:p>
      <text:p text:style-name="Text_20_body">ファームウェアはWanhao D6に合わせて設定されていません、それは私がディスプレイを機能させるための努力です。 また、私は長距離信頼性の経験幅を持っていません、他の人が興味を持っているならそれを共有してください。 がんばろう！</text:p>
      <text:p text:style-name="Text_20_body">Is that a proof of concept or the “fully functional and final” way to mod?
→ Time will tell. The display, knob, SD card is properly working. I have to build it into the printer to figure out if there are any problems. The hardware mod is simple and correct. As it's a mod of the inexpensive cables, the risk of testing it is rather low. The software is the offocial 2.0 bugfix edition except two files modded by obertr0n:HAL_LCD_I2C_routines.c
u8g_com_HAL_LPC1768_ssd_hw_i2c.cpp</text:p>
      <text:p text:style-name="Text_20_body">それは概念の証明なのか、それとも「完全に機能的で最終的な」modへの道なのか。
→時間が教えてくれます。 ディスプレイ、ノブ、SDカードは正しく機能しています。 問題がないかどうかを判断するために、プリンタに組み込む必要があります。 ハードウェアのmodはシンプルで正しいです。 それは安価なケーブルの改造なので、それをテストするリスクはかなり低いです。 ソフトウェアは、obertr0nによって改造された2つのファイルを除いて、オフィシャル2.0バグ修正版です：HAL_LCD_I2C_routines.c
u8g_com_HAL_LPC1768_ssd_hw_i2c.cpp</text:p>
      <text:p text:style-name="Text_20_body">さらに古い資料</text:p>
      <text:p text:style-name="Text_20_body">正面パネルの信号仕様 → これが正しいとは限らない！どうやら壊した人がいるらしい。
<draw:frame draw:style-name="media" draw:name="16" text:anchor-type="as-char" draw:z-index="16" svg:width="" svg:rel-width="100%" svg:height="0cm"><draw:image xlink:href="/home/users/2/chicappa.jp-deepsky/web/wiki/data/media/imgpaste/201903/root-20190326-142121.png" xlink:type="simple" xlink:show="embed" xlink:actuate="onLoad"/></draw:frame>
→UltiControllerの回路図をみると、コネクタの信号仕様はどうやら同じ
<text:a xlink:type="simple" xlink:href="https://github.com/Ultimaker/Ultimaker2/blob/master/1091_Main_board_v2.1.1_(x1)/Main%20Board%20V2.1.1.pdf" text:style-name="Internet_20_link" text:visited-style-name="Visited_20_Internet_20_Link">Ultimaker2/Main Board V2.1.1.pdf at master · Ultimaker/Ultimaker2 · GitHub</text:a>
<draw:frame draw:style-name="media" draw:name="17" text:anchor-type="as-char" draw:z-index="17" svg:width="" svg:rel-width="100%" svg:height="0cm"><draw:image xlink:href="/home/users/2/chicappa.jp-deepsky/web/wiki/data/media/imgpaste/201903/root-20190326-211339.png" xlink:type="simple" xlink:show="embed" xlink:actuate="onLoad"/></draw:frame>
<draw:frame draw:style-name="media" draw:name="18" text:anchor-type="as-char" draw:z-index="18" svg:width="" svg:rel-width="100%" svg:height="0cm"><draw:image xlink:href="/home/users/2/chicappa.jp-deepsky/web/wiki/data/media/imgpaste/201903/root-20190326-211426.png" xlink:type="simple" xlink:show="embed" xlink:actuate="onLoad"/></draw:frame>
<draw:frame draw:style-name="media" draw:name="19" text:anchor-type="as-char" draw:z-index="19" svg:width="" svg:rel-width="100%" svg:height="0cm"><draw:image xlink:href="/home/users/2/chicappa.jp-deepsky/web/wiki/data/media/imgpaste/201903/root-20190326-212215.png" xlink:type="simple" xlink:show="embed" xlink:actuate="onLoad"/></draw:frame></text:p>
      <text:h text:style-name="Heading_20_2" text:outline-level="2"><text:bookmark-start text:name="__RefHeading___d6_interface_converter_board_作成案_8"/><text:bookmark-start text:name="d6_interface_converter_board_作成案"/>D6 Interface Converter Board 作成案<text:bookmark-end text:name="__RefHeading___d6_interface_converter_board_作成案_8"/><text:bookmark-end text:name="d6_interface_converter_board_作成案"/></text:h>
      <text:p text:style-name="Text_20_body">基板自作時に参考する：
<text:a xlink:type="simple" xlink:href="http://www.kicad.xyz/" text:style-name="Internet_20_link" text:visited-style-name="Visited_20_Internet_20_Link">KiCADで基板設計</text:a>
<text:a xlink:type="simple" xlink:href="https://jiwashin.blogspot.com/2015/12/elecrow-pcb-assembly-service.html" text:style-name="Internet_20_link" text:visited-style-name="Visited_20_Internet_20_Link">じわじわ進む: ElecrowにPCB Assemblyを頼んでみた</text:a></text:p>
      <text:p text:style-name="Text_20_body"><text:span text:style-name="Strong_20_Emphasis">ヒートベッドはNch MOSFETでいいけど、ホットエンドはPch MOSFETにして、コモングラウンドに変更する。</text:span>
<draw:frame draw:style-name="media" draw:name="20" text:anchor-type="as-char" draw:z-index="20" svg:width="13.229166666667cm" svg:height="9.2197115384615cm"><draw:image xlink:href="Pictures/f6041c60de6a550905b73bdcc758dbe3.png" xlink:type="simple" xlink:show="embed" xlink:actuate="onLoad"/></draw:frame></text:p>
      <text:p text:style-name="Text_20_body">ファンは24V,12Vを切り替えられるようにする。なので、電位差を考慮して抵抗を決める必要がある。
<draw:frame draw:style-name="media" draw:name="21" text:anchor-type="as-char" draw:z-index="21" svg:width="13.229166666667cm" svg:height="7.3223694876783cm"><draw:image xlink:href="Pictures/4aaa16c24b3fba3c02327515a46254cd.png" xlink:type="simple" xlink:show="embed" xlink:actuate="onLoad"/></draw:frame></text:p>
      <text:p text:style-name="Text_20_body">電源ブロック図
<draw:frame draw:style-name="media" draw:name="22" text:anchor-type="as-char" draw:z-index="22" svg:width="13.229166666667cm" svg:height="15.516123670213cm"><draw:image xlink:href="Pictures/3c529f15e347c60021c5f18d713e2c93.png" xlink:type="simple" xlink:show="embed" xlink:actuate="onLoad"/></draw:frame></text:p>
      <text:h text:style-name="Heading_20_3" text:outline-level="3"><text:bookmark-start text:name="__RefHeading___現行の簡易変換ボード_9"/><text:bookmark-start text:name="現行の簡易変換ボード"/>現行の簡易変換ボード<text:bookmark-end text:name="__RefHeading___現行の簡易変換ボード_9"/><text:bookmark-end text:name="現行の簡易変換ボード"/></text:h>
      <text:p text:style-name="Text_20_body">表側：
<draw:frame draw:style-name="media" draw:name="23" text:anchor-type="as-char" draw:z-index="23" svg:width="10.583333333333cm" svg:height="7.9020768966701cm"><draw:image xlink:href="Pictures/42567fc5170399eab7763437e3736daa.png" xlink:type="simple" xlink:show="embed" xlink:actuate="onLoad"/></draw:frame>
裏側：
<draw:frame draw:style-name="media" draw:name="24" text:anchor-type="as-char" draw:z-index="24" svg:width="10.583333333333cm" svg:height="8.2279920870425cm"><draw:image xlink:href="Pictures/7c4877705f39f9f83cfab54f92982834.png" xlink:type="simple" xlink:show="embed" xlink:actuate="onLoad"/></draw:frame></text:p>
      <text:p text:style-name="Text_20_body">問題点：</text:p>
      <text:list text:style-name="List_20_1" text:continue-numbering="false">
        <text:list-item>
          <text:p text:style-name="List_20_1_Content_First"> リボンケーブル接続先が、+24Vがcommonになっているので、+12Vや+5Vが供給できない。</text:p>
        </text:list-item>
        <text:list-item>
          <text:p text:style-name="List_20_1_Content_Last"> すべてボード側のMOSFETを使用する為、大電流がそのまま流れて危ない。→このボードはXT60コネクタに変更予定。</text:p>
        </text:list-item>
      </text:list>
      <text:p text:style-name="Text_20_body">12VのファンコネクタはPC用のをそのまま使用可能にする。
<text:a xlink:type="simple" xlink:href="https://www.google.com/search?q=22232031" text:style-name="Internet_20_link" text:visited-style-name="Visited_20_Internet_20_Link">22232031 - Google 検索</text:a></text:p>
      <text:h text:style-name="Heading_20_3" text:outline-level="3"><text:bookmark-start text:name="__RefHeading___mosfetスイッチ回路部分_10"/><text:bookmark-start text:name="mosfetスイッチ回路部分"/>MOSFETスイッチ回路部分<text:bookmark-end text:name="__RefHeading___mosfetスイッチ回路部分_10"/><text:bookmark-end text:name="mosfetスイッチ回路部分"/></text:h>
      <text:p text:style-name="Text_20_body">参考：会社で使っている回路、受けは2N7000のNch、流しがIRFU9024はPch MOSFET
<draw:frame draw:style-name="media" draw:name="25" text:anchor-type="as-char" draw:z-index="25" svg:width="7.9375cm" style:rel-width="100%" svg:height="5.9898273736128cm" style:rel-height="scale"><draw:image xlink:href="Pictures/1b71592d4951765642d794b5ae542c19.png" xlink:type="simple" xlink:show="embed" xlink:actuate="onLoad"/></draw:frame></text:p>
      <text:p text:style-name="Text_20_body">参考：海外で拾った自作MOSFETボード回路図、IRLR8743(IRF)はNch MOSFETだからこのままいけるかも
<draw:frame draw:style-name="media" draw:name="26" text:anchor-type="as-char" draw:z-index="26" svg:width="18.520833333333cm" style:rel-width="100%" svg:height="7.0379166666667cm" style:rel-height="scale"><draw:image xlink:href="Pictures/8df531717f9f7dff1c9302e3646dc51a.png" xlink:type="simple" xlink:show="embed" xlink:actuate="onLoad"/></draw:frame></text:p>
      <text:p text:style-name="Text_20_body">参考：DFROBOT DFR0457の回路図、Pch MOSFETかも。ハイサイドスイッチの回路の模様。
<draw:frame draw:style-name="media" draw:name="27" text:anchor-type="as-char" draw:z-index="27" svg:width="7.9375cm" style:rel-width="100%" svg:height="7.9375cm" style:rel-height="scale"><draw:image xlink:href="/home/users/2/chicappa.jp-deepsky/web/wiki/data/media/imgpaste/202011/root-20201127-125326.png" xlink:type="simple" xlink:show="embed" xlink:actuate="onLoad"/></draw:frame></text:p>
      <text:p text:style-name="Text_20_body">参考：ディアゴスティーニのサイトで見つけた、ボンサイラボのヒーター回り。MOSFETは14mΩ、60V55Aだった。
<draw:frame draw:style-name="media" draw:name="28" text:anchor-type="as-char" draw:z-index="28" svg:width="21.933958333333cm" style:rel-width="100%" svg:height="20.505208333333cm" style:rel-height="scale"><draw:image xlink:href="Pictures/8cf7d3451085f10fe91ade7b5764c982.png" xlink:type="simple" xlink:show="embed" xlink:actuate="onLoad"/></draw:frame></text:p>
      <text:p text:style-name="Text_20_body">参考：SKR 1.3に実装しているMOSFET
<draw:frame draw:style-name="media" draw:name="29" text:anchor-type="as-char" draw:z-index="29" svg:width="16.933333333333cm" svg:height="12.7cm"><draw:image xlink:href="Pictures/2140e3ac54a913667b51cb8de5ab2159.png" xlink:type="simple" xlink:show="embed" xlink:actuate="onLoad"/></draw:frame></text:p>
      <text:p text:style-name="Text_20_body">参考：Ultimakerで使用しているヒートベッド周辺回路 <text:a xlink:type="simple" xlink:href="https://content.invisioncic.com/ultimake/monthly_2016_06/Ultimaker_heated_bed_on_off_circuitry_from_schematic.png.ee852c3556cd382594185a23284c0728.png" text:style-name="Internet_20_link" text:visited-style-name="Visited_20_Internet_20_Link">ここ</text:a>
<draw:frame draw:style-name="media" draw:name="30" text:anchor-type="as-char" draw:z-index="30" svg:width="27.252083333333cm" style:rel-width="100%" svg:height="13.043958333333cm" style:rel-height="scale"><draw:image xlink:href="Pictures/79b5e563a3b4665e0cafab8efb54e739.png" xlink:type="simple" xlink:show="embed" xlink:actuate="onLoad"/></draw:frame></text:p>
      <text:p text:style-name="Text_20_body">→Nch MOSFETはこれが安くて大電流、低Rds(on)
<text:a xlink:type="simple" xlink:href="http://akizukidenshi.com/catalog/g/gI-06024/" text:style-name="Internet_20_link" text:visited-style-name="Visited_20_Internet_20_Link">ＮｃｈパワーＭＯＳＦＥＴ（３０Ｖ６２Ａ）　ＩＲＬＢ８７２１ＰＢＦ: 半導体 秋月電子通商-電子部品・ネット通販</text:a></text:p>
      <text:p text:style-name="Text_20_body">→Nch MOSFETはサンケン電機のこれも検討、さらに安い。デッドストックでも20kある。
<text:a xlink:type="simple" xlink:href="http://akizukidenshi.com/catalog/g/gI-08452/" text:style-name="Internet_20_link" text:visited-style-name="Visited_20_Internet_20_Link">ＮｃｈパワーＭＯＳＦＥＴ　ＥＫＩ０４０２７　４０Ｖ８５Ａ: 半導体 秋月電子通商-電子部品・ネット通販</text:a>	</text:p>
      <text:p text:style-name="Text_20_body">→フォトカプラ、注意すべき仕様がないので、これで良いかな？
<text:a xlink:type="simple" xlink:href="http://akizukidenshi.com/catalog/g/gI-07554/" text:style-name="Internet_20_link" text:visited-style-name="Visited_20_Internet_20_Link">フォトカプラ　ＴＬＰ７８５（ＧＢランク）: 半導体 秋月電子通商-電子部品・ネット通販</text:a></text:p>
      <text:p text:style-name="Text_20_body">→スイッチングダイオード、これ家にあるかも・
<text:a xlink:type="simple" xlink:href="http://akizukidenshi.com/catalog/g/gI-00941/" text:style-name="Internet_20_link" text:visited-style-name="Visited_20_Internet_20_Link">汎用小信号高速スイッチング・ダイオード　１Ｎ４１４８　１００Ｖ２００ｍＡ（５０本入）: 半導体 秋月電子通商-電子部品・ネット通販</text:a>	</text:p>
      <text:p text:style-name="Text_20_body">→→LR7843という名前で流れているFPV Drone用の絶縁MOSFETボードがある。量産効果で安いので使う。Banggoodでも売っている。
→→→耐圧注意：30V161A
<text:a xlink:type="simple" xlink:href="https://www.banggood.com/5pcs-30V-161A-Isolated-MOSFET-MOS-Tube-FET-Module-Replacement-Relay-LR7843-For-Arduino-p-1444316.html?rmmds=search&amp;cur_warehouse=CN" text:style-name="Internet_20_link" text:visited-style-name="Visited_20_Internet_20_Link">5pcs 30v 161a isolated mosfet mos tube fet module replacement relay lr7843 for arduino Sale - Banggood.com</text:a>
<text:a xlink:type="simple" xlink:href="https://www.infineon.com/cms/jp/product/power/mosfet/12v-300v-n-channel-power-mosfet/irlr7843/" text:style-name="Internet_20_link" text:visited-style-name="Visited_20_Internet_20_Link">IRLR7843 - Infineon Technologies</text:a></text:p>
      <text:p text:style-name="Text_20_body">→→D4184というNch MOSFET Boardを使ったものも安い。こちらは耐圧40V50A
<draw:frame draw:style-name="media" draw:name="31" text:anchor-type="as-char" draw:z-index="31" svg:width="13.229166666667cm" svg:height="9.921875cm"><draw:image xlink:href="Pictures/7525be3ade2fee3b3b544ec2c67e891e.png" xlink:type="simple" xlink:show="embed" xlink:actuate="onLoad"/></draw:frame>
<text:a xlink:type="simple" xlink:href="https://www.digikey.jp/product-detail/ja/alpha-omega-semiconductor-inc/AOD4184A/785-1221-6-ND/2353989" text:style-name="Internet_20_link" text:visited-style-name="Visited_20_Internet_20_Link">AOD4184A Alpha &amp; Omega Semiconductor Inc. | ディスクリート半導体製品 | DigiKey</text:a></text:p>
      <text:p text:style-name="Text_20_body">SKR mini E3で採用しているのはInfineonの石だった。40V90A
<text:a xlink:type="simple" xlink:href="https://www.infineon.com/cms/jp/product/power/mosfet/12v-300v-n-channel-power-mosfet/ipd036n04l-g/" text:style-name="Internet_20_link" text:visited-style-name="Visited_20_Internet_20_Link">IPD036N04L G - Infineon Technologies</text:a>	</text:p>
      <text:p text:style-name="Text_20_body">40V以上で56A、DPAKのパッケージでメーカー単価が一番安いのがこれだった。
<text:a xlink:type="simple" xlink:href="https://www.infineon.com/cms/jp/product/power/mosfet/12v-300v-n-channel-power-mosfet/irf40r207/" text:style-name="Internet_20_link" text:visited-style-name="Visited_20_Internet_20_Link">IRF40R207 - Infineon Technologies</text:a>	</text:p>
      <text:h text:style-name="Heading_20_3" text:outline-level="3"><text:bookmark-start text:name="__RefHeading___能動部品・マイコン回路部分_11"/><text:bookmark-start text:name="能動部品・マイコン回路部分"/>能動部品・マイコン回路部分<text:bookmark-end text:name="__RefHeading___能動部品・マイコン回路部分_11"/><text:bookmark-end text:name="能動部品・マイコン回路部分"/></text:h>
      <text:p text:style-name="Text_20_body">ヒューズホルダはこれだけど、まあまあする。あと購入先が殆どない。
<text:a xlink:type="simple" xlink:href="https://www.mouser.jp/ProductDetail/Keystone-Electronics/3522-2?qs=sOYabIlKNmd8VtzHi7ukRg%3D%3D" text:style-name="Internet_20_link" text:visited-style-name="Visited_20_Internet_20_Link">https://www.mouser.jp/ProductDetail/Keystone-Electronics/3522-2?qs=sOYabIlKNmd8VtzHi7ukRg%3D%3D</text:a>
→Digi-keyで探すと、KeystoneとLittelFuseのがある。前者のほうが小さくて一般的、後者は秋月に聞いてみる。
<draw:frame draw:style-name="media" draw:name="32" text:anchor-type="as-char" draw:z-index="32" svg:width="13.229166666667cm" svg:height="16.823821748289cm"><draw:image xlink:href="Pictures/525e9bccbfd7249069880f18a100a620.png" xlink:type="simple" xlink:show="embed" xlink:actuate="onLoad"/></draw:frame></text:p>
      <text:p text:style-name="Text_20_body">→blade fuse holderでアリエクで検索すると出てくる。これで良い。
<text:a xlink:type="simple" xlink:href="https://www.aliexpress.com/item/4000583873903.html" text:style-name="Internet_20_link" text:visited-style-name="Visited_20_Internet_20_Link">100pcs/lot PCB Panel Mount Insurance Blocks Safety Terminals Micro Mini Medium Small Universal Car Fuse Holder.|Fuse Components| - AliExpress</text:a>
<text:a xlink:type="simple" xlink:href="https://www.aliexpress.com/item/1094651379.html" text:style-name="Internet_20_link" text:visited-style-name="Visited_20_Internet_20_Link">5A 7.5A 10A 15A 20A 25A 30A 35A 40A MID car xenon lamp fuse plug 20*20*5mm|fuse electric|lamp colourlamp soft - AliExpress</text:a></text:p>
      <text:p text:style-name="Text_20_body">ATtiny85をUSB展開するには、外付けの16MHzのXtalが必要になる。→ウソ
それを実装して下記内容（未検証）を参照して、ブートローダーを書き込む。
<text:a xlink:type="simple" xlink:href="https://github.com/micronucleus/micronucleus" text:style-name="Internet_20_link" text:visited-style-name="Visited_20_Internet_20_Link">GitHub - micronucleus/micronucleus: ATTiny usb bootloader with a strong emphasis on bootloader compactness.</text:a>
<text:a xlink:type="simple" xlink:href="http://nopnop2002.webcrow.jp/ArduinoISP/ATtiny85-micronucleus.html" text:style-name="Internet_20_link" text:visited-style-name="Visited_20_Internet_20_Link">ArduinoISPを使ってスケッチを書き込む</text:a>
<text:a xlink:type="simple" xlink:href="https://electronics.stackexchange.com/questions/161361/burn-micronucleus-bootloader-to-use-attiny85-via-usb-avrdude" text:style-name="Internet_20_link" text:visited-style-name="Visited_20_Internet_20_Link">arduino - Burn Micronucleus bootloader to use ATtiny85 via USB (AVRDUDE) - Electrical Engineering Stack Exchange</text:a>
<text:a xlink:type="simple" xlink:href="https://martyworkshopdiary.blogspot.com/2018/03/attiny85digisparkarduino.html" text:style-name="Internet_20_link" text:visited-style-name="Visited_20_Internet_20_Link">マーティーの工房日誌: ATtiny85（Digispark：超小型Arduino？）をちょっと嚙じる</text:a></text:p>
      <text:p text:style-name="Text_20_body">→そのままだとP5が使えないから、やっぱり必要回路を自作したほうが良いかも。
<text:a xlink:type="simple" xlink:href="https://ameblo.jp/a24a24a24/entry-12604740465.html" text:style-name="Internet_20_link" text:visited-style-name="Visited_20_Internet_20_Link">Digispark ATtiny85のP5ピンを生かしてみた | a24a24a24のブログ</text:a>
<text:a xlink:type="simple" xlink:href="https://qiita.com/illness072/items/3f5787c2ac4263283cbb" text:style-name="Internet_20_link" text:visited-style-name="Visited_20_Internet_20_Link">Amazon で売ってる Digispark クローンの 5 ピンめを使えるようにしたメモ - Qiita</text:a></text:p>
      <text:p text:style-name="Text_20_body">ATiny85ボードの仕様と回路図
<draw:frame draw:style-name="media" draw:name="33" text:anchor-type="as-char" draw:z-index="33" svg:width="7.9375cm" style:rel-width="100%" svg:height="7.4347916666667cm" style:rel-height="scale"><draw:image xlink:href="Pictures/729c73427885d10e2c98e554dd59dd95.png" xlink:type="simple" xlink:show="embed" xlink:actuate="onLoad"/></draw:frame><draw:frame draw:style-name="media" draw:name="34" text:anchor-type="as-char" draw:z-index="34" svg:width="21.166666666667cm" style:rel-width="100%" svg:height="11.800416666667cm" style:rel-height="scale"><draw:image xlink:href="Pictures/cd41f1f6390a2ec8bf6e3013246153d1.png" xlink:type="simple" xlink:show="embed" xlink:actuate="onLoad"/></draw:frame>
<draw:frame draw:style-name="media" draw:name="35" text:anchor-type="as-char" draw:z-index="35" svg:width="36.750625cm" style:rel-width="100%" svg:height="21.457708333333cm" style:rel-height="scale"><draw:image xlink:href="Pictures/81cf3917c9906100c0da6751c5ae6dff.png" xlink:type="simple" xlink:show="embed" xlink:actuate="onLoad"/></draw:frame>←回路図
P4とP3が電源とライト、P5が外部ワンキースイッチといったところで、P2とP0がRaspberry Pi入力にしておけば、単なるON/OFFもできるし、I2Cが使える<text:line-break/>（使えたからと言って何かできる見込みが自分にはない）
<text:a xlink:type="simple" xlink:href="https://www.electroschematics.com/learn-to-use-attiny85-usb-mini-development-board/" text:style-name="Internet_20_link" text:visited-style-name="Visited_20_Internet_20_Link">Learn To Use ATtiny85 USB Mini Development Board</text:a>
<text:a xlink:type="simple" xlink:href="https://create.arduino.cc/projecthub/alaspuresujay/use-an-attiny85-with-arduino-ide-07740c" text:style-name="Internet_20_link" text:visited-style-name="Visited_20_Internet_20_Link">Use an ATtiny85 with Arduino IDE - Arduino Project Hub</text:a>
<text:a xlink:type="simple" xlink:href="https://www.iot-experiments.com/micronucleus-bootloader-upgrade/" text:style-name="Internet_20_link" text:visited-style-name="Visited_20_Internet_20_Link">MicroNucleusブートローダーのアップグレード</text:a></text:p>
      <text:h text:style-name="Heading_20_3" text:outline-level="3"><text:bookmark-start text:name="__RefHeading___v電源回路部分_12"/><text:bookmark-start text:name="v電源回路部分"/>+12、+5V電源回路部分<text:bookmark-end text:name="__RefHeading___v電源回路部分_12"/><text:bookmark-end text:name="v電源回路部分"/></text:h>
      <text:p text:style-name="Text_20_body">電源側のmolexコネクタ （基板起こす時に考える）
<text:a xlink:type="simple" xlink:href="https://www.japanese.molex.com/molex/products/datasheet.jsp?part=active/0039301060_PCB_HEADERS.xml" text:style-name="Internet_20_link" text:visited-style-name="Visited_20_Internet_20_Link">Molex Connector Part Number - 39-30-1060</text:a>	</text:p>
      <text:p text:style-name="Text_20_body">レギュレーターIC、12V固定 1.5A出力 DPAK
<text:a xlink:type="simple" xlink:href="https://www.digikey.jp/product-detail/ja/stmicroelectronics/L7812CD2T-TR/497-1178-1-ND/586178" text:style-name="Internet_20_link" text:visited-style-name="Visited_20_Internet_20_Link">L7812CD2T-TR STMicroelectronics | 集積回路（IC） | DigiKey</text:a></text:p>
      <text:p text:style-name="Text_20_body">上にあるやつの1世代前12V 1A 安い
<text:a xlink:type="simple" xlink:href="http://akizukidenshi.com/catalog/g/gI-11164/" text:style-name="Internet_20_link" text:visited-style-name="Visited_20_Internet_20_Link">三端子レギュレーター　１２Ｖ１Ａ　Ｌ７８１２ＣＶ: 半導体 秋月電子通商-電子部品・ネット通販</text:a></text:p>
      <text:p text:style-name="Text_20_body">買う必要あるのこれじゃん。12V 1.5A 安い
<text:a xlink:type="simple" xlink:href="http://akizukidenshi.com/catalog/g/gI-10978/" text:style-name="Internet_20_link" text:visited-style-name="Visited_20_Internet_20_Link">三端子レギュレーター　１２Ｖ１．５Ａ　ＴＯ－２５２　ＮＪＭ７８１２ＳＤＬ１: 半導体 秋月電子通商-電子部品・ネット通販</text:a>
買う必要あるのこれじゃん。5V 1.5A 安い
<text:a xlink:type="simple" xlink:href="http://akizukidenshi.com/catalog/g/gI-11237/" text:style-name="Internet_20_link" text:visited-style-name="Visited_20_Internet_20_Link">三端子レギュレーター　５Ｖ１．５Ａ　ＴＯ－２５２　ＮＪＭ７８０５ＳＤＬ１: 半導体 秋月電子通商-電子部品・ネット通販</text:a></text:p>
      <text:p text:style-name="Text_20_body">ONOFFスイッチ付き、12V1.5A
<text:a xlink:type="simple" xlink:href="http://akizukidenshi.com/catalog/g/gI-09264/" text:style-name="Internet_20_link" text:visited-style-name="Visited_20_Internet_20_Link">低損失レギュレータ１２Ｖ１．５Ａ　ＮＪＭ２３９６Ｆ１２: 半導体 秋月電子通商-電子部品・ネット通販</text:a></text:p>
      <text:p text:style-name="Text_20_body">レギュレーターIC、5V固定 3A出力
<text:a xlink:type="simple" xlink:href="https://www.digikey.jp/products/ja/integrated-circuits-ics/pmic-voltage-regulators-linear/699?k=&amp;pkeyword=&amp;sv=0&amp;pv573=81&amp;pv573=19&amp;pv1779=56&amp;pv129=13&amp;sf=1&amp;FV=ffe002bb&amp;quantity=&amp;ColumnSort=0&amp;page=1&amp;pageSize=25" text:style-name="Internet_20_link" text:visited-style-name="Visited_20_Internet_20_Link">https://www.digikey.jp/products/ja/integrated-circuits-ics/pmic-voltage-regulators-linear/699?k=&amp;pkeyword=&amp;sv=0&amp;pv573=81&amp;pv573=19&amp;pv1779=56&amp;pv129=13&amp;sf=1&amp;FV=ffe002bb&amp;quantity=&amp;ColumnSort=0&amp;page=1&amp;pageSize=25</text:a></text:p>
      <text:p text:style-name="Text_20_body">無ければもう<text:a xlink:type="simple" xlink:href="https://www.google.co.jp/search?q=MP1584 module" text:style-name="Internet_20_link" text:visited-style-name="Visited_20_Internet_20_Link">MP1584 module</text:a>で対応する。5Vも12Vも3Aまで取り放題。
→アマゾンレビューによると、+24V入力、+12V出力は不安定で、再起動後は3.6V程度に落ち込む。使えない。
→よさそうなのを見つけた。サイズが大きく価格も高いが良さそう。代替品を探しにくそう。
<text:a xlink:type="simple" xlink:href="https://www.aliexpress.com/item/33025917509.html?spm=a2g0o.productlist.0.0.1af9498d16WZfH&amp;algo_pvid=fc86f1a4-947a-4e6a-a23b-6a57a0c3883d&amp;algo_expid=fc86f1a4-947a-4e6a-a23b-6a57a0c3883d-5&amp;btsid=46248cc2-907e-4865-9b3e-e4ac524712f4&amp;ws_ab_test=searchweb0_0,searchweb201602_2,searchweb201603_53" text:style-name="Internet_20_link" text:visited-style-name="Visited_20_Internet_20_Link">5V 3A出力</text:a><text:a xlink:type="simple" xlink:href="https://www.aliexpress.com/item/32961784524.html?spm=a2g0o.productlist.0.0.4ed65c21jSO0fo&amp;algo_pvid=5d5507e1-f5cf-4414-9b35-4586a29d028a&amp;algo_expid=5d5507e1-f5cf-4414-9b35-4586a29d028a-7&amp;btsid=c0212b9c-e41e-4610-b599-553d69b43a2d&amp;ws_ab_test=searchweb0_0,searchweb201602_2,searchweb201603_53" text:style-name="Internet_20_link" text:visited-style-name="Visited_20_Internet_20_Link">12V 3A出力</text:a></text:p>
      <text:p text:style-name="Text_20_body">ファンのスイッチングにこれを使う
<text:a xlink:type="simple" xlink:href="http://akizukidenshi.com/catalog/g/gI-07597/" text:style-name="Internet_20_link" text:visited-style-name="Visited_20_Internet_20_Link">ＮｃｈパワーＭＯＳＦＥＴ　２ＳＫ４０１７（Ｑ）　（６０Ｖ５Ａ）: 半導体 秋月電子通商-電子部品・ネット通販</text:a>	</text:p>
      <text:p text:style-name="Text_20_body">その他メモ</text:p>
      <text:p text:style-name="Text_20_body"><text:a xlink:type="simple" xlink:href="https://kitto-yakudatsu.com/archives/3893" text:style-name="Internet_20_link" text:visited-style-name="Visited_20_Internet_20_Link">Pi Zero Wを使って3Dプリンタ（idbox!）をWiFi対応にしてみた（専用ケースSTLデータ公開有り） | きっと何かに役立つでしょ！？</text:a></text:p>
      <text:p text:style-name="Text_20_body">モバイルバッテリー(+5V)を使用してLDOで+3.3Vに落とすだけならば、
1117系ではなく私が広めたADP3338もしくはLT1963Aを選び22uF/16V/X7Rの
MLCCを両脇に抱かせておけば何の心配もないです。</text:p>
      <text:p text:style-name="Text_20_body">どうしても1117系のちょっと古い世代のLDOを使わなければならないと
いうのであれば入出力に22uF/16Vのタンタルコンデンサを使用し、
(同じ1117系でも最小許容ESRがメーカ間によって大きく異なるためMLCCは避ける)
入出力間に逆電圧保護のダイオードをつけるようにすればまず大丈夫です。</text:p>
      <text:p text:style-name="Text_20_body">・・・と、言葉だけではなかなか分かりづらいと思いますので時間が
できたら回路図付きで記事に追記しときますね。</text:p>
      <text:p text:style-name="Text_20_body">20pcs/lot PCB Panel Mount Insurance Blocks Safety Terminals Micro Mini Medium Small Universal Car Fuse Holder.
<text:a xlink:type="simple" xlink:href="https://www.aliexpress.com/item/32838425418.html" text:style-name="Internet_20_link" text:visited-style-name="Visited_20_Internet_20_Link">https://www.aliexpress.com/item/32838425418.html</text:a></text:p>
      <text:p text:style-name="Text_20_body">A.~C.は同じところ。</text:p>
      <text:p text:style-name="Text_20_body">A.5A 7.5A 10A 15A 20A 25A 30A 35A 40A MID car xenon lamp fuse plug 20*20*5mm
<text:a xlink:type="simple" xlink:href="https://www.aliexpress.com/item/1094651379.html" text:style-name="Internet_20_link" text:visited-style-name="Visited_20_Internet_20_Link">https://www.aliexpress.com/item/1094651379.html</text:a></text:p>
      <text:p text:style-name="Text_20_body">B.5557 remover
<text:a xlink:type="simple" xlink:href="https://www.aliexpress.com/item/32810080989.html" text:style-name="Internet_20_link" text:visited-style-name="Visited_20_Internet_20_Link">https://www.aliexpress.com/item/32810080989.html</text:a></text:p>
      <text:p text:style-name="Text_20_body">C.5559
<text:a xlink:type="simple" xlink:href="https://www.aliexpress.com/item/32816983223.html" text:style-name="Internet_20_link" text:visited-style-name="Visited_20_Internet_20_Link">https://www.aliexpress.com/item/32816983223.html</text:a></text:p>
      <text:h text:style-name="Heading_20_3" text:outline-level="3"><text:bookmark-start text:name="__RefHeading___pt100ボード外形図_取り付けパターンを準備_13"/><text:bookmark-start text:name="pt100ボード外形図_取り付けパターンを準備"/>PT100ボード外形図（取り付けパターンを準備）<text:bookmark-end text:name="__RefHeading___pt100ボード外形図_取り付けパターンを準備_13"/><text:bookmark-end text:name="pt100ボード外形図_取り付けパターンを準備"/></text:h>
      <text:p text:style-name="Text_20_body">PT100 Amplifier Board 外形図
<draw:frame draw:style-name="media" draw:name="36" text:anchor-type="as-char" draw:z-index="36" svg:width="13.229166666667cm" svg:height="13.229166666667cm"><draw:image xlink:href="Pictures/94a3cd767edc43298305682fc5e26081.png" xlink:type="simple" xlink:show="embed" xlink:actuate="onLoad"/></draw:frame></text:p>
      <text:h text:style-name="Heading_20_2" text:outline-level="2"><text:bookmark-start text:name="__RefHeading___pid_autotune_14"/><text:bookmark-start text:name="pid_autotune"/>PID Autotune<text:bookmark-end text:name="__RefHeading___pid_autotune_14"/><text:bookmark-end text:name="pid_autotune"/></text:h>
      <text:p text:style-name="Text_20_body"><text:a xlink:type="simple" xlink:href="https://3dprintbeginner.com/hotend-and-heatbed-pid-tuning/" text:style-name="Internet_20_link" text:visited-style-name="Visited_20_Internet_20_Link">Hotend And Heatbed PID Tuning | 3D Print Beginner</text:a></text:p>
      <text:p text:style-name="Text_20_body">M303 E0 S220 C10 (E0=ヒートノズル)の結果</text:p>
      <text:p text:style-name="Preformatted_20_Text">PID Autotune finished! Put the last Kp, Ki and Kd constants from below into Configuration.h<text:line-break/>#define DEFAULT_Kp 14.96<text:line-break/>#define DEFAULT_Ki 0.53<text:line-break/>#define DEFAULT_Kd 104.79</text:p>
      <text:p text:style-name="Text_20_body">2回目</text:p>
      <text:p text:style-name="Preformatted_20_Text">PID Autotune finished! Put the last Kp, Ki and Kd constants from below into Configuration.h<text:line-break/>#define DEFAULT_Kp 16.52<text:line-break/>#define DEFAULT_Ki 0.69<text:line-break/>#define DEFAULT_Kd 99.01</text:p>
      <text:p text:style-name="Text_20_body">→シリコンブーツ使用時</text:p>
      <text:p text:style-name="Preformatted_20_Text">PID Autotune finished! Put the last Kp, Ki and Kd constants from below into Configuration.h<text:line-break/>#define DEFAULT_Kp 22.99<text:line-break/>#define DEFAULT_Ki 0.91<text:line-break/>#define DEFAULT_Kd 145.21</text:p>
      <text:p text:style-name="Text_20_body">M303 E-1 S80 C10 (E-1=ヒートベッド)の結果
→3回</text:p>
      <text:p text:style-name="Preformatted_20_Text">PID Autotune finished! Put the last Kp, Ki and Kd constants from below into Configuration.h<text:line-break/>#define DEFAULT_bedKp 55.33<text:line-break/>#define DEFAULT_bedKi 5.62<text:line-break/>#define DEFAULT_bedKd 363.33</text:p>
      <text:p text:style-name="Text_20_body">→10回</text:p>
      <text:p text:style-name="Preformatted_20_Text">PID Autotune finished! Put the last Kp, Ki and Kd constants from below into Configuration.h<text:line-break/>#define DEFAULT_bedKp 93.43<text:line-break/>#define DEFAULT_bedKi 15.98<text:line-break/>#define DEFAULT_bedKd 364.11</text:p>
      <text:h text:style-name="Heading_20_2" text:outline-level="2"><text:bookmark-start text:name="__RefHeading___その他_15"/><text:bookmark-start text:name="その他"/>その他<text:bookmark-end text:name="__RefHeading___その他_15"/><text:bookmark-end text:name="その他"/></text:h>
      <text:p text:style-name="Text_20_body">X,Y軸の動きが悪すぎるので、バラバラにしてメンテナンスを行う。
ベルトは下記を準備した。いずれもモノタロウで購入した。20191028</text:p>
      <text:list text:style-name="List_20_1" text:continue-numbering="false">
        <text:list-item>
          <text:p text:style-name="List_20_1_Content_First"> 202-2GT-6 (ゲイツユニッタアジア) 2pcs. X,Y軸のステップモーター伝導用ベルト</text:p>
        </text:list-item>
        <text:list-item>
          <text:p text:style-name="List_20_1_Content_Last"> 606-2GT-6 (ゲイツユニッタアジア) 4pcs. X,Y軸の移動ベルト</text:p>
        </text:list-item>
      </text:list>
      <text:p text:style-name="Text_20_body">Frange Bealingの動きが悪いかもしれない。確認したら、国内ではフランジ付き</text:p>
      <text:p text:style-name="Text_20_body">→中のベアリング部分のみ交換できる（ピロ式）。背面に一部薄い所（溝）があるので、薄い所に合わせて引き抜いて取る。
モノタロウで下記を購入した。
<text:a xlink:type="simple" xlink:href="https://www.monotaro.com/p/3835/7006/" text:style-name="Internet_20_link" text:visited-style-name="Visited_20_Internet_20_Link">SU08 SU・SU-S6 ユニット用玉軸受(円筒穴) 1個 FYH (日本ピローブロック) 【通販モノタロウ】 38357006</text:a>	</text:p>
      <text:p text:style-name="Text_20_body">→→モノタロウでピロ式の台ごと互換あるやつを発見した。<text:line-break/>M5のねじ穴2か所は、塗装により5mm空いていないので、電動ドライバーと5mmビットで削ること。台はアルミなのですぐ削れる。
<draw:frame draw:style-name="media" draw:name="37" text:anchor-type="as-char" draw:z-index="37" svg:width="7.9375cm" style:rel-width="100%" svg:height="7.9375cm" style:rel-height="scale"><draw:image xlink:href="Pictures/74762e7c3892ed0b3ca7ec38aedc2b26.png" xlink:type="simple" xlink:show="embed" xlink:actuate="onLoad"/></draw:frame>
<text:a xlink:type="simple" xlink:href="https://www.monotaro.com/p/3834/6515/" text:style-name="Internet_20_link" text:visited-style-name="Visited_20_Internet_20_Link">UFL08 UFL 小型・軽量ひしフランジ形 1個 FYH (日本ピローブロック) 【通販モノタロウ】 38346515</text:a></text:p>
      <text:p text:style-name="Text_20_body">Extruder Heatsinkの取り付け向きに注意。もしかしたら逆につけているかも。
<draw:frame draw:style-name="media" draw:name="38" text:anchor-type="as-char" draw:z-index="38" svg:width="7.9375cm" style:rel-width="100%" svg:height="6.7595353675451cm" style:rel-height="scale"><draw:image xlink:href="Pictures/1ae24d3554847428daadae2fbb7d2227.png" xlink:type="simple" xlink:show="embed" xlink:actuate="onLoad"/></draw:frame></text:p>
      <text:p text:style-name="Text_20_body">あの分解できないのはMk11 Extruder Baseと呼ぶらしい。分解動画。→分解できていない！
<text:a xlink:type="simple" xlink:href="https://www.google.com/url?sa=i&amp;url=https%3A%2F%2Fwww.youtube.com%2Fwatch%3Fv%3DoQhjOg2IxZI&amp;psig=AOvVaw380tjNM3hXKY5t33psBoW7&amp;ust=1570087972145000&amp;source=images&amp;cd=vfe&amp;ved=2ahUKEwjT0ITQh_3kAhVWx5QKHSKABeAQr4kDegQIARAr" text:style-name="Internet_20_link" text:visited-style-name="Visited_20_Internet_20_Link">https://www.google.com/url?sa=i&amp;url=https%3A%2F%2Fwww.youtube.com%2Fwatch%3Fv%3DoQhjOg2IxZI&amp;psig=AOvVaw380tjNM3hXKY5t33psBoW7&amp;ust=1570087972145000&amp;source=images&amp;cd=vfe&amp;ved=2ahUKEwjT0ITQh_3kAhVWx5QKHSKABeAQr4kDegQIARAr</text:a></text:p>
      <text:p text:style-name="Text_20_body">TMC2209とBLTouchをSKR1.3で使う場合
<text:a xlink:type="simple" xlink:href="https://www.deviousweb.com/2019/08/28/skr1-3-tmc2209-and-bltouch-with-direct-drive/" text:style-name="Internet_20_link" text:visited-style-name="Visited_20_Internet_20_Link">SKR1.3, TMC2209 and BLTOUCH with direct Drive – Deviousweb</text:a>	</text:p>
      <text:p text:style-name="Text_20_body">Duet 2 Wifiを組み付ける人がいる。
<text:a xlink:type="simple" xlink:href="https://groups.google.com/forum/#!msg/wanhao-printer-3d/RKz4fc5Gvqk/VrDfkCdAAgAJ" text:style-name="Internet_20_link" text:visited-style-name="Visited_20_Internet_20_Link">Options for replacing the D6 motherboard - Google グループ</text:a>
<text:a xlink:type="simple" xlink:href="https://forum.duet3d.com/topic/168/fitting-a-duetwifi-into-a-wanhao-d6" text:style-name="Internet_20_link" text:visited-style-name="Visited_20_Internet_20_Link">Fitting a duetwifi into a Wanhao D6 | Duet3D</text:a></text:p>
      <table:table table:style-name="Table_Quotation1">
        <table:table-column/>
        <table:table-row>
          <table:table-cell office:value-type="string" table:style-name="Cell_Quotation1">
            <text:p text:style-name="tablealignleft"><text:a xlink:type="simple" xlink:href="https://www.thingiverse.com/thing:2781138/comments" text:style-name="Internet_20_link" text:visited-style-name="Visited_20_Internet_20_Link">Wanhao D6 - Duet Board and Fan Mounting by StoreyWilson - Thingiverse</text:a></text:p>
          </table:table-cell>
        </table:table-row>
      </table:table>
      <text:p text:style-name="Text_20_body"><text:a xlink:type="simple" xlink:href="https://www.reddit.com/r/3Dprinting/comments/a2bcpj/looking_for_monoprice_maker_ultimatewanhao_d6/" text:style-name="Internet_20_link" text:visited-style-name="Visited_20_Internet_20_Link">https://www.reddit.com/r/3Dprinting/comments/a2bcpj/looking_for_monoprice_maker_ultimatewanhao_d6/</text:a></text:p>
      <text:p text:style-name="Text_20_body">Smoothieboard（32bitで安い）でもいけるかもしれない。
<text:a xlink:type="simple" xlink:href="https://www.aliexpress.com/item/BIGTREETECH-SKR-V1-1-Control-Board-32-Bit-CPU-Smoothieboard-Like-MKS-GEN-L-V1-0/32958681763.html?spm=2114.search0104.3.23.12a84ac7Tc8tQN&amp;ws_ab_test=searchweb0_0,searchweb201602_7_10065_10068_319_10059_10884_317_10887_10696_321_322_10084_453_10083_454_10103_10618_10307_537_536_10902,searchweb201603_16,ppcSwitch_0&amp;algo_expid=01fac7ae-7ae7-4f1b-9aec-244214f3240e-3&amp;algo_pvid=01fac7ae-7ae7-4f1b-9aec-244214f3240e&amp;transAbTest=ae803_5" text:style-name="Internet_20_link" text:visited-style-name="Visited_20_Internet_20_Link">BIGTREETECH SKR V1.1 Control Board 32 Bit CPU Smoothieboard Like MKS GEN L V1.0 3D Printer Parts TMC2130 TMC2208 DRV8825 A4988-in 3D Printer Parts &amp; Accessories from Computer &amp; Office on Aliexpress.com | Alibaba Group</text:a>
<text:a xlink:type="simple" xlink:href="https://www.google.com/search?rlz=1C1GCEV_en&amp;ei=RUqHXOKXEJrchwOUyJCgDA&amp;q=wanhao+d6+Smoothieboard&amp;oq=wanhao+d6+Smoothieboard&amp;gs_l=psy-ab.3...813521.817925..819013...0.0..0.99.997.11......0....1j2..gws-wiz.......35i39j0i131i4j0i131j0i4j0j0i67j0i203.thQv-mJmaQU" text:style-name="Internet_20_link" text:visited-style-name="Visited_20_Internet_20_Link">wanhao d6 Smoothieboard - Google 検索</text:a>
一番上のリンクからconfig.txt読めるはずだけど、gitに接続できないのでキャッシュを確認する。</text:p>
      <text:p text:style-name="Text_20_body">LJ12A3-4-Z/BX Inductive Proximity sensor
Ditection Distance 4mm
Power:Brown Common:Blue Signal:Black
<text:a xlink:type="simple" xlink:href="https://www.aliexpress.com/item/D6-interface-panel-keyset-patching-board/32780196602.html" text:style-name="Internet_20_link" text:visited-style-name="Visited_20_Internet_20_Link">https://www.aliexpress.com/item/D6-interface-panel-keyset-patching-board/32780196602.html</text:a></text:p>
      <text:p text:style-name="Text_20_body">前面の液晶パネルで使いたいと思ったやつの、ファームウェア変更内容について
<text:a xlink:type="simple" xlink:href="https://wiki.fysetc.com/Mini12864_Panel/" text:style-name="Internet_20_link" text:visited-style-name="Visited_20_Internet_20_Link">Mini12864 Panel - FYSETC WIKI</text:a>	</text:p>
      <text:p text:style-name="Text_20_body">STD35P6LLF6 P-Channel 60V 35A(Tc) 2.5V @ 250uA 28mΩ @ 17.5A,10V 70W(Tc) TO-252-2(DPAK) MOSFET RoHS</text:p>
      <text:p text:style-name="Text_20_body">IRFR5305TRPBF P-Channel 55V 31A 4V @ 250uA 65mΩ @ 16A,10V 110W TO-252-2(DPAK) MOSFET RoHS</text:p>
      <text:p text:style-name="Text_20_body">TPCA8104 RS 151円 c1s 374円 60V40A </text:p>
      <text:p text:style-name="Text_20_body">IRF4905SPBF c1s 134円 rs 215円 55V70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22::05:00</meta:creation-date>
    <dc:creator>Generated</dc:creator>
    <dc:date>2026-09-13T22::05:00</dc:date>
    <dc:language>en-US</dc:language>
    <meta:editing-cycles>1</meta:editing-cycles>
    <meta:editing-duration>PT0S</meta:editing-duration>
    <dc:title>memo:3dp:d6remodel</dc:title>
  </office:meta>
</office:document-meta>
</file>