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e71df306ca3c8e81080741015f21bb.png"/>
  <manifest:file-entry manifest:media-type="image/png" manifest:full-path="Pictures/2a43c9b073e61bd41d92d5aab58b280b.png"/>
  <manifest:file-entry manifest:media-type="image/png" manifest:full-path="Pictures/17fe5967d202c1990a91cd70492c3166.png"/>
  <manifest:file-entry manifest:media-type="image/png" manifest:full-path="Pictures/95a98d8f32f6b3c310855c66c69350fc.png"/>
  <manifest:file-entry manifest:media-type="image/png" manifest:full-path="Pictures/7f97ac45373aadf02ef92560912890ea.png"/>
  <manifest:file-entry manifest:media-type="image/png" manifest:full-path="Pictures/00d5c7ed968d369e005ab85b2f46cc63.png"/>
  <manifest:file-entry manifest:media-type="image/png" manifest:full-path="Pictures/6d4151b781d9b69358d066e04c816bd7.png"/>
  <manifest:file-entry manifest:media-type="image/png" manifest:full-path="Pictures/bc072398a710bcab8c68490dff18ada6.png"/>
  <manifest:file-entry manifest:media-type="image/png" manifest:full-path="Pictures/7431633004e2045ee9c155ba38eb3296.png"/>
  <manifest:file-entry manifest:media-type="image/png" manifest:full-path="Pictures/de2465a27a8a799dc5c2607296511667.png"/>
  <manifest:file-entry manifest:media-type="image/png" manifest:full-path="Pictures/2a0b69f3cbbba00fd75929c9f7fd752f.png"/>
  <manifest:file-entry manifest:media-type="image/png" manifest:full-path="Pictures/3bc796448db633cd1325e5f7ce40602e.png"/>
  <manifest:file-entry manifest:media-type="image/png" manifest:full-path="Pictures/2a9088fadde6dd7aaf859d03ac360249.png"/>
  <manifest:file-entry manifest:media-type="image/png" manifest:full-path="Pictures/3d5f7f9eb63dcc98088672e0c2ca0367.png"/>
  <manifest:file-entry manifest:media-type="image/png" manifest:full-path="Pictures/9f2ddc1944af41f401ad9339c1f4aebd.png"/>
  <manifest:file-entry manifest:media-type="image/png" manifest:full-path="Pictures/70d031eaaf66c3e68ac5509272bf40c5.png"/>
  <manifest:file-entry manifest:media-type="image/png" manifest:full-path="Pictures/d16350e4785c7aa02244c524e2b57c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3dp:ender3"/><text:bookmark-start text:name="__RefHeading___ender-3_1"/><text:bookmark-start text:name="ender-3"/>Ender-3<text:bookmark-end text:name="__RefHeading___ender-3_1"/><text:bookmark-end text:name="ender-3"/></text:h>
      <text:p text:style-name="Text_20_body"><draw:frame draw:style-name="media" draw:name="0" text:anchor-type="as-char" draw:z-index="0" svg:width="9.04875cm" style:rel-width="100%" svg:height="9.04875cm" style:rel-height="scale"><draw:image xlink:href="Pictures/97e71df306ca3c8e81080741015f21bb.png" xlink:type="simple" xlink:show="embed" xlink:actuate="onLoad"/></draw:frame></text:p>
      <text:p text:style-name="Text_20_body"><text:span text:style-name="">PTFEチューブは400mmでカットすること。</text:span></text:p>
      <text:h text:style-name="Heading_20_2" text:outline-level="2"><text:bookmark-start text:name="__RefHeading___gcode_バックアップ_2"/><text:bookmark-start text:name="gcode_バックアップ"/>Gcode バックアップ<text:bookmark-end text:name="__RefHeading___gcode_バックアップ_2"/><text:bookmark-end text:name="gcode_バックアップ"/></text:h>
      <text:p text:style-name="Text_20_body">Gcodeの開始</text:p>
      <text:p text:style-name="Preformatted_20_Text">M201 X500.00 Y500.00 Z100.00 E5000.00 ;Setup machine max acceleration<text:line-break/>M203 X500.00 Y500.00 Z10.00 E50.00 ;Setup machine max feedrate<text:line-break/>M204 P500.00 R1000.00 T500.00 ;Setup Print/Retract/Travel acceleration<text:line-break/>M205 X8.00 Y8.00 Z0.40 E5.00 ;Setup Jerk<text:line-break/>M220 S100 ;Reset Feedrate<text:line-break/>M221 S100 ;Reset Flowrate<text:line-break/><text:line-break/>G28 ;Home<text:line-break/><text:line-break/>G92 E0 ;Reset Extruder<text:line-break/>G1 Z2.0 F3000 ;Move Z Axis up<text:line-break/>G1 X10.1 Y20 Z0.28 F5000.0 ;Move to start position<text:line-break/>G1 X10.1 Y200.0 Z0.28 F1500.0 E15 ;Draw the first line<text:line-break/>G1 X10.4 Y200.0 Z0.28 F5000.0 ;Move to side a little<text:line-break/>G1 X10.4 Y20 Z0.28 F1500.0 E30 ;Draw the second line<text:line-break/>G92 E0 ;Reset Extruder<text:line-break/>G1 Z2.0 F3000 ;Move Z Axis up</text:p>
      <text:p text:style-name="Text_20_body">Gcodeの終了</text:p>
      <text:p text:style-name="Preformatted_20_Text">G91 ;Relative positionning<text:line-break/>G1 E-2 F2700 ;Retract a bit<text:line-break/>G1 E-2 Z0.2 F2400 ;Retract and raise Z<text:line-break/>G1 X5 Y5 F3000 ;Wipe out<text:line-break/>G1 Z10 ;Raise Z more<text:line-break/>G90 ;Absolute positionning<text:line-break/><text:line-break/>G1 X0 Y{machine_depth} ;Present print<text:line-break/>M106 S0 ;Turn-off fan<text:line-break/>M104 S0 ;Turn-off hotend<text:line-break/>M140 S0 ;Turn-off bed<text:line-break/><text:line-break/>M84 X Y E ;Disable all steppers but Z</text:p>
      <text:p text:style-name="Text_20_body">Simplify3Dの指定値</text:p>
      <text:p text:style-name="Text_20_body">スタートコード</text:p>
      <text:p text:style-name="Preformatted_20_Text">G28 ; home all axes<text:line-break/>G1 X5 Y10 Z0.2 F3000 ; get ready to prime<text:line-break/>G92 E0 ; reset extrusion distance<text:line-break/>G1 X160 E15 F600 ; prime nozzle<text:line-break/>G1 X180 F5000 ; quick wipe</text:p>
      <text:p text:style-name="Text_20_body">ストップコード</text:p>
      <text:p text:style-name="Preformatted_20_Text">G28 X0 ; home X axis<text:line-break/>M106 S0 ; turn off cooling fan<text:line-break/>M104 S0 ; turn off extruder<text:line-break/>M140 S0 ; turn off bed<text:line-break/>M84 ; disable motors</text:p>
      <text:h text:style-name="Heading_20_2" text:outline-level="2"><text:bookmark-start text:name="__RefHeading___参考にするhp_3"/><text:bookmark-start text:name="参考にするhp"/>参考にするHP<text:bookmark-end text:name="__RefHeading___参考にするhp_3"/><text:bookmark-end text:name="参考にするhp"/></text:h>
      <text:p text:style-name="Text_20_body">静かにする為に必要なものが紹介されている。
<draw:frame draw:style-name="media" draw:name="1" text:anchor-type="as-char" draw:z-index="1" svg:width="13.229166666667cm" svg:height="9.942940552017cm"><draw:image xlink:href="Pictures/2a43c9b073e61bd41d92d5aab58b280b.png" xlink:type="simple" xlink:show="embed" xlink:actuate="onLoad"/></draw:frame>
<text:a xlink:type="simple" xlink:href="https://www.thingiverse.com/thing:3048856" text:style-name="Internet_20_link" text:visited-style-name="Visited_20_Internet_20_Link">Creality Ender 3 - Silence &amp; Quality Mod by petrzmax - Thingiverse</text:a>	</text:p>
      <text:p text:style-name="Text_20_body">スプールホルダーを後ろに斜めにとりつける。
<draw:frame draw:style-name="media" draw:name="2" text:anchor-type="as-char" draw:z-index="2" svg:width="13.229166666667cm" svg:height="9.942940552017cm"><draw:image xlink:href="Pictures/17fe5967d202c1990a91cd70492c3166.png" xlink:type="simple" xlink:show="embed" xlink:actuate="onLoad"/></draw:frame>
<text:a xlink:type="simple" xlink:href="https://www.thingiverse.com/thing:2948891" text:style-name="Internet_20_link" text:visited-style-name="Visited_20_Internet_20_Link">Ender 3 Filament Spool Holder Adaptor v01 by builditfull - Thingiverse</text:a>	</text:p>
      <text:p text:style-name="Text_20_body">日本人のページ。X・Yベルトテンショナーの印刷パーツリンクがある。
<text:a xlink:type="simple" xlink:href="https://terutakke.com/diary/review-of-creality-3d-ender-3_3/" text:style-name="Internet_20_link" text:visited-style-name="Visited_20_Internet_20_Link">2万円程度で買える3Dプリンター「Creality 3D Ender-3」レビュー（アップグレード編）</text:a></text:p>
      <text:h text:style-name="Heading_20_2" text:outline-level="2"><text:bookmark-start text:name="__RefHeading___thingiverse_アップグレードパーツ_4"/><text:bookmark-start text:name="thingiverse_アップグレードパーツ"/>Thingiverse アップグレードパーツ<text:bookmark-end text:name="__RefHeading___thingiverse_アップグレードパーツ_4"/><text:bookmark-end text:name="thingiverse_アップグレードパーツ"/></text:h>
      <text:p text:style-name="Text_20_body">Creality Ender 3 Control box Lid with TL-Smoother mounts (old/original board only)
<draw:frame draw:style-name="media" draw:name="3" text:anchor-type="as-char" draw:z-index="3" svg:width="13.229166666667cm" svg:height="9.942940552017cm"><draw:image xlink:href="Pictures/95a98d8f32f6b3c310855c66c69350fc.png" xlink:type="simple" xlink:show="embed" xlink:actuate="onLoad"/></draw:frame>
<text:a xlink:type="simple" xlink:href="https://www.thingiverse.com/thing:2969528" text:style-name="Internet_20_link" text:visited-style-name="Visited_20_Internet_20_Link">https://www.thingiverse.com/thing:2969528</text:a>
コネクタ外してしまったので、もう一度コネクタ付けるか、面倒だからbanggoodで買ってしまうか。→購入済みだが、TMC2208導入したら不要になってしまう。
<text:a xlink:type="simple" xlink:href="https://www.banggood.com/BIQU-4PCS-New-TL-Smoother-V1_0-Addon-Module-For-3D-pinter-Motor-Drivers-p-1272685.html?rmmds=search&amp;cur_warehouse=USA" text:style-name="Internet_20_link" text:visited-style-name="Visited_20_Internet_20_Link">https://www.banggood.com/BIQU-4PCS-New-TL-Smoother-V1_0-Addon-Module-For-3D-pinter-Motor-Drivers-p-1272685.html?rmmds=search&amp;cur_warehouse=USA</text:a></text:p>
      <text:p text:style-name="Text_20_body">フィラメントが絡まるなら、これもありかもしれない。今は無い。
<draw:frame draw:style-name="media" draw:name="4" text:anchor-type="as-char" draw:z-index="4" svg:width="16.615833333333cm" svg:height="12.488333333333cm"><draw:image xlink:href="Pictures/7f97ac45373aadf02ef92560912890ea.png" xlink:type="simple" xlink:show="embed" xlink:actuate="onLoad"/></draw:frame>
<text:a xlink:type="simple" xlink:href="https://www.thingiverse.com/thing:2605108" text:style-name="Internet_20_link" text:visited-style-name="Visited_20_Internet_20_Link">The Most Ultimate Creality CR-10/S4/S5/Ender 2/Ender 3/Ender 4 Extruder Upgrade by Coolcrawler_ - Thingiverse</text:a>	</text:p>
      <text:h text:style-name="Heading_20_2" text:outline-level="2"><text:bookmark-start text:name="__RefHeading___要検討アップグレードパーツ_5"/><text:bookmark-start text:name="要検討アップグレードパーツ"/>要検討アップグレードパーツ<text:bookmark-end text:name="__RefHeading___要検討アップグレードパーツ_5"/><text:bookmark-end text:name="要検討アップグレードパーツ"/></text:h>
      <text:p text:style-name="Text_20_body">SKR Mini E3 購入済み
<draw:frame draw:style-name="media" draw:name="5" text:anchor-type="as-char" draw:z-index="5" svg:width="13.229166666667cm" svg:height="13.229166666667cm"><draw:image xlink:href="Pictures/00d5c7ed968d369e005ab85b2f46cc63.png" xlink:type="simple" xlink:show="embed" xlink:actuate="onLoad"/></draw:frame>
<draw:frame draw:style-name="media" draw:name="6" text:anchor-type="as-char" draw:z-index="6" svg:width="13.229166666667cm" svg:height="13.229166666667cm"><draw:image xlink:href="Pictures/6d4151b781d9b69358d066e04c816bd7.png" xlink:type="simple" xlink:show="embed" xlink:actuate="onLoad"/></draw:frame></text:p>
      <text:p text:style-name="Text_20_body">使い方についてはここを参照。
<text:a xlink:type="simple" xlink:href="https://youtu.be/-XUQKQnUNig" text:style-name="Internet_20_link" text:visited-style-name="Visited_20_Internet_20_Link">説明動画</text:a></text:p>
      <text:p text:style-name="Text_20_body"><text:a xlink:type="simple" xlink:href="https://www.aliexpress.com/item/33042554065.html" text:style-name="Internet_20_link" text:visited-style-name="Visited_20_Internet_20_Link">Presale BIGTREETECH SKR mini E3 Control Board 32Bit With TMC2209 UART Driver 3D Printer parts Cheetah V1.0 For Creality Ender 3-in 3D Printer Parts &amp; Accessories from Computer &amp; Office on Aliexpress.com | Alibaba Group</text:a>	</text:p>
      <text:p text:style-name="Text_20_body">エクストルーダー (もしかしたら持っているかも、確認してから買う事）Right Red? → Right Redだった。購入済み
<draw:frame draw:style-name="media" draw:name="7" text:anchor-type="as-char" draw:z-index="7" svg:width="13.229166666667cm" svg:height="13.229166666667cm"><draw:image xlink:href="Pictures/bc072398a710bcab8c68490dff18ada6.png" xlink:type="simple" xlink:show="embed" xlink:actuate="onLoad"/></draw:frame>
<text:a xlink:type="simple" xlink:href="https://www.aliexpress.com/item/3D-Printer-Parts-MK8-CR10-Extruder-Aluminum-Alloy-Block-Bowden-Extruder-1-75MM-Filament-Reprap-Extrusion/32927939042.html" text:style-name="Internet_20_link" text:visited-style-name="Visited_20_Internet_20_Link">https://www.aliexpress.com/item/3D-Printer-Parts-MK8-CR10-Extruder-Aluminum-Alloy-Block-Bowden-Extruder-1-75MM-Filament-Reprap-Extrusion/32927939042.html</text:a></text:p>
      <text:p text:style-name="Text_20_body">Z軸のリードスクリュー ブレ防止パーツ →　アップグレードキットに同梱
<draw:frame draw:style-name="media" draw:name="8" text:anchor-type="as-char" draw:z-index="8" svg:width="13.229166666667cm" svg:height="9.921875cm"><draw:image xlink:href="Pictures/7431633004e2045ee9c155ba38eb3296.png" xlink:type="simple" xlink:show="embed" xlink:actuate="onLoad"/></draw:frame>
<text:a xlink:type="simple" xlink:href="https://www.aliexpress.com/item/1pcs-aluminum-Creality-CR-10-Z-Axis-Leadscrew-Top-Mount-Tornado-Creality-ENDER-3-metal-Z/32877274306.html" text:style-name="Internet_20_link" text:visited-style-name="Visited_20_Internet_20_Link">https://www.aliexpress.com/item/1pcs-aluminum-Creality-CR-10-Z-Axis-Leadscrew-Top-Mount-Tornado-Creality-ENDER-3-metal-Z/32877274306.html</text:a>
<text:a xlink:type="simple" xlink:href="https://www.aliexpress.com/item/Funssor-Upgrade-Creality-CR-10-Z-Shaft-Housing-Creality-ender-Z-Rod-cover-metal-Z-Rod/32877109530.html" text:style-name="Internet_20_link" text:visited-style-name="Visited_20_Internet_20_Link">https://www.aliexpress.com/item/Funssor-Upgrade-Creality-CR-10-Z-Shaft-Housing-Creality-ender-Z-Rod-cover-metal-Z-Rod/32877109530.html</text:a></text:p>
      <text:p text:style-name="Text_20_body">Dual Z axis アップグレードキット（モーターは元々の1つで、プーリ使って同期させる）→ 購入済み
<draw:frame draw:style-name="media" draw:name="9" text:anchor-type="as-char" draw:z-index="9" svg:width="13.229166666667cm" svg:height="9.921875cm"><draw:image xlink:href="Pictures/de2465a27a8a799dc5c2607296511667.png" xlink:type="simple" xlink:show="embed" xlink:actuate="onLoad"/></draw:frame>
<text:a xlink:type="simple" xlink:href="https://www.aliexpress.com/item/1pcs-Creality-ENDER3-CR-10-Dual-Z-axis-upgrade-kit-use-with-single-stepper-motor-CR/32892087790.html" text:style-name="Internet_20_link" text:visited-style-name="Visited_20_Internet_20_Link">https://www.aliexpress.com/item/1pcs-Creality-ENDER3-CR-10-Dual-Z-axis-upgrade-kit-use-with-single-stepper-motor-CR/32892087790.html</text:a></text:p>
      <text:p text:style-name="Text_20_body">ホットエンドのシリコンブーツ　→　購入済み
<draw:frame draw:style-name="media" draw:name="10" text:anchor-type="as-char" draw:z-index="10" svg:width="13.229166666667cm" svg:height="13.229166666667cm"><draw:image xlink:href="Pictures/2a0b69f3cbbba00fd75929c9f7fd752f.png" xlink:type="simple" xlink:show="embed" xlink:actuate="onLoad"/></draw:frame>
<text:a xlink:type="simple" xlink:href="https://www.aliexpress.com/item/Creality-Upgrade-Heater-Block-Silicone-Cover-MK7-MK8-MK9-Hotend-for-Creality-CR-10-10S-10S4/32934947908.html" text:style-name="Internet_20_link" text:visited-style-name="Visited_20_Internet_20_Link">https://www.aliexpress.com/item/Creality-Upgrade-Heater-Block-Silicone-Cover-MK7-MK8-MK9-Hotend-for-Creality-CR-10-10S-10S4/32934947908.html</text:a></text:p>
      <text:p text:style-name="Text_20_body">BMGエクストルーダーのクローン（回転数の設定が必要）
<draw:frame draw:style-name="media" draw:name="11" text:anchor-type="as-char" draw:z-index="11" svg:width="13.229166666667cm" svg:height="8.5989583333333cm"><draw:image xlink:href="Pictures/3bc796448db633cd1325e5f7ce40602e.png" xlink:type="simple" xlink:show="embed" xlink:actuate="onLoad"/></draw:frame>
<text:span text:style-name="Strong_20_Emphasis">The estep value for our extruder is Bondtech QR 1.75 E-step: 476.5</text:span>
<text:a xlink:type="simple" xlink:href="https://www.aliexpress.com/item/trianglelab-Bowden-Extruder-BMG-extruder-Cloned-Btech-Dual-Drive-Extruder-for-3d-printer-High-performance-for/32917029058.html" text:style-name="Internet_20_link" text:visited-style-name="Visited_20_Internet_20_Link">https://www.aliexpress.com/item/trianglelab-Bowden-Extruder-BMG-extruder-Cloned-Btech-Dual-Drive-Extruder-for-3d-printer-High-performance-for/32917029058.html</text:a></text:p>
      <text:p text:style-name="Text_20_body">BMG Extruder（主にクローン）をダイレクトに取り付けるためのアダプター
<draw:frame draw:style-name="media" draw:name="12" text:anchor-type="as-char" draw:z-index="12" svg:width="13.229166666667cm" svg:height="13.229166666667cm"><draw:image xlink:href="Pictures/2a9088fadde6dd7aaf859d03ac360249.png" xlink:type="simple" xlink:show="embed" xlink:actuate="onLoad"/></draw:frame>
<text:a xlink:type="simple" xlink:href="https://www.aliexpress.com/item/32991887469.html?spm=a2g0o.productlist.0.0.7e256531SIrnrn&amp;algo_pvid=8c53a8b4-d5b1-4718-be2b-5be74048f371&amp;algo_expid=8c53a8b4-d5b1-4718-be2b-5be74048f371-51&amp;btsid=7fddd134-6c02-4a6e-b520-e3c9f7db5608&amp;ws_ab_test=searchweb0_0,searchweb201602_3,searchweb201603_52" text:style-name="Internet_20_link" text:visited-style-name="Visited_20_Internet_20_Link">funssor 1pc plate for Creality CR 10/Ender 3 BMG Extruder Direct Drive Extruder-in 3D Printer Parts &amp; Accessories from Computer &amp; Office on Aliexpress.com | Alibaba Group</text:a>	</text:p>
      <text:p text:style-name="Text_20_body">ベッドレベリングのネジが長くて、簡単に設定値が変わってしまうのを防ぐ専用スペーサー　→　購入済み
<draw:frame draw:style-name="media" draw:name="13" text:anchor-type="as-char" draw:z-index="13" svg:width="13.229166666667cm" svg:height="13.229166666667cm"><draw:image xlink:href="Pictures/3d5f7f9eb63dcc98088672e0c2ca0367.png" xlink:type="simple" xlink:show="embed" xlink:actuate="onLoad"/></draw:frame>
<text:a xlink:type="simple" xlink:href="https://www.aliexpress.com/item/Creality-CR-10-Ender-3-3S-Pro-3D-printer-aluminum-Solid-Bed-Mount-bed-leveling-knob/32952911497.html" text:style-name="Internet_20_link" text:visited-style-name="Visited_20_Internet_20_Link">https://www.aliexpress.com/item/Creality-CR-10-Ender-3-3S-Pro-3D-printer-aluminum-Solid-Bed-Mount-bed-leveling-knob/32952911497.html</text:a></text:p>
      <text:p text:style-name="Text_20_body">X軸（ヒートベッド下の前後）のベルトテンショナー
<draw:frame draw:style-name="media" draw:name="14" text:anchor-type="as-char" draw:z-index="14" svg:width="13.229166666667cm" svg:height="9.921875cm"><draw:image xlink:href="Pictures/9f2ddc1944af41f401ad9339c1f4aebd.png" xlink:type="simple" xlink:show="embed" xlink:actuate="onLoad"/></draw:frame>
<text:a xlink:type="simple" xlink:href="https://www.aliexpress.com/item/1pcs-CR-10-Tornado-ENDER-3D-printer-aluminum-X-axis-tensioner-kit-Y-axis-tensioner-for/32881068891.html" text:style-name="Internet_20_link" text:visited-style-name="Visited_20_Internet_20_Link">https://www.aliexpress.com/item/1pcs-CR-10-Tornado-ENDER-3D-printer-aluminum-X-axis-tensioner-kit-Y-axis-tensioner-for/32881068891.html</text:a></text:p>
      <text:p text:style-name="Text_20_body">Y軸（ホットエンドの左右）のベルトテンショナー
<draw:frame draw:style-name="media" draw:name="15" text:anchor-type="as-char" draw:z-index="15" svg:width="13.229166666667cm" svg:height="9.921875cm"><draw:image xlink:href="Pictures/70d031eaaf66c3e68ac5509272bf40c5.png" xlink:type="simple" xlink:show="embed" xlink:actuate="onLoad"/></draw:frame>
<text:a xlink:type="simple" xlink:href="https://www.aliexpress.com/item/1pcs-aluminum-CR-10S-4S-5S-Y-axis-adjustable-timing-belt-tensioner-kit-for-Creality-CR/32913259052.html" text:style-name="Internet_20_link" text:visited-style-name="Visited_20_Internet_20_Link">https://www.aliexpress.com/item/1pcs-aluminum-CR-10S-4S-5S-Y-axis-adjustable-timing-belt-tensioner-kit-for-Creality-CR/32913259052.html</text:a></text:p>
      <text:p text:style-name="Text_20_body">4010の交換用ファン(ブロア・エクストルーダー共に24Vファン)
<draw:frame draw:style-name="media" draw:name="16" text:anchor-type="as-char" draw:z-index="16" svg:width="13.229166666667cm" svg:height="13.229166666667cm"><draw:image xlink:href="Pictures/d16350e4785c7aa02244c524e2b57cf0.png" xlink:type="simple" xlink:show="embed" xlink:actuate="onLoad"/></draw:frame>
<text:a xlink:type="simple" xlink:href="https://www.aliexpress.com/item/32844634205.html?spm=a2g0o.productlist.0.0.7e256531SIrnrn&amp;algo_pvid=8450e9fb-73f3-438f-a48d-0e4d3d344f65&amp;algo_expid=8450e9fb-73f3-438f-a48d-0e4d3d344f65-4&amp;btsid=86e74493-36f1-4bb5-912b-671024593f50&amp;ws_ab_test=searchweb0_0,searchweb201602_3,searchweb201603_52" text:style-name="Internet_20_link" text:visited-style-name="Visited_20_Internet_20_Link">DC 5V/12V/24V Computer CPU Cooler Mini 4010 Cooling Fan 40x40x10mm/40x40x20mm Small Exhaust Fan for Ender 3 CR 10 3D Printer-in 3D Printer Parts &amp; Accessories from Computer &amp; Office on Aliexpress.com | Alibaba Group</text:a>	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9::10:27</meta:creation-date>
    <dc:creator>Generated</dc:creator>
    <dc:date>2026-09-13T09::10:27</dc:date>
    <dc:language>en-US</dc:language>
    <meta:editing-cycles>1</meta:editing-cycles>
    <meta:editing-duration>PT0S</meta:editing-duration>
    <dc:title>memo:3dp:ender3</dc:title>
  </office:meta>
</office:document-meta>
</file>