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f71fa11b977603ab5214323546dc724.png"/>
  <manifest:file-entry manifest:media-type="image/png" manifest:full-path="Pictures/8f3399fe30e3b0bee4ac182cfcbaa9a6.png"/>
  <manifest:file-entry manifest:media-type="image/png" manifest:full-path="Pictures/787e516ba102c03e1eccf7fb976ce09d.png"/>
  <manifest:file-entry manifest:media-type="image/png" manifest:full-path="Pictures/7e8550961bd403c508ef089c23b240c3.png"/>
  <manifest:file-entry manifest:media-type="image/png" manifest:full-path="Pictures/8a38a92528205189f3da1018431173f6.png"/>
  <manifest:file-entry manifest:media-type="image/png" manifest:full-path="Pictures/5247ded8c7fa2183f83e6f6325528ab8.png"/>
  <manifest:file-entry manifest:media-type="image/png" manifest:full-path="Pictures/6a4c995f6bea975f82d769b3eba058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hevo"/><text:bookmark-start text:name="__RefHeading___hypercube_evolution_1"/><text:bookmark-start text:name="hypercube_evolution"/>Hypercube Evolution<text:bookmark-end text:name="__RefHeading___hypercube_evolution_1"/><text:bookmark-end text:name="hypercube_evolution"/></text:h>
      <text:p text:style-name="Text_20_body"><draw:frame draw:style-name="media" draw:name="0" text:anchor-type="as-char" draw:z-index="0" svg:width="13.229166666667cm" svg:height="9.942940552017cm"><draw:image xlink:href="Pictures/4f71fa11b977603ab5214323546dc724.png" xlink:type="simple" xlink:show="embed" xlink:actuate="onLoad"/></draw:frame>
<text:a xlink:type="simple" xlink:href="https://www.thingiverse.com/thing:2254103" text:style-name="Internet_20_link" text:visited-style-name="Visited_20_Internet_20_Link">https://www.thingiverse.com/thing:2254103</text:a>
Hypercube Evolution Configuration v1.4を使用</text:p>
      <text:h text:style-name="Heading_20_2" text:outline-level="2"><text:bookmark-start text:name="__RefHeading___リンク_2"/><text:bookmark-start text:name="リンク"/>リンク<text:bookmark-end text:name="__RefHeading___リンク_2"/><text:bookmark-end text:name="リンク"/></text:h>
      <text:p text:style-name="Text_20_body"><text:a xlink:type="simple" xlink:href="https://hevo.wiki/index.php/Incremental_Build_Instructions" text:style-name="Internet_20_link" text:visited-style-name="Visited_20_Internet_20_Link">https://hevo.wiki/index.php/Incremental_Build_Instructions</text:a> 購入先が記載されている。</text:p>
      <text:p text:style-name="Text_20_body"><text:a xlink:type="simple" xlink:href="https://www.thingiverse.com/thing:2847400" text:style-name="Internet_20_link" text:visited-style-name="Visited_20_Internet_20_Link">My HyperCube Evolution by DaHai8 - Thingiverse</text:a>	</text:p>
      <text:p text:style-name="Text_20_body">フレーム検索
<text:a xlink:type="simple" xlink:href="https://www.aliexpress.com/wholesale?catId=0&amp;initiative_id=SB_20190227193250&amp;SearchText=3d+printer+hypercube" text:style-name="Internet_20_link" text:visited-style-name="Visited_20_Internet_20_Link">https://www.aliexpress.com/wholesale?catId=0&amp;initiative_id=SB_20190227193250&amp;SearchText=3d+printer+hypercube</text:a></text:p>
      <text:h text:style-name="Heading_20_2" text:outline-level="2"><text:bookmark-start text:name="__RefHeading___作成案_決定_3"/><text:bookmark-start text:name="作成案_決定"/>作成案（決定）<text:bookmark-end text:name="__RefHeading___作成案_決定_3"/><text:bookmark-end text:name="作成案_決定"/></text:h>
      <text:p text:style-name="Text_20_body">Compornent Explorerで購入したパーツの条件に揃えた。
<text:a xlink:type="simple" xlink:href="https://1drv.ms/x/s!AiL_6Y07oE6ra9Dd_e5Ff1DyV_s" text:style-name="Internet_20_link" text:visited-style-name="Visited_20_Internet_20_Link">Hypercube Evolution Configurator 1.4 設定値</text:a></text:p>
      <text:p text:style-name="Text_20_body">オプションの指定（その他規定値）
Min, Build Volume /Travel X=300,Y=300,<text:span text:style-name="">Z=300mm</text:span>
Shafts <text:span text:style-name="">Xaxis Diam 8, Yaxis Diam 10</text:span>, Zaxis Diam 12
Z Axis Double
Mk2A 300×00 <text:span text:style-name="">Bed Bracket 25</text:span></text:p>
      <text:p text:style-name="Text_20_body">あと、TMC2208を購入する必要があるはずだけど、基板がMKS Baseだったかもしれない。
その場合はMKS Genが必要になる。
<text:a xlink:type="simple" xlink:href="https://www.aliexpress.com/wholesale?SearchText=TMC2208+3D+printer" text:style-name="Internet_20_link" text:visited-style-name="Visited_20_Internet_20_Link">TMC2208 3D Printer</text:a></text:p>
      <text:p text:style-name="Text_20_body">PEIシート購入済み。再度ここを確認する。
<text:a xlink:type="simple" xlink:href="https://all3dp.com/2/pei-sheet-as-a-3d-printer-print-bed-sheet-a-guide/" text:style-name="Internet_20_link" text:visited-style-name="Visited_20_Internet_20_Link">3DプリンタープリントベッドシーツとしてのPEIシート - ガイド| All3DP</text:a></text:p>
      <text:p text:style-name="Text_20_body">Excel計算で算出した必要な部品一覧</text:p>
      <text:p text:style-name="Text_20_body">BOM - Extrusions and linear guide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tem    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Length                      </text:p>
          </table:table-cell>
          <table:table-cell office:value-type="string" table:style-name="tableheader">
            <text:p text:style-name="Table_20_Heading"> Unit  </text:p>
          </table:table-cell>
          <table:table-cell office:value-type="string" table:style-name="tableheader">
            <text:p text:style-name="Table_20_Heading"> Qty  </text:p>
          </table:table-cell>
          <table:table-cell office:value-type="string" table:style-name="tableheader">
            <text:p text:style-name="Table_20_Heading"> Note                   </text:p>
          </table:table-cell>
        </table:table-row>
        <table:table-row>
          <table:table-cell office:value-type="string" table:style-name="tablecell">
            <text:p text:style-name="tablealignleft"> 3030 Extrusion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420                       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Frame X extrusion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10                       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Frame Y extrusion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span text:style-name="">500</text:span>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Frame Z extrusion      </text:p>
          </table:table-cell>
        </table:table-row>
        <table:table-row>
          <table:table-cell office:value-type="string" table:style-name="tablecell">
            <text:p text:style-name="tablealignleft"> 2020 Extrusion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415                       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Bed frame X extrusion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35                       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Bed frame Y extrusion  </text:p>
          </table:table-cell>
        </table:table-row>
        <table:table-row>
          <table:table-cell office:value-type="string" table:style-name="tablecell">
            <text:p text:style-name="tablealignleft"> <text:span text:style-name="">Diam 8</text:span>   </text:p>
          </table:table-cell>
          <table:table-cell office:value-type="string" table:style-name="tablecell">
            <text:p text:style-name="tablealignleft"> Shaft  </text:p>
          </table:table-cell>
          <table:table-cell office:value-type="string" table:style-name="tablecell">
            <text:p text:style-name="tablealignleft"> 450                       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X axis linear guide    </text:p>
          </table:table-cell>
        </table:table-row>
        <table:table-row>
          <table:table-cell office:value-type="string" table:style-name="tablecell">
            <text:p text:style-name="tablealignleft"> <text:span text:style-name="">Diam 10</text:span>  </text:p>
          </table:table-cell>
          <table:table-cell office:value-type="string" table:style-name="tablecell">
            <text:p text:style-name="tablealignleft"> Shaft  </text:p>
          </table:table-cell>
          <table:table-cell office:value-type="string" table:style-name="tablecell">
            <text:p text:style-name="tablealignleft"> 410                       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Y axis linear guide    </text:p>
          </table:table-cell>
        </table:table-row>
        <table:table-row>
          <table:table-cell office:value-type="string" table:style-name="tablecell">
            <text:p text:style-name="tablealignleft"> Diam 12                         </text:p>
          </table:table-cell>
          <table:table-cell office:value-type="string" table:style-name="tablecell">
            <text:p text:style-name="tablealignleft"> Shaft  </text:p>
          </table:table-cell>
          <table:table-cell office:value-type="string" table:style-name="tablecell">
            <text:p text:style-name="tablealignleft"> <text:span text:style-name="">400</text:span>  </text:p>
          </table:table-cell>
          <table:table-cell office:value-type="string" table:style-name="tablecell">
            <text:p text:style-name="tablealignleft"> mm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Z axis linear guide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Hypercube Evolution Printed part quantities    </text:p>
          </table:table-cell>
          <table:table-cell office:value-type="string" table:style-name="tableheader">
            <text:p text:style-name="Table_20_Heading"> All versions  </text:p>
          </table:table-cell>
          <table:table-cell office:value-type="string" table:style-name="tableheader">
            <text:p text:style-name="Table_20_Heading"> X Axis Versions  </text:p>
          </table:table-cell>
          <table:table-cell office:value-type="string" table:style-name="tableheader">
            <text:p text:style-name="Table_20_Heading"> Y Axis Versions  </text:p>
          </table:table-cell>
          <table:table-cell office:value-type="string" table:style-name="tableheader">
            <text:p text:style-name="Table_20_Heading"> Z Axis Versions  </text:p>
          </table:table-cell>
          <table:table-cell office:value-type="string" table:style-name="tableheader">
            <text:p text:style-name="Table_20_Heading"> Notes  </text:p>
          </table:table-cell>
        </table:table-row>
        <table:table-row>
          <table:table-cell office:value-type="string" table:style-name="tableheader">
            <text:p text:style-name="Table_20_Heading"> Printed Part Name                              </text:p>
          </table:table-cell>
          <table:table-cell office:value-type="string" table:style-name="tableheader"/>
          <table:table-cell office:value-type="string" table:style-name="tableheader">
            <text:p text:style-name="Table_20_Heading"> Diam 8           </text:p>
          </table:table-cell>
          <table:table-cell office:value-type="string" table:style-name="tableheader">
            <text:p text:style-name="Table_20_Heading"> Diam 10          </text:p>
          </table:table-cell>
          <table:table-cell office:value-type="string" table:style-name="tableheader">
            <text:p text:style-name="Table_20_Heading"> Double           </text:p>
          </table:table-cell>
          <table:table-cell office:value-type="string" table:style-name="tableheader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-Carriage                          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elt_Clamp                          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elt_Tensioner                     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ct                                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truder_Mount                      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tainer                            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_Slot_Cover                                   </text:p>
          </table:table-cell>
          <table:table-cell office:value-type="string" table:style-name="tablecell">
            <text:p text:style-name="tablealignleft"> As needed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_End_Stop_Flag                     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Idler_Mount_Left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Idler_Mount_Left_yDia8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Idler_Mount_Right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Idler_Mount_Right_yDia8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Stepper_Mount Left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Stepper_Mount Left_yDia8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Stepper_Mount Right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Y_Stepper_Mount Right_yDia8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Carriage_Clamp_LM8UU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Carriage_Clamp_LM10UU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Carriage_xDia8_LM8UU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Carriage_xDia8_LM10UU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Carriage_xDia10_LM8UU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Carriage_xDia10_LM10UU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End_Stop_Bracket                             </text:p>
          </table:table-cell>
          <table:table-cell office:value-type="string" table:style-name="tablecell">
            <text:p text:style-name="tablealignleft"> 2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_End_Stop_Flag                                </text:p>
          </table:table-cell>
          <table:table-cell office:value-type="string" table:style-name="tablecell">
            <text:p text:style-name="tablealignleft"> 1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Axis_Bearing_Holder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4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Axis_Linear_Rail_Bracket_-_Left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Axis_Linear_Rail_Bracket_-_Right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Axis_Linear_Rail_Bracket_-_Double_Z_-_Left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Axis_Linear_Rail_Bracket_-_Double_Z_-_Right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Motor_Mount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Z_Nut_Braket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2                </text:p>
          </table:table-cell>
          <table:table-cell office:value-type="string" table:style-name="tablecell"/>
        </table:table-row>
      </table:table>
      <text:p text:style-name="Text_20_body">ここからあるものを削除していく。</text:p>
      <text:p text:style-name="Text_20_body">最終的なリスト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OM for HyperCube Evolution Black 300*300*300 Edited                  </text:p>
          </table:table-cell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header">
            <text:p text:style-name="Table_20_Heading"> Description                                                           </text:p>
          </table:table-cell>
          <table:table-cell office:value-type="string" table:style-name="tableheader">
            <text:p text:style-name="Table_20_Heading"> Quantity  </text:p>
          </table:table-cell>
          <table:table-cell office:value-type="string" table:style-name="tableheader">
            <text:p text:style-name="Table_20_Heading"> Price()  </text:p>
          </table:table-cell>
          <table:table-cell office:value-type="string" table:style-name="tableheader">
            <text:p text:style-name="Table_20_Heading"> Not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Original Qty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0mm 3030 Black Al profiles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2.2       </text:p>
          </table:table-cell>
          <table:table-cell office:value-type="string" table:style-name="tablecell">
            <text:p text:style-name="tablealignleft"> 8.8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0mm 3030 Black Al profiles                                   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2.1       </text:p>
          </table:table-cell>
          <table:table-cell office:value-type="string" table:style-name="tablecell">
            <text:p text:style-name="tablealignleft"> 12.6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0mm 3030 Black Al profiles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2.5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5mm 2020 Black Al profiles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.2       </text:p>
          </table:table-cell>
          <table:table-cell office:value-type="string" table:style-name="tablecell">
            <text:p text:style-name="tablealignleft"> 2.4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5mm 2020 Black Al profiles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 8mm linear rods 450mm   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.1       </text:p>
          </table:table-cell>
          <table:table-cell office:value-type="string" table:style-name="tablecell">
            <text:p text:style-name="tablealignleft"> 4.2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 10mm linear rods 410mm  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.3       </text:p>
          </table:table-cell>
          <table:table-cell office:value-type="string" table:style-name="tablecell">
            <text:p text:style-name="tablealignleft"> 4.6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 12mm linear rods 400mm  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2.5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M8UU linear bearings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0.9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3909929.html?spm=2114.12010615.8148356.7.20df4700ZB32Z5" text:style-name="Internet_20_link" text:visited-style-name="Visited_20_Internet_20_Link">https://www.aliexpress.com/item/32853909929.html?spm=2114.12010615.8148356.7.20df4700ZB32Z5</text:a>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4             </text:p>
          </table:table-cell>
        </table:table-row>
        <table:table-row>
          <table:table-cell office:value-type="string" table:style-name="tablecell">
            <text:p text:style-name="tablealignleft"> LM10UU linear bearings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6898236.html?spm=a2g0o.productlist.0.0.5c8e4aa5Tsw2gn&amp;algo_pvid=59640c3e-1d98-4ca8-b2b6-fa60ead70a16&amp;algo_expid=59640c3e-1d98-4ca8-b2b6-fa60ead70a16-19&amp;btsid=c8cd0b13-f05a-4f54-8e20-5044eb97505b&amp;ws_ab_test=searchweb0_0,searchweb201602_4,searchweb201603_52" text:style-name="Internet_20_link" text:visited-style-name="Visited_20_Internet_20_Link">https://www.aliexpress.com/item/32856898236.html?spm=a2g0o.productlist.0.0.5c8e4aa5Tsw2gn&amp;algo_pvid=59640c3e-1d98-4ca8-b2b6-fa60ead70a16&amp;algo_expid=59640c3e-1d98-4ca8-b2b6-fa60ead70a16-19&amp;btsid=c8cd0b13-f05a-4f54-8e20-5044eb97505b&amp;ws_ab_test=searchweb0_0,searchweb201602_4,searchweb201603_52</text:a>  </text:p>
          </table:table-cell>
          <table:table-cell office:value-type="string" table:style-name="tablecell">
            <text:p text:style-name="tablealignleft"> 4             </text:p>
          </table:table-cell>
        </table:table-row>
        <table:table-row>
          <table:table-cell office:value-type="string" table:style-name="tablecell">
            <text:p text:style-name="tablealignleft"> LM10LUU linear bearings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8761675.html?spm=2114.12010615.8148356.1.2bb81edcaECV0c" text:style-name="Internet_20_link" text:visited-style-name="Visited_20_Internet_20_Link">https://www.aliexpress.com/item/32858761675.html?spm=2114.12010615.8148356.1.2bb81edcaECV0c</text:a>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2             </text:p>
          </table:table-cell>
        </table:table-row>
        <table:table-row>
          <table:table-cell office:value-type="string" table:style-name="tablecell">
            <text:p text:style-name="tablealignleft"> LM12UU linear bearings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8115295.html?spm=a2g0o.productlist.0.0.240f347bLYn4Rs&amp;algo_pvid=4fbcd93a-90e1-4a23-adf2-070303358367&amp;algo_expid=4fbcd93a-90e1-4a23-adf2-070303358367-9&amp;btsid=f6134290-11c5-4a80-bb08-d08c677dbb11&amp;ws_ab_test=searchweb0_0,searchweb201602_4,searchweb201603_52" text:style-name="Internet_20_link" text:visited-style-name="Visited_20_Internet_20_Link">https://www.aliexpress.com/item/32858115295.html?spm=a2g0o.productlist.0.0.240f347bLYn4Rs&amp;algo_pvid=4fbcd93a-90e1-4a23-adf2-070303358367&amp;algo_expid=4fbcd93a-90e1-4a23-adf2-070303358367-9&amp;btsid=f6134290-11c5-4a80-bb08-d08c677dbb11&amp;ws_ab_test=searchweb0_0,searchweb201602_4,searchweb201603_52</text:a>   </text:p>
          </table:table-cell>
          <table:table-cell office:value-type="string" table:style-name="tablecell">
            <text:p text:style-name="tablealignleft"> 8             </text:p>
          </table:table-cell>
        </table:table-row>
        <table:table-row>
          <table:table-cell office:value-type="string" table:style-name="tablecell">
            <text:p text:style-name="tablealignleft"> L type bracket for 3030 extrusion                                     </text:p>
          </table:table-cell>
          <table:table-cell office:value-type="string" table:style-name="tablecell">
            <text:p text:style-name="tablealignleft"> 30        </text:p>
          </table:table-cell>
          <table:table-cell office:value-type="string" table:style-name="tablecell">
            <text:p text:style-name="tablealignleft"> 0.4       </text:p>
          </table:table-cell>
          <table:table-cell office:value-type="string" table:style-name="tablecell">
            <text:p text:style-name="tablealignleft"> 12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 type bracket for 2020 extrusion                            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.3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 3030 corner brackets                                   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.3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 pcs Black M5*10 Button Head Socket Bolts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 M6*10 Button Head Socket Bolts with 30-M6 Hummer nuts  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.05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 M3 Socket head screws               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pcs M5 T Hammer Nuts for 3030 extrusion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pcs M5 T Hammer Nuts for 2020 extrusion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4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在庫確認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             </text:p>
          </table:table-cell>
        </table:table-row>
        <table:table-row>
          <table:table-cell office:value-type="string" table:style-name="tablecell">
            <text:p text:style-name="tablealignleft"> 3mm dowel pins                                                 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>
            <text:p text:style-name="tablealignleft"> 0.2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pcs M3 5×5 Brass knurled insert        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cps 3030 end Caps                       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50 8*50 Levelling feet     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ma17 350mm Tr8*8 leadscrew linaer steppper with Anti-backlash nuts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30        </text:p>
          </table:table-cell>
          <table:table-cell office:value-type="string" table:style-name="tablecell">
            <text:p text:style-name="tablealignleft"> 6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MA 17 40mm Stepper Motors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在庫確認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             </text:p>
          </table:table-cell>
        </table:table-row>
        <table:table-row>
          <table:table-cell office:value-type="string" table:style-name="tablecell">
            <text:p text:style-name="tablealignleft"> GT2 Timing Pulley (20 teeth) 5mm bore for 6mm belt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.75      </text:p>
          </table:table-cell>
          <table:table-cell office:value-type="string" table:style-name="tablecell">
            <text:p text:style-name="tablealignleft"> 3.5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T2 Idler Pulley (20 teeth) 3mm bore                           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2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T2 Idler Pulley without teeth (20 teeth) 3mm bore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m Polyurethane GT2 6mm belt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2A Heated Bed 300×300*3mm with Glass 300*300*3mm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5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pcs Levelling screws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Insulation Pad 300*300*0.5mm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100kohm NTC3950 thermistor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0.8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24V 500W power supply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4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908478289.html?spm=a2g0o.productlist.0.0.4d5f40f8MlValA&amp;algo_pvid=95a0620a-902a-4497-a425-472abbad1f5e&amp;algo_expid=95a0620a-902a-4497-a425-472abbad1f5e-0&amp;btsid=919b4e4d-8c3b-4872-a3f6-7fa9a5fff6f1&amp;ws_ab_test=searchweb0_0,searchweb201602_4,searchweb201603_52" text:style-name="Internet_20_link" text:visited-style-name="Visited_20_Internet_20_Link">https://www.aliexpress.com/item/32908478289.html?spm=a2g0o.productlist.0.0.4d5f40f8MlValA&amp;algo_pvid=95a0620a-902a-4497-a425-472abbad1f5e&amp;algo_expid=95a0620a-902a-4497-a425-472abbad1f5e-0&amp;btsid=919b4e4d-8c3b-4872-a3f6-7fa9a5fff6f1&amp;ws_ab_test=searchweb0_0,searchweb201602_4,searchweb201603_52</text:a>   </text:p>
          </table:table-cell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RAMPS 1.4 with stepper drivers and display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RAMPS 1.4 fan extender module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DC-DC 24V-12V step down module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Arduino MEGA 2560    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7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Power expansion module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V NPN M12 inductive sensor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Optical end stops           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1.6       </text:p>
          </table:table-cell>
          <table:table-cell office:value-type="string" table:style-name="tablecell">
            <text:p text:style-name="tablealignleft"> 6.4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 rocker switch power inlet socket w/ fuse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m x 24AWG 4 core UL2464 cable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.6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m x 24AWG 2 core UL2464 cable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2m x 14AWG Silicone cable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m x 24AWG 3core UL2464 cable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Titain Extruder with motor+E3D V6 hotend with Nozzels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0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pcs Metric Wrenches 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110V/220V 40W Welding Kits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10pcs Black and 10pcs Red Y Type  Termimals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otal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91.5 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アルミフレーム_4"/><text:bookmark-start text:name="アルミフレーム"/>アルミフレーム<text:bookmark-end text:name="__RefHeading___アルミフレーム_4"/><text:bookmark-end text:name="アルミフレーム"/></text:h>
      <text:p text:style-name="Text_20_body">海外の
<draw:frame draw:style-name="media" draw:name="1" text:anchor-type="as-char" draw:z-index="1" svg:width="13.229166666667cm" svg:height="13.229166666667cm"><draw:image xlink:href="Pictures/8f3399fe30e3b0bee4ac182cfcbaa9a6.png" xlink:type="simple" xlink:show="embed" xlink:actuate="onLoad"/></draw:frame>
国内の（ヤマト）
<draw:frame draw:style-name="media" draw:name="2" text:anchor-type="as-char" draw:z-index="2" svg:width="7.9375cm" style:rel-width="100%" svg:height="7.9375cm" style:rel-height="scale"><draw:image xlink:href="Pictures/787e516ba102c03e1eccf7fb976ce09d.png" xlink:type="simple" xlink:show="embed" xlink:actuate="onLoad"/></draw:frame>
国内の（NIC Direct)
<draw:frame draw:style-name="media" draw:name="3" text:anchor-type="as-char" draw:z-index="3" svg:width="13.229166666667cm" svg:height="5.2916666666667cm"><draw:image xlink:href="Pictures/7e8550961bd403c508ef089c23b240c3.png" xlink:type="simple" xlink:show="embed" xlink:actuate="onLoad"/></draw:frame></text:p>
      <text:p text:style-name="Text_20_body">→国内だとミスミ（個人取引不可）か、エスユウエスしかユーロピアンプロファイルを取り扱っていない。
エスユウエスはモノタロウでも買えるが、長さ指定ができない。
<text:a xlink:type="simple" xlink:href="https://fa.sus.co.jp/websus/" text:style-name="Internet_20_link" text:visited-style-name="Visited_20_Internet_20_Link">WEB SUS</text:a> 専用ソフトを使って計算すれば3％引きだそう</text:p>
      <text:p text:style-name="Text_20_body">アルミフレーム用のストッパの仕様（ユーロピアンプロファイル用）
<text:a xlink:type="simple" xlink:href="https://www.aliexpress.com/store/product/60pcs-lot-2020-aluminum-profiles-T-Slot-nuts-m3-m4-or-m5-Hamer-head-nuts-for/1051583_32302396500.html?spm=2114.12010608.0.0.2eda2a1a2FkWiC" text:style-name="Internet_20_link" text:visited-style-name="Visited_20_Internet_20_Link">Aliexpress.com : Buy 60pcs/lot 2020 aluminum profiles T Slot nuts m3, m4 or m5 Hamer head nuts for 3D Printer from Reliable for 3d printer suppliers on REPRAP Official Store</text:a>
<draw:frame draw:style-name="media" draw:name="4" text:anchor-type="as-char" draw:z-index="4" svg:width="13.229166666667cm" svg:height="13.229166666667cm"><draw:image xlink:href="Pictures/8a38a92528205189f3da1018431173f6.png" xlink:type="simple" xlink:show="embed" xlink:actuate="onLoad"/></draw:frame></text:p>
      <text:h text:style-name="Heading_20_2" text:outline-level="2"><text:bookmark-start text:name="__RefHeading___手配リスト_5"/><text:bookmark-start text:name="手配リスト"/>手配リスト<text:bookmark-end text:name="__RefHeading___手配リスト_5"/><text:bookmark-end text:name="手配リスト"/></text:h>
      <text:p text:style-name="Text_20_body"><text:a xlink:type="simple" xlink:href="https://www.aliexpress.com/item/32815806270.html?spm=2114.12010610.8148356.36.6631789dJNN8DL" text:style-name="Internet_20_link" text:visited-style-name="Visited_20_Internet_20_Link">BOM for HyperCube Evolution Dual Z Axises Black 300*300*300</text:a></text:p>
      <text:p text:style-name="Text_20_body">下図の部品表のうち、数量が0のものはすでに在庫があるか、別途手配するもの。
別途手配するものはNoteにURLをつけた。
<text:a xlink:type="simple" xlink:href="http://www.deepsky.jp/wiki/lib/exe/fetch.php?media=memo:3dp:hypercubeevolution_edit_ht.xls" text:style-name="Internet_20_link" text:visited-style-name="Visited_20_Internet_20_Link">hypercubeevolution_edit_ht.xls</text:a>
— <text:span text:style-name="Emphasis">root 2019/08/08 14:11</text:span></text:p>
      <text:p text:style-name="Text_20_body">部品表</text:p>
      <text:p text:style-name="Text_20_body">トータル：191.5 USD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Description                                                           </text:p>
          </table:table-cell>
          <table:table-cell office:value-type="string" table:style-name="tableheader">
            <text:p text:style-name="Table_20_Heading"> Quantity  </text:p>
          </table:table-cell>
          <table:table-cell office:value-type="string" table:style-name="tableheader">
            <text:p text:style-name="Table_20_Heading"> Price()  </text:p>
          </table:table-cell>
          <table:table-cell office:value-type="string" table:style-name="tableheader">
            <text:p text:style-name="Table_20_Heading"> Not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Original Qty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20mm 3030 Black Al profiles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2.2       </text:p>
          </table:table-cell>
          <table:table-cell office:value-type="string" table:style-name="tablecell">
            <text:p text:style-name="tablealignleft"> 8.8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0mm 3030 Black Al profiles                                   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2.1       </text:p>
          </table:table-cell>
          <table:table-cell office:value-type="string" table:style-name="tablecell">
            <text:p text:style-name="tablealignleft"> 12.6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00mm 3030 Black Al profiles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2.5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15mm 2020 Black Al profiles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.2       </text:p>
          </table:table-cell>
          <table:table-cell office:value-type="string" table:style-name="tablecell">
            <text:p text:style-name="tablealignleft"> 2.4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235mm 2020 Black Al profiles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 8mm linear rods 450mm   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.1       </text:p>
          </table:table-cell>
          <table:table-cell office:value-type="string" table:style-name="tablecell">
            <text:p text:style-name="tablealignleft"> 4.2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 10mm linear rods 410mm                        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.3       </text:p>
          </table:table-cell>
          <table:table-cell office:value-type="string" table:style-name="tablecell">
            <text:p text:style-name="tablealignleft"> 4.6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ia 12mm linear rods 400mm  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2.5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M8UU linear bearings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0.9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3909929.html?spm=2114.12010615.8148356.7.20df4700ZB32Z5" text:style-name="Internet_20_link" text:visited-style-name="Visited_20_Internet_20_Link">https://www.aliexpress.com/item/32853909929.html?spm=2114.12010615.8148356.7.20df4700ZB32Z5</text:a>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4             </text:p>
          </table:table-cell>
        </table:table-row>
        <table:table-row>
          <table:table-cell office:value-type="string" table:style-name="tablecell">
            <text:p text:style-name="tablealignleft"> LM10UU linear bearings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6898236.html?spm=a2g0o.productlist.0.0.5c8e4aa5Tsw2gn&amp;algo_pvid=59640c3e-1d98-4ca8-b2b6-fa60ead70a16&amp;algo_expid=59640c3e-1d98-4ca8-b2b6-fa60ead70a16-19&amp;btsid=c8cd0b13-f05a-4f54-8e20-5044eb97505b&amp;ws_ab_test=searchweb0_0,searchweb201602_4,searchweb201603_52" text:style-name="Internet_20_link" text:visited-style-name="Visited_20_Internet_20_Link">https://www.aliexpress.com/item/32856898236.html?spm=a2g0o.productlist.0.0.5c8e4aa5Tsw2gn&amp;algo_pvid=59640c3e-1d98-4ca8-b2b6-fa60ead70a16&amp;algo_expid=59640c3e-1d98-4ca8-b2b6-fa60ead70a16-19&amp;btsid=c8cd0b13-f05a-4f54-8e20-5044eb97505b&amp;ws_ab_test=searchweb0_0,searchweb201602_4,searchweb201603_52</text:a>  </text:p>
          </table:table-cell>
          <table:table-cell office:value-type="string" table:style-name="tablecell">
            <text:p text:style-name="tablealignleft"> 4             </text:p>
          </table:table-cell>
        </table:table-row>
        <table:table-row>
          <table:table-cell office:value-type="string" table:style-name="tablecell">
            <text:p text:style-name="tablealignleft"> LM10LUU linear bearings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8761675.html?spm=2114.12010615.8148356.1.2bb81edcaECV0c" text:style-name="Internet_20_link" text:visited-style-name="Visited_20_Internet_20_Link">https://www.aliexpress.com/item/32858761675.html?spm=2114.12010615.8148356.1.2bb81edcaECV0c</text:a>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2             </text:p>
          </table:table-cell>
        </table:table-row>
        <table:table-row>
          <table:table-cell office:value-type="string" table:style-name="tablecell">
            <text:p text:style-name="tablealignleft"> LM12UU linear bearings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858115295.html?spm=a2g0o.productlist.0.0.240f347bLYn4Rs&amp;algo_pvid=4fbcd93a-90e1-4a23-adf2-070303358367&amp;algo_expid=4fbcd93a-90e1-4a23-adf2-070303358367-9&amp;btsid=f6134290-11c5-4a80-bb08-d08c677dbb11&amp;ws_ab_test=searchweb0_0,searchweb201602_4,searchweb201603_52" text:style-name="Internet_20_link" text:visited-style-name="Visited_20_Internet_20_Link">https://www.aliexpress.com/item/32858115295.html?spm=a2g0o.productlist.0.0.240f347bLYn4Rs&amp;algo_pvid=4fbcd93a-90e1-4a23-adf2-070303358367&amp;algo_expid=4fbcd93a-90e1-4a23-adf2-070303358367-9&amp;btsid=f6134290-11c5-4a80-bb08-d08c677dbb11&amp;ws_ab_test=searchweb0_0,searchweb201602_4,searchweb201603_52</text:a>   </text:p>
          </table:table-cell>
          <table:table-cell office:value-type="string" table:style-name="tablecell">
            <text:p text:style-name="tablealignleft"> 8             </text:p>
          </table:table-cell>
        </table:table-row>
        <table:table-row>
          <table:table-cell office:value-type="string" table:style-name="tablecell">
            <text:p text:style-name="tablealignleft"> L type bracket for 3030 extrusion                                     </text:p>
          </table:table-cell>
          <table:table-cell office:value-type="string" table:style-name="tablecell">
            <text:p text:style-name="tablealignleft"> 30        </text:p>
          </table:table-cell>
          <table:table-cell office:value-type="string" table:style-name="tablecell">
            <text:p text:style-name="tablealignleft"> 0.4       </text:p>
          </table:table-cell>
          <table:table-cell office:value-type="string" table:style-name="tablecell">
            <text:p text:style-name="tablealignleft"> 12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 type bracket for 2020 extrusion                            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.3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 3030 corner brackets                                   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.3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 pcs Black M5*10 Button Head Socket Bolts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 M6*10 Button Head Socket Bolts with 30-M6 Hummer nuts  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.05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Black M3 Socket head screws               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pcs M5 T Hammer Nuts for 3030 extrusion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pcs M5 T Hammer Nuts for 2020 extrusion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4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在庫確認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             </text:p>
          </table:table-cell>
        </table:table-row>
        <table:table-row>
          <table:table-cell office:value-type="string" table:style-name="tablecell">
            <text:p text:style-name="tablealignleft"> 3mm dowel pins                                                 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>
            <text:p text:style-name="tablealignleft"> 0.2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0pcs M3 5×5 Brass knurled insert        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cps 3030 end Caps                                          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50 8*50 Levelling feet     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ma17 350mm Tr8*8 leadscrew linaer steppper with Anti-backlash nuts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30        </text:p>
          </table:table-cell>
          <table:table-cell office:value-type="string" table:style-name="tablecell">
            <text:p text:style-name="tablealignleft"> 60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EMA 17 40mm Stepper Motors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在庫確認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4             </text:p>
          </table:table-cell>
        </table:table-row>
        <table:table-row>
          <table:table-cell office:value-type="string" table:style-name="tablecell">
            <text:p text:style-name="tablealignleft"> GT2 Timing Pulley (20 teeth) 5mm bore for 6mm belt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.75      </text:p>
          </table:table-cell>
          <table:table-cell office:value-type="string" table:style-name="tablecell">
            <text:p text:style-name="tablealignleft"> 3.5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T2 Idler Pulley (20 teeth) 3mm bore                           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12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T2 Idler Pulley without teeth (20 teeth) 3mm bore           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5m Polyurethane GT2 6mm belt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2A Heated Bed 300×300*3mm with Glass 300*300*3mm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5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pcs Levelling screws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Insulation Pad 300*300*0.5mm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100kohm NTC3950 thermistor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0.8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24V 500W power supply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4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<text:a xlink:type="simple" xlink:href="https://www.aliexpress.com/item/32908478289.html?spm=a2g0o.productlist.0.0.4d5f40f8MlValA&amp;algo_pvid=95a0620a-902a-4497-a425-472abbad1f5e&amp;algo_expid=95a0620a-902a-4497-a425-472abbad1f5e-0&amp;btsid=919b4e4d-8c3b-4872-a3f6-7fa9a5fff6f1&amp;ws_ab_test=searchweb0_0,searchweb201602_4,searchweb201603_52" text:style-name="Internet_20_link" text:visited-style-name="Visited_20_Internet_20_Link">https://www.aliexpress.com/item/32908478289.html?spm=a2g0o.productlist.0.0.4d5f40f8MlValA&amp;algo_pvid=95a0620a-902a-4497-a425-472abbad1f5e&amp;algo_expid=95a0620a-902a-4497-a425-472abbad1f5e-0&amp;btsid=919b4e4d-8c3b-4872-a3f6-7fa9a5fff6f1&amp;ws_ab_test=searchweb0_0,searchweb201602_4,searchweb201603_52</text:a>   </text:p>
          </table:table-cell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RAMPS 1.4 with stepper drivers and display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0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RAMPS 1.4 fan extender module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DC-DC 24V-12V step down module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.5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Arduino MEGA 2560    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7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Power expansion module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V NPN M12 inductive sensor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Optical end stops                                            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1.6       </text:p>
          </table:table-cell>
          <table:table-cell office:value-type="string" table:style-name="tablecell">
            <text:p text:style-name="tablealignleft"> 6.4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C rocker switch power inlet socket w/ fuse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m x 24AWG 4 core UL2464 cable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6.6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m x 24AWG 2 core UL2464 cable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4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2m x 14AWG Silicone cable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5m x 24AWG 3core UL2464 cable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5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Titain Extruder with motor+E3D V6 hotend with Nozzels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30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pcs Metric Wrenches      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110V/220V 40W Welding Kits                 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10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  <table:table-row>
          <table:table-cell office:value-type="string" table:style-name="tablecell">
            <text:p text:style-name="tablealignleft"> 10pcs Black and 10pcs Red Y Type  Termimals                  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>
            <text:p text:style-name="tablealignleft"> 2         </text:p>
          </table:table-cell>
          <table:table-cell office:value-type="string" table:style-name="tablecell">
            <text:p text:style-name="tablealignleft"> 0         </text:p>
          </table:table-cell>
          <table:table-cell office:value-type="string" table:style-name="tablecell"/>
          <table:table-cell office:value-type="string" table:style-name="tablecell">
            <text:p text:style-name="tablealignleft"> 1             </text:p>
          </table:table-cell>
        </table:table-row>
      </table:table>
      <text:p text:style-name="Text_20_body">-</text:p>
      <text:p text:style-name="Text_20_body">標準仕様のhypercube evolutionより、印刷パーツを変更した。</text:p>
      <text:p text:style-name="Text_20_body">X軸のLM8UUが簡単に抜けるので、ネジ締結式に変更。
<draw:frame draw:style-name="media" draw:name="5" text:anchor-type="as-char" draw:z-index="5" svg:width="7.9375cm" style:rel-width="100%" svg:height="8.15625cm" style:rel-height="scale"><draw:image xlink:href="Pictures/5247ded8c7fa2183f83e6f6325528ab8.png" xlink:type="simple" xlink:show="embed" xlink:actuate="onLoad"/></draw:frame>
<text:a xlink:type="simple" xlink:href="http://www.deepsky.jp/wiki/lib/exe/fetch.php?media=memo:3dp:x_carriage_hcevo_v2.1c_lm8luu.zip" text:style-name="Internet_20_link" text:visited-style-name="Visited_20_Internet_20_Link">x_carriage_hcevo_v2.1c_lm8luu.zip</text:a></text:p>
      <text:p text:style-name="Text_20_body">Z軸のブレ防止
<text:a xlink:type="simple" xlink:href="https://www.thingiverse.com/thing:2583411" text:style-name="Internet_20_link" text:visited-style-name="Visited_20_Internet_20_Link">Hypercube Evolution Lead Screw Bracket 8mm with 608ZZ bearing by chanders - Thingiverse</text:a>	</text:p>
      <text:p text:style-name="Text_20_body">Z軸のバックラッシュナットはこれが届いた。→Z軸の押さえは自作すること。</text:p>
      <text:p text:style-name="Text_20_body"><text:a xlink:type="simple" xlink:href="https://www.aliexpress.com/item/32518758192.html?spm=a2g0o.detail.1000060.3.2a4d46dbDHai6Q&amp;gps-id=pcDetailBottomMoreThisSeller&amp;scm=1007.13339.146401.0&amp;scm_id=1007.13339.146401.0&amp;scm-url=1007.13339.146401.0&amp;pvid=a88d4ca3-8295-4248-aa42-accacefecdd2" text:style-name="Internet_20_link" text:visited-style-name="Visited_20_Internet_20_Link">T8 eliminate clearance nut anti backlash nut POM nut trapezoidal screw nut lead 1mm 2mm 4mm 8mm 10mm 12mm 14mm-in 3D Printer Parts &amp; Accessories from Computer &amp; Office on AliExpress - 11.11_Double 11_Singles' Day</text:a>
<draw:frame draw:style-name="media" draw:name="6" text:anchor-type="as-char" draw:z-index="6" svg:width="7.9375cm" style:rel-width="100%" svg:height="4.46484375cm" style:rel-height="scale"><draw:image xlink:href="Pictures/6a4c995f6bea975f82d769b3eba05849.png" xlink:type="simple" xlink:show="embed" xlink:actuate="onLoad"/></draw:frame></text:p>
      <text:h text:style-name="Heading_20_2" text:outline-level="2"><text:bookmark-start text:name="__RefHeading___ボツになったメモ_6"/><text:bookmark-start text:name="ボツになったメモ"/>ボツになったメモ<text:bookmark-end text:name="__RefHeading___ボツになったメモ_6"/><text:bookmark-end text:name="ボツになったメモ"/></text:h>
      <text:p text:style-name="Text_20_body">先人が作った参考部品表（未使用）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ategory          </text:p>
          </table:table-cell>
          <table:table-cell office:value-type="string" table:style-name="tablecell">
            <text:p text:style-name="tablealignleft"> Item                                        </text:p>
          </table:table-cell>
          <table:table-cell office:value-type="string" table:style-name="tablecell">
            <text:p text:style-name="tablealignleft"> Qty  </text:p>
          </table:table-cell>
          <table:table-cell office:value-type="string" table:style-name="tablecell">
            <text:p text:style-name="tablealignleft"> Price    </text:p>
          </table:table-cell>
          <table:table-cell office:value-type="string" table:style-name="tablecell">
            <text:p text:style-name="tablealignleft"> Total    </text:p>
          </table:table-cell>
          <table:table-cell office:value-type="string" table:style-name="tablecell">
            <text:p text:style-name="tablealignleft"> link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rame and Guides  </text:p>
          </table:table-cell>
          <table:table-cell office:value-type="string" table:style-name="tablecell">
            <text:p text:style-name="tablealignleft"> 3030 Extrusion (z) 500mm                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20.00   </text:p>
          </table:table-cell>
          <table:table-cell office:value-type="string" table:style-name="tablecell">
            <text:p text:style-name="tablealignleft"> <text:a xlink:type="simple" xlink:href="https://us.misumi-ec.com/vona2/detail/110302686450/?Inch=0" text:style-name="Internet_20_link" text:visited-style-name="Visited_20_Internet_20_Link">https://us.misumi-ec.com/vona2/detail/110302686450/?Inch=0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030 Extrusion (Y) 410mm                    </text:p>
          </table:table-cell>
          <table:table-cell office:value-type="string" table:style-name="tablecell">
            <text:p text:style-name="tablealignleft"> 6    </text:p>
          </table:table-cell>
          <table:table-cell office:value-type="string" table:style-name="tablecell">
            <text:p text:style-name="tablealignleft"> 24.60   </text:p>
          </table:table-cell>
          <table:table-cell office:value-type="string" table:style-name="tablecell">
            <text:p text:style-name="tablealignleft"> <text:a xlink:type="simple" xlink:href="https://us.misumi-ec.com/vona2/detail/110302686450/?Inch=0" text:style-name="Internet_20_link" text:visited-style-name="Visited_20_Internet_20_Link">https://us.misumi-ec.com/vona2/detail/110302686450/?Inch=0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030 Extrusion (x) 420mm                    </text:p>
          </table:table-cell>
          <table:table-cell office:value-type="string" table:style-name="tablecell">
            <text:p text:style-name="tablealignleft"> 5    </text:p>
          </table:table-cell>
          <table:table-cell office:value-type="string" table:style-name="tablecell">
            <text:p text:style-name="tablealignleft"> 21.00   </text:p>
          </table:table-cell>
          <table:table-cell office:value-type="string" table:style-name="tablecell">
            <text:p text:style-name="tablealignleft"> <text:a xlink:type="simple" xlink:href="https://us.misumi-ec.com/vona2/detail/110302686450/?Inch=0" text:style-name="Internet_20_link" text:visited-style-name="Visited_20_Internet_20_Link">https://us.misumi-ec.com/vona2/detail/110302686450/?Inch=0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020 Extrusion (x) 415mm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4.72    </text:p>
          </table:table-cell>
          <table:table-cell office:value-type="string" table:style-name="tablecell">
            <text:p text:style-name="tablealignleft"> <text:a xlink:type="simple" xlink:href="https://us.misumi-ec.com/vona2/detail/110302683830/?Inch=0" text:style-name="Internet_20_link" text:visited-style-name="Visited_20_Internet_20_Link">https://us.misumi-ec.com/vona2/detail/110302683830/?Inch=0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020 Extrusion (y) 195mm                    </text:p>
          </table:table-cell>
          <table:table-cell office:value-type="string" table:style-name="tablecell">
            <text:p text:style-name="tablealignleft"> 3    </text:p>
          </table:table-cell>
          <table:table-cell office:value-type="string" table:style-name="tablecell">
            <text:p text:style-name="tablealignleft"> 9.09    </text:p>
          </table:table-cell>
          <table:table-cell office:value-type="string" table:style-name="tablecell">
            <text:p text:style-name="tablealignleft"> <text:a xlink:type="simple" xlink:href="https://us.misumi-ec.com/vona2/detail/110302683830/?Inch=0" text:style-name="Internet_20_link" text:visited-style-name="Visited_20_Internet_20_Link">https://us.misumi-ec.com/vona2/detail/110302683830/?Inch=0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-Type 3030 Brackets                        </text:p>
          </table:table-cell>
          <table:table-cell office:value-type="string" table:style-name="tablecell">
            <text:p text:style-name="tablealignleft"> 24   </text:p>
          </table:table-cell>
          <table:table-cell office:value-type="string" table:style-name="tablecell">
            <text:p text:style-name="tablealignleft"> 7.20    </text:p>
          </table:table-cell>
          <table:table-cell office:value-type="string" table:style-name="tablecell">
            <text:p text:style-name="tablealignleft"> <text:a xlink:type="simple" xlink:href="https://www.aliexpress.com/item/T-slot-L-type-90-degree-EU-standard-3030-aluminum-profile-Inside-corner-connector-bracket-with/32772827830.html?spm=2114.13010608.0.0.vwn135" text:style-name="Internet_20_link" text:visited-style-name="Visited_20_Internet_20_Link">https://www.aliexpress.com/item/T-slot-L-type-90-degree-EU-standard-3030-aluminum-profile-Inside-corner-connector-bracket-with/32772827830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030 Corner Brackets 20pcs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.28    </text:p>
          </table:table-cell>
          <table:table-cell office:value-type="string" table:style-name="tablecell">
            <text:p text:style-name="tablealignleft"> <text:a xlink:type="simple" xlink:href="https://www.aliexpress.com/item/20pcs-lots-3030-corner-fitting-angle-aluminum-35-x-35-L-connector-bracket-fastener-match-use/32733275167.html?spm=2114.13010608.0.0.mTb6EB" text:style-name="Internet_20_link" text:visited-style-name="Visited_20_Internet_20_Link">https://www.aliexpress.com/item/20pcs-lots-3030-corner-fitting-angle-aluminum-35-x-35-L-connector-bracket-fastener-match-use/32733275167.html?spm=2114.13010608.0.0.mTb6EB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8mm Guide Rods (450mm)  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6.00   </text:p>
          </table:table-cell>
          <table:table-cell office:value-type="string" table:style-name="tablecell">
            <text:p text:style-name="tablealignleft"> <text:a xlink:type="simple" xlink:href="https://www.amazon.com/PDTech-diameter-bearing-hardened-251mm-500mm/dp/B06W5H3DSV/ref=pd_sbs_328_4?_encoding=UTF8&amp;pd_rd_i=B06W5H3DSV&amp;pd_rd_r=RG809DHBJP8CZEKH2Z94&amp;pd_rd_w=rlwsP&amp;pd_rd_wg=rP4n9&amp;psc=1&amp;refRID=RG809DHBJP8CZEKH2Z94" text:style-name="Internet_20_link" text:visited-style-name="Visited_20_Internet_20_Link">https://www.amazon.com/PDTech-diameter-bearing-hardened-251mm-500mm/dp/B06W5H3DSV/ref=pd_sbs_328_4?_encoding=UTF8&amp;pd_rd_i=B06W5H3DSV&amp;pd_rd_r=RG809DHBJP8CZEKH2Z94&amp;pd_rd_w=rlwsP&amp;pd_rd_wg=rP4n9&amp;psc=1&amp;refRID=RG809DHBJP8CZEKH2Z94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0mm Guide Rods (420mm) 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6.00   </text:p>
          </table:table-cell>
          <table:table-cell office:value-type="string" table:style-name="tablecell">
            <text:p text:style-name="tablealignleft"> <text:a xlink:type="simple" xlink:href="https://www.amazon.com/PDTech-diameter-bearing-hardened-251mm-500mm/dp/B06W5H3DSV/ref=pd_sbs_328_4?_encoding=UTF8&amp;pd_rd_i=B06W5H3DSV&amp;pd_rd_r=RG809DHBJP8CZEKH2Z94&amp;pd_rd_w=rlwsP&amp;pd_rd_wg=rP4n9&amp;psc=1&amp;refRID=RG809DHBJP8CZEKH2Z94" text:style-name="Internet_20_link" text:visited-style-name="Visited_20_Internet_20_Link">https://www.amazon.com/PDTech-diameter-bearing-hardened-251mm-500mm/dp/B06W5H3DSV/ref=pd_sbs_328_4?_encoding=UTF8&amp;pd_rd_i=B06W5H3DSV&amp;pd_rd_r=RG809DHBJP8CZEKH2Z94&amp;pd_rd_w=rlwsP&amp;pd_rd_wg=rP4n9&amp;psc=1&amp;refRID=RG809DHBJP8CZEKH2Z94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2mm Guide Rods(400mm)                  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46.00   </text:p>
          </table:table-cell>
          <table:table-cell office:value-type="string" table:style-name="tablecell">
            <text:p text:style-name="tablealignleft"> <text:a xlink:type="simple" xlink:href="https://www.amazon.com/PDTech-diameter-bearing-hardened-251mm-500mm/dp/B06W5H3DSV/ref=pd_sbs_328_4?_encoding=UTF8&amp;pd_rd_i=B06W5H3DSV&amp;pd_rd_r=RG809DHBJP8CZEKH2Z94&amp;pd_rd_w=rlwsP&amp;pd_rd_wg=rP4n9&amp;psc=1&amp;refRID=RG809DHBJP8CZEKH2Z94" text:style-name="Internet_20_link" text:visited-style-name="Visited_20_Internet_20_Link">https://www.amazon.com/PDTech-diameter-bearing-hardened-251mm-500mm/dp/B06W5H3DSV/ref=pd_sbs_328_4?_encoding=UTF8&amp;pd_rd_i=B06W5H3DSV&amp;pd_rd_r=RG809DHBJP8CZEKH2Z94&amp;pd_rd_w=rlwsP&amp;pd_rd_wg=rP4n9&amp;psc=1&amp;refRID=RG809DHBJP8CZEKH2Z94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Fastners          </text:p>
          </table:table-cell>
          <table:table-cell office:value-type="string" table:style-name="tablecell">
            <text:p text:style-name="tablealignleft"> M5X10 100pc lot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8.75    </text:p>
          </table:table-cell>
          <table:table-cell office:value-type="string" table:style-name="tablecell">
            <text:p text:style-name="tablealignleft"> <text:a xlink:type="simple" xlink:href="https://www.aliexpress.com/item/100pcs-lot-M5-10-Bolt-A2-70-ISO7380-Button-Head-Socket-Screw-Bolt-SUS304-Stainless-Steel/32328885247.html?spm=2114.13010608.0.0.vwn135" text:style-name="Internet_20_link" text:visited-style-name="Visited_20_Internet_20_Link">https://www.aliexpress.com/item/100pcs-lot-M5-10-Bolt-A2-70-ISO7380-Button-Head-Socket-Screw-Bolt-SUS304-Stainless-Steel/32328885247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6 set        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4.49    </text:p>
          </table:table-cell>
          <table:table-cell office:value-type="string" table:style-name="tablecell">
            <text:p text:style-name="tablealignleft"> <text:a xlink:type="simple" xlink:href="https://www.aliexpress.com/item/120pcs-m6-8-to-25-ISO7880-Stainless-steel-304-M6-hex-socket-button-head-screw-and/32799855529.html?spm=2114.01010208.3.34.nxcj4Q&amp;ws_ab_test=searchweb0_0,searchweb201602_1_10152_10065_10151_10208_10130_10068_10136_10137_10060_10155_10062_437_10154_5300012_10056_10055_10054_10059_303_100031_10099_10103_10102_10096_10052_10053_10142_10107_10050_10051_5030012_10084_10083_10080_10082_10081_10178_10110_519_10111_10112_10113_10114_10182_10078_10079_10073_10123_10189_142,searchweb201603_50,ppcSwitch_5&amp;btsid=ad32156c-c9c9-450b-be05-feb3c60ce37f&amp;algo_expid=47ce5386-4b83-4088-bc28-9ff41d0a622b-4&amp;algo_pvid=47ce5386-4b83-4088-bc28-9ff41d0a622b" text:style-name="Internet_20_link" text:visited-style-name="Visited_20_Internet_20_Link">https://www.aliexpress.com/item/120pcs-m6-8-to-25-ISO7880-Stainless-steel-304-M6-hex-socket-button-head-screw-and/32799855529.html?spm=2114.01010208.3.34.nxcj4Q&amp;ws_ab_test=searchweb0_0,searchweb201602_1_10152_10065_10151_10208_10130_10068_10136_10137_10060_10155_10062_437_10154_5300012_10056_10055_10054_10059_303_100031_10099_10103_10102_10096_10052_10053_10142_10107_10050_10051_5030012_10084_10083_10080_10082_10081_10178_10110_519_10111_10112_10113_10114_10182_10078_10079_10073_10123_10189_142,searchweb201603_50,ppcSwitch_5&amp;btsid=ad32156c-c9c9-450b-be05-feb3c60ce37f&amp;algo_expid=47ce5386-4b83-4088-bc28-9ff41d0a622b-4&amp;algo_pvid=47ce5386-4b83-4088-bc28-9ff41d0a622b</text:a>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5X12 100pc lost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11.90   </text:p>
          </table:table-cell>
          <table:table-cell office:value-type="string" table:style-name="tablecell">
            <text:p text:style-name="tablealignleft"> <text:a xlink:type="simple" xlink:href="https://www.aliexpress.com/item/100-PCS-M5-12-Button-Socket-Head-Cap-Screw-ISO7380-Stainless-Steel/32420406692.html?spm=2114.13010208.99999999.293.dMJJLY" text:style-name="Internet_20_link" text:visited-style-name="Visited_20_Internet_20_Link">https://www.aliexpress.com/item/100-PCS-M5-12-Button-Socket-Head-Cap-Screw-ISO7380-Stainless-Steel/32420406692.html?spm=2114.13010208.99999999.293.dMJJLY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3 Socket Head set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5.24    </text:p>
          </table:table-cell>
          <table:table-cell office:value-type="string" table:style-name="tablecell">
            <text:p text:style-name="tablealignleft"> <text:a xlink:type="simple" xlink:href="https://www.aliexpress.com/item/Hex-Socket-Head-Cap-Screw-M3-Qty-90pcs-in-Box-Assortment-Kits-SUS-304-M3-4/32334431524.html?spm=2114.13010608.0.0.vwn135" text:style-name="Internet_20_link" text:visited-style-name="Visited_20_Internet_20_Link">https://www.aliexpress.com/item/Hex-Socket-Head-Cap-Screw-M3-Qty-90pcs-in-Box-Assortment-Kits-SUS-304-M3-4/32334431524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5 T-Hammer Nuts for 3030 100pcs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.68    </text:p>
          </table:table-cell>
          <table:table-cell office:value-type="string" table:style-name="tablecell">
            <text:p text:style-name="tablealignleft"> <text:a xlink:type="simple" xlink:href="https://www.aliexpress.com/item/100pcs-30-M5-hammer-nut-M5-block-t-slot-nuts-for-3030-aluminum-profile-extrusion-Slot/32688393400.html?spm=2114.13010608.0.0.vwn135" text:style-name="Internet_20_link" text:visited-style-name="Visited_20_Internet_20_Link">https://www.aliexpress.com/item/100pcs-30-M5-hammer-nut-M5-block-t-slot-nuts-for-3030-aluminum-profile-extrusion-Slot/32688393400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5 T-Hammer Nuts for 2020 100pcs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.70    </text:p>
          </table:table-cell>
          <table:table-cell office:value-type="string" table:style-name="tablecell">
            <text:p text:style-name="tablealignleft"> <text:a xlink:type="simple" xlink:href="https://www.aliexpress.com/item/M5-T-Nut-Hammer-Nut-Aluminum-Connector-T-Fastener-Sliding-Nut-Nickel-Plated-Carbon-Steel-for/32619352982.html?spm=2114.13010608.0.0.mTb6EB" text:style-name="Internet_20_link" text:visited-style-name="Visited_20_Internet_20_Link">https://www.aliexpress.com/item/M5-T-Nut-Hammer-Nut-Aluminum-Connector-T-Fastener-Sliding-Nut-Nickel-Plated-Carbon-Steel-for/32619352982.html?spm=2114.13010608.0.0.mTb6EB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mm Dowel Pins 10pcs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1.90    </text:p>
          </table:table-cell>
          <table:table-cell office:value-type="string" table:style-name="tablecell">
            <text:p text:style-name="tablealignleft"> <text:a xlink:type="simple" xlink:href="https://www.aliexpress.com/item/GB119-304-Stainless-Steel-Cylindrical-Pin-Locating-Pin-M3-12/32789184323.html?spm=2114.13010608.0.0.iDrnoz" text:style-name="Internet_20_link" text:visited-style-name="Visited_20_Internet_20_Link">https://www.aliexpress.com/item/GB119-304-Stainless-Steel-Cylindrical-Pin-Locating-Pin-M3-12/32789184323.html?spm=2114.13010608.0.0.iDrnoz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mmX5X5 Knurled Inserts 100pcs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4.39    </text:p>
          </table:table-cell>
          <table:table-cell office:value-type="string" table:style-name="tablecell">
            <text:p text:style-name="tablealignleft"> <text:a xlink:type="simple" xlink:href="https://www.banggood.com/100pcs-M3x5x5mm-Metric-Threaded-Brass-Knurl-Round-Insert-Nuts-p-1050182.html?rmmds=search" text:style-name="Internet_20_link" text:visited-style-name="Visited_20_Internet_20_Link">https://www.banggood.com/100pcs-M3x5x5mm-Metric-Threaded-Brass-Knurl-Round-Insert-Nuts-p-1050182.html?rmmds=search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www.aliexpress.com/item/200pcs-M3-x-5mm-x-OD-5mm-Injection-Molding-Brass-Knurled-Thread-Inserts-Nuts/32428057127.html?spm=2114.13010208.99999999.277.dMJJLY" text:style-name="Internet_20_link" text:visited-style-name="Visited_20_Internet_20_Link">https://www.aliexpress.com/item/200pcs-M3-x-5mm-x-OD-5mm-Injection-Molding-Brass-Knurled-Thread-Inserts-Nuts/32428057127.html?spm=2114.13010208.99999999.277.dMJJLY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mm nuts                                    </text:p>
          </table:table-cell>
          <table:table-cell office:value-type="string" table:style-name="tablecell">
            <text:p text:style-name="tablealignleft"> 50   </text:p>
          </table:table-cell>
          <table:table-cell office:value-type="string" table:style-name="tablecell">
            <text:p text:style-name="tablealignleft"> 5.00    </text:p>
          </table:table-cell>
          <table:table-cell office:value-type="string" table:style-name="tablecell">
            <text:p text:style-name="tablealignleft"> <text:a xlink:type="simple" xlink:href="https://www.aliexpress.com/item/M3-1pcs-304-stainless-steel-hex-nuts-3mm-Silvery-hexagon-nut-A2-70-nuts-against-rusting/32688947885.html?spm=2114.01010208.3.2.FjFcTZ&amp;ws_ab_test=searchweb0_0,searchweb201602_1_10152_10065_10151_10208_10130_10068_10136_10137_10060_10155_10062_437_10154_5300012_10056_10055_10054_10059_303_100031_10099_10103_10102_10096_10052_10053_10142_10107_10050_10051_5030012_10084_10083_10080_10082_10081_10178_10110_519_10111_10112_10113_10114_10182_10078_10079_10073_10123_10189_142,searchweb201603_50,ppcSwitch_5&amp;btsid=abdb15fa-3f54-4963-aaa1-5ca62477784d&amp;algo_expid=da501ab4-68a7-4410-bbd9-872572d27058-0&amp;algo_pvid=da501ab4-68a7-4410-bbd9-872572d27058" text:style-name="Internet_20_link" text:visited-style-name="Visited_20_Internet_20_Link">https://www.aliexpress.com/item/M3-1pcs-304-stainless-steel-hex-nuts-3mm-Silvery-hexagon-nut-A2-70-nuts-against-rusting/32688947885.html?spm=2114.01010208.3.2.FjFcTZ&amp;ws_ab_test=searchweb0_0,searchweb201602_1_10152_10065_10151_10208_10130_10068_10136_10137_10060_10155_10062_437_10154_5300012_10056_10055_10054_10059_303_100031_10099_10103_10102_10096_10052_10053_10142_10107_10050_10051_5030012_10084_10083_10080_10082_10081_10178_10110_519_10111_10112_10113_10114_10182_10078_10079_10073_10123_10189_142,searchweb201603_50,ppcSwitch_5&amp;btsid=abdb15fa-3f54-4963-aaa1-5ca62477784d&amp;algo_expid=da501ab4-68a7-4410-bbd9-872572d27058-0&amp;algo_pvid=da501ab4-68a7-4410-bbd9-872572d27058</text:a>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mm washer lot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2.37    </text:p>
          </table:table-cell>
          <table:table-cell office:value-type="string" table:style-name="tablecell">
            <text:p text:style-name="tablealignleft"> <text:a xlink:type="simple" xlink:href="https://www.aliexpress.com/item/M2-M2-5-M3-M4-M5-M6-304-stainless-steel-flat-washer-thick-washers/32480666523.html?spm=2114.01010208.3.2.eYCUAj&amp;ws_ab_test=searchweb0_0,searchweb201602_1_10152_10065_10151_10208_10130_10068_10136_10137_10060_10155_10062_437_10154_5300012_10056_10055_10054_10059_303_100031_10099_10103_10102_10096_10052_10053_10142_10107_10050_10051_5030012_10084_10083_10080_10082_10081_10178_10110_519_10111_10112_10113_10114_10182_10078_10079_10073_10123_10189_142,searchweb201603_50,ppcSwitch_5&amp;btsid=15e521d1-e1ba-4d69-b9d7-ebda27dded8b&amp;algo_expid=c1aec06a-0f26-45b1-a280-07162a4c2786-0&amp;algo_pvid=c1aec06a-0f26-45b1-a280-07162a4c2786" text:style-name="Internet_20_link" text:visited-style-name="Visited_20_Internet_20_Link">https://www.aliexpress.com/item/M2-M2-5-M3-M4-M5-M6-304-stainless-steel-flat-washer-thick-washers/32480666523.html?spm=2114.01010208.3.2.eYCUAj&amp;ws_ab_test=searchweb0_0,searchweb201602_1_10152_10065_10151_10208_10130_10068_10136_10137_10060_10155_10062_437_10154_5300012_10056_10055_10054_10059_303_100031_10099_10103_10102_10096_10052_10053_10142_10107_10050_10051_5030012_10084_10083_10080_10082_10081_10178_10110_519_10111_10112_10113_10114_10182_10078_10079_10073_10123_10189_142,searchweb201603_50,ppcSwitch_5&amp;btsid=15e521d1-e1ba-4d69-b9d7-ebda27dded8b&amp;algo_expid=c1aec06a-0f26-45b1-a280-07162a4c2786-0&amp;algo_pvid=c1aec06a-0f26-45b1-a280-07162a4c2786</text:a>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tors            </text:p>
          </table:table-cell>
          <table:table-cell office:value-type="string" table:style-name="tablecell">
            <text:p text:style-name="tablealignleft"> NEMA 17 Lead Screw M8 ~30mm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56.78   </text:p>
          </table:table-cell>
          <table:table-cell office:value-type="string" table:style-name="tablecell">
            <text:p text:style-name="tablealignleft"> <text:a xlink:type="simple" xlink:href="https://www.aliexpress.com/item/New-3D-Printer-NEMA-17-Lead-Screw-300mm-Stepper-Motor-Z-Axis-3D-Printer-KIT-Step/32579962696.html?spm=2114.13010608.0.0.UfVwc7" text:style-name="Internet_20_link" text:visited-style-name="Visited_20_Internet_20_Link">https://www.aliexpress.com/item/New-3D-Printer-NEMA-17-Lead-Screw-300mm-Stepper-Motor-Z-Axis-3D-Printer-KIT-Step/32579962696.html?spm=2114.13010608.0.0.UfVwc7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EMA 17 42mm Stepper Motors (3 pcs)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24.40   </text:p>
          </table:table-cell>
          <table:table-cell office:value-type="string" table:style-name="tablecell">
            <text:p text:style-name="tablealignleft"> <text:a xlink:type="simple" xlink:href="https://www.aliexpress.com/item/CE-certification-3pcs-4-lead-Nema17-Stepper-Motor-42-motor-D-shaft-motor-42BYGH-1-7A/32786907415.html?spm=2114.13010608.0.0.vwn135" text:style-name="Internet_20_link" text:visited-style-name="Visited_20_Internet_20_Link">https://www.aliexpress.com/item/CE-certification-3pcs-4-lead-Nema17-Stepper-Motor-42-motor-D-shaft-motor-42BYGH-1-7A/32786907415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www.aliexpress.com/item/3pcs-CE-certification-1pcs-4-lead-Nema17-Stepper-Motor-42-motor-Nema-17-motor-42BYGH-1/32678690816.html?spm=2114.01010208.3.10.r5xYSA&amp;ws_ab_test=searchweb0_0,searchweb201602_1_10152_10065_10151_10068_10130_10136_10137_10060_10155_10062_437_10154_10056_10055_10054_10059_303_100031_10099_10103_10102_10096_10052_10053_10142_10107_10050_10051_5030012_10084_10083_10080_10082_10081_10178_10110_519_10111_10112_10113_10114_10182_10078_10079_10073_10123_10189_142,searchweb201603_16,ppcSwitch_5&amp;btsid=fb78ffe7-5bdc-4f40-8bb4-f28edbf16860&amp;algo_expid=87565ff0-d240-42ff-add7-69db35d2d185-1&amp;algo_pvid=87565ff0-d240-42ff-add7-69db35d2d185" text:style-name="Internet_20_link" text:visited-style-name="Visited_20_Internet_20_Link">https://www.aliexpress.com/item/3pcs-CE-certification-1pcs-4-lead-Nema17-Stepper-Motor-42-motor-Nema-17-motor-42BYGH-1/32678690816.html?spm=2114.01010208.3.10.r5xYSA&amp;ws_ab_test=searchweb0_0,searchweb201602_1_10152_10065_10151_10068_10130_10136_10137_10060_10155_10062_437_10154_10056_10055_10054_10059_303_100031_10099_10103_10102_10096_10052_10053_10142_10107_10050_10051_5030012_10084_10083_10080_10082_10081_10178_10110_519_10111_10112_10113_10114_10182_10078_10079_10073_10123_10189_142,searchweb201603_16,ppcSwitch_5&amp;btsid=fb78ffe7-5bdc-4f40-8bb4-f28edbf16860&amp;algo_expid=87565ff0-d240-42ff-add7-69db35d2d185-1&amp;algo_pvid=87565ff0-d240-42ff-add7-69db35d2d185</text:a>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ti-backlash nut       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3.98    </text:p>
          </table:table-cell>
          <table:table-cell office:value-type="string" table:style-name="tablecell">
            <text:p text:style-name="tablealignleft"> <text:a xlink:type="simple" xlink:href="https://www.banggood.com/T8-Anti-Backlash-Spring-Loaded-Nut-For-4mm-Acme-Threaded-Rod-Lead-Screws-3D-Printer-Accessories-p-1140252.html?rmmds=cart" text:style-name="Internet_20_link" text:visited-style-name="Visited_20_Internet_20_Link">https://www.banggood.com/T8-Anti-Backlash-Spring-Loaded-Nut-For-4mm-Acme-Threaded-Rod-Lead-Screws-3D-Printer-Accessories-p-1140252.html?rmmds=cart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www.aliexpress.com/wholesale?catId=0&amp;initiative_id=SB_20170612205908&amp;SearchText=t8+anti+backlash" text:style-name="Internet_20_link" text:visited-style-name="Visited_20_Internet_20_Link">https://www.aliexpress.com/wholesale?catId=0&amp;initiative_id=SB_20170612205908&amp;SearchText=t8+anti+backlash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Pulley and Belts  </text:p>
          </table:table-cell>
          <table:table-cell office:value-type="string" table:style-name="tablecell">
            <text:p text:style-name="tablealignleft"> GT2 Timing Pullley 20t, 5mmbore, 6mm belt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.22    </text:p>
          </table:table-cell>
          <table:table-cell office:value-type="string" table:style-name="tablecell">
            <text:p text:style-name="tablealignleft"> <text:a xlink:type="simple" xlink:href="https://www.aliexpress.com/item/GT2-Timing-Pulley-20teeth-20-teeth-Alumium-Bore-5mm-fit-for-GT2-belt-Width-6mm/32434506931.html?spm=2114.01010208.3.2.60AXrV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8e75f15a-e19c-45b1-8f93-ae4ce050e3d7&amp;algo_expid=1b1c0147-d51a-4e1a-a31e-b3a02e29bf25-0&amp;algo_pvid=1b1c0147-d51a-4e1a-a31e-b3a02e29bf25" text:style-name="Internet_20_link" text:visited-style-name="Visited_20_Internet_20_Link">https://www.aliexpress.com/item/GT2-Timing-Pulley-20teeth-20-teeth-Alumium-Bore-5mm-fit-for-GT2-belt-Width-6mm/32434506931.html?spm=2114.01010208.3.2.60AXrV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8e75f15a-e19c-45b1-8f93-ae4ce050e3d7&amp;algo_expid=1b1c0147-d51a-4e1a-a31e-b3a02e29bf25-0&amp;algo_pvid=1b1c0147-d51a-4e1a-a31e-b3a02e29bf25</text:a>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T2 Idler Pulley 20t 3mm bore (10pcs)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17.99   </text:p>
          </table:table-cell>
          <table:table-cell office:value-type="string" table:style-name="tablecell">
            <text:p text:style-name="tablealignleft"> <text:a xlink:type="simple" xlink:href="https://www.aliexpress.com/item/10Pcs-2GT-16-teeth-20-Teeth-Idle-Pulley-Tensioner-Wheel-Bore-3-4-5mm-with-Bearing/32727114180.html?spm=2114.01010208.3.2.4rODdI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cc6bf98d-2a86-471d-85fb-6f3064db3cb4&amp;algo_expid=d94491b4-5271-458f-80e8-27825439515a-0&amp;algo_pvid=d94491b4-5271-458f-80e8-27825439515a" text:style-name="Internet_20_link" text:visited-style-name="Visited_20_Internet_20_Link">https://www.aliexpress.com/item/10Pcs-2GT-16-teeth-20-Teeth-Idle-Pulley-Tensioner-Wheel-Bore-3-4-5mm-with-Bearing/32727114180.html?spm=2114.01010208.3.2.4rODdI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cc6bf98d-2a86-471d-85fb-6f3064db3cb4&amp;algo_expid=d94491b4-5271-458f-80e8-27825439515a-0&amp;algo_pvid=d94491b4-5271-458f-80e8-27825439515a</text:a>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GT2 Idler Pulley no teeth 3mm bore (10pcs)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17.99   </text:p>
          </table:table-cell>
          <table:table-cell office:value-type="string" table:style-name="tablecell">
            <text:p text:style-name="tablealignleft"> <text:a xlink:type="simple" xlink:href="https://www.aliexpress.com/item/10Pcs-2GT-16-teeth-20-Teeth-Idle-Pulley-Tensioner-Wheel-Bore-3-4-5mm-with-Bearing/32727114180.html?spm=2114.01010208.3.2.4rODdI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cc6bf98d-2a86-471d-85fb-6f3064db3cb4&amp;algo_expid=d94491b4-5271-458f-80e8-27825439515a-0&amp;algo_pvid=d94491b4-5271-458f-80e8-27825439515a" text:style-name="Internet_20_link" text:visited-style-name="Visited_20_Internet_20_Link">https://www.aliexpress.com/item/10Pcs-2GT-16-teeth-20-Teeth-Idle-Pulley-Tensioner-Wheel-Bore-3-4-5mm-with-Bearing/32727114180.html?spm=2114.01010208.3.2.4rODdI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cc6bf98d-2a86-471d-85fb-6f3064db3cb4&amp;algo_expid=d94491b4-5271-458f-80e8-27825439515a-0&amp;algo_pvid=d94491b4-5271-458f-80e8-27825439515a</text:a>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5M gt2 6MM BELT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7.10    </text:p>
          </table:table-cell>
          <table:table-cell office:value-type="string" table:style-name="tablecell">
            <text:p text:style-name="tablealignleft"> <text:a xlink:type="simple" xlink:href="https://www.aliexpress.com/item/Top-Quality-PU-With-Steel-Core-Gt2-Timing-Belt-6mm-Width-5m-A-Pack-Thermoplastic-Polyurethane/32806141650.html?spm=2114.01010208.3.2.6SF949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2f2d09d1-2e82-419c-9cd8-50964984b5d3&amp;algo_expid=bc0c2cbc-991e-42d7-bd88-a31b113e0899-0&amp;algo_pvid=bc0c2cbc-991e-42d7-bd88-a31b113e0899" text:style-name="Internet_20_link" text:visited-style-name="Visited_20_Internet_20_Link">https://www.aliexpress.com/item/Top-Quality-PU-With-Steel-Core-Gt2-Timing-Belt-6mm-Width-5m-A-Pack-Thermoplastic-Polyurethane/32806141650.html?spm=2114.01010208.3.2.6SF949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2f2d09d1-2e82-419c-9cd8-50964984b5d3&amp;algo_expid=bc0c2cbc-991e-42d7-bd88-a31b113e0899-0&amp;algo_pvid=bc0c2cbc-991e-42d7-bd88-a31b113e0899</text:a>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inear Bearings   </text:p>
          </table:table-cell>
          <table:table-cell office:value-type="string" table:style-name="tablecell">
            <text:p text:style-name="tablealignleft"> LM12UU (10pcs)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9.40    </text:p>
          </table:table-cell>
          <table:table-cell office:value-type="string" table:style-name="tablecell">
            <text:p text:style-name="tablealignleft"> <text:a xlink:type="simple" xlink:href="https://www.aliexpress.com/item/Free-shipping-LM12UU-12mm-Linear-Ball-Bearing-Bushing-Linear-Bearings-CNC-parts-3d-printer-parts-LM12/32227097629.html?spm=2114.01010208.3.10.s93K1t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d3612284-f951-42ed-a6f7-48566e0a641a&amp;algo_expid=1ccecd95-1b88-46b0-9734-253b0f143dd2-1&amp;algo_pvid=1ccecd95-1b88-46b0-9734-253b0f143dd2" text:style-name="Internet_20_link" text:visited-style-name="Visited_20_Internet_20_Link">https://www.aliexpress.com/item/Free-shipping-LM12UU-12mm-Linear-Ball-Bearing-Bushing-Linear-Bearings-CNC-parts-3d-printer-parts-LM12/32227097629.html?spm=2114.01010208.3.10.s93K1t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d3612284-f951-42ed-a6f7-48566e0a641a&amp;algo_expid=1ccecd95-1b88-46b0-9734-253b0f143dd2-1&amp;algo_pvid=1ccecd95-1b88-46b0-9734-253b0f143dd2</text:a>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M10UU (10pcs)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8.80    </text:p>
          </table:table-cell>
          <table:table-cell office:value-type="string" table:style-name="tablecell">
            <text:p text:style-name="tablealignleft"> <text:a xlink:type="simple" xlink:href="https://www.aliexpress.com/item/Free-shipping-LM10UU-10mm-Linear-Bushing-CNC-Linear-Bearings/921198237.html?spm=2114.01010208.3.10.Mk0ciP&amp;ws_ab_test=searchweb0_0,searchweb201602_2_10152_10065_10151_10068_10130_10136_10137_10060_10155_10062_437_10154_10056_10055_10054_10059_303_100031_10099_10103_10102_10096_10052_10053_10142_10107_10050_10051_5030013_10084_10083_10080_10082_10081_10178_10110_519_10111_10112_10113_10114_10182_10078_10079_10073_10123_10189_142,searchweb201603_13,ppcSwitch_7&amp;btsid=3dcbbd16-f013-4148-a541-cb830f94a090&amp;algo_expid=c2236095-5934-47ab-be47-b98e2bbe049c-1&amp;algo_pvid=c2236095-5934-47ab-be47-b98e2bbe049c" text:style-name="Internet_20_link" text:visited-style-name="Visited_20_Internet_20_Link">https://www.aliexpress.com/item/Free-shipping-LM10UU-10mm-Linear-Bushing-CNC-Linear-Bearings/921198237.html?spm=2114.01010208.3.10.Mk0ciP&amp;ws_ab_test=searchweb0_0,searchweb201602_2_10152_10065_10151_10068_10130_10136_10137_10060_10155_10062_437_10154_10056_10055_10054_10059_303_100031_10099_10103_10102_10096_10052_10053_10142_10107_10050_10051_5030013_10084_10083_10080_10082_10081_10178_10110_519_10111_10112_10113_10114_10182_10078_10079_10073_10123_10189_142,searchweb201603_13,ppcSwitch_7&amp;btsid=3dcbbd16-f013-4148-a541-cb830f94a090&amp;algo_expid=c2236095-5934-47ab-be47-b98e2bbe049c-1&amp;algo_pvid=c2236095-5934-47ab-be47-b98e2bbe049c</text:a>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www.aliexpress.com/item/4pcs-lot-free-shipping-LM10LUU-10mm-Longer-Linear-Ball-Bearing-Bushing-Linear-Bearings-CNC-parts-3d/32261971788.html?spm=2114.01010208.3.10.r7QqUj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cadbef38-3639-469a-9844-266c305309d9&amp;algo_expid=508ab814-17f4-492c-be6f-4c7e1a559de5-1&amp;algo_pvid=508ab814-17f4-492c-be6f-4c7e1a559de5" text:style-name="Internet_20_link" text:visited-style-name="Visited_20_Internet_20_Link">https://www.aliexpress.com/item/4pcs-lot-free-shipping-LM10LUU-10mm-Longer-Linear-Ball-Bearing-Bushing-Linear-Bearings-CNC-parts-3d/32261971788.html?spm=2114.01010208.3.10.r7QqUj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cadbef38-3639-469a-9844-266c305309d9&amp;algo_expid=508ab814-17f4-492c-be6f-4c7e1a559de5-1&amp;algo_pvid=508ab814-17f4-492c-be6f-4c7e1a559de5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LM8UU (2pcs)            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2.36    </text:p>
          </table:table-cell>
          <table:table-cell office:value-type="string" table:style-name="tablecell">
            <text:p text:style-name="tablealignleft"> <text:a xlink:type="simple" xlink:href="https://www.aliexpress.com/item/Free-shipping-3D-Printer-Parts-Accessories-Accessory-2Pcs-LM8UU-8mm-8x15x24mm-Linear-Ball-Bearing-Bush-Bushing/32717127901.html?spm=2114.01010208.3.10.c4zSzZ&amp;ws_ab_test=searchweb0_0,searchweb201602_1_10152_5010012_10065_10151_10130_10068_10136_10137_10060_10138_10155_10062_437_10154_10056_10055_10054_10059_303_100031_10099_10103_10102_10096_10052_10053_10107_10050_10142_10051_5020013_10084_10083_10080_10082_10081_10178_10110_519_10111_10112_10113_10114_10182_10185_10078_10079_10073_10123_142,searchweb201603_1,ppcSwitch_5&amp;btsid=dd5607c3-0fb1-4606-a807-9eb6226bf006&amp;algo_expid=13d155b4-54dd-4907-bcb3-f9e7c2c69891-4&amp;algo_pvid=13d155b4-54dd-4907-bcb3-f9e7c2c69891" text:style-name="Internet_20_link" text:visited-style-name="Visited_20_Internet_20_Link">https://www.aliexpress.com/item/Free-shipping-3D-Printer-Parts-Accessories-Accessory-2Pcs-LM8UU-8mm-8x15x24mm-Linear-Ball-Bearing-Bush-Bushing/32717127901.html?spm=2114.01010208.3.10.c4zSzZ&amp;ws_ab_test=searchweb0_0,searchweb201602_1_10152_5010012_10065_10151_10130_10068_10136_10137_10060_10138_10155_10062_437_10154_10056_10055_10054_10059_303_100031_10099_10103_10102_10096_10052_10053_10107_10050_10142_10051_5020013_10084_10083_10080_10082_10081_10178_10110_519_10111_10112_10113_10114_10182_10185_10078_10079_10073_10123_142,searchweb201603_1,ppcSwitch_5&amp;btsid=dd5607c3-0fb1-4606-a807-9eb6226bf006&amp;algo_expid=13d155b4-54dd-4907-bcb3-f9e7c2c69891-4&amp;algo_pvid=13d155b4-54dd-4907-bcb3-f9e7c2c69891</text:a>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eated Bed        </text:p>
          </table:table-cell>
          <table:table-cell office:value-type="string" table:style-name="tablecell">
            <text:p text:style-name="tablealignleft"> 300×300 Heater Bed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reprapchampion.com/collections/heated-beds/products/3d-printer-heated-hot-bed-pcb-mk2a-300x300mm-pcb-24v-360watt-large-size-reprap" text:style-name="Internet_20_link" text:visited-style-name="Visited_20_Internet_20_Link">https://reprapchampion.com/collections/heated-beds/products/3d-printer-heated-hot-bed-pcb-mk2a-300x300mm-pcb-24v-360watt-large-size-reprap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nodized Plate Kit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gulfcoast-robotics.com/products/anodized-aluminum-heated-bed-build-plate-330x330mm-for-3d-printer-short-kit" text:style-name="Internet_20_link" text:visited-style-name="Visited_20_Internet_20_Link">https://gulfcoast-robotics.com/products/anodized-aluminum-heated-bed-build-plate-330x330mm-for-3d-printer-short-kit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ilicon Pad       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www.amazon.com/approx-KEENOVO-Universal-Flexible-Silicone/dp/B01ERAE0FY/ref=sr_1_2_a_it?s=office-products&amp;ie=UTF8&amp;qid=1497373627&amp;sr=8-2&amp;keywords=keenovo+24v" text:style-name="Internet_20_link" text:visited-style-name="Visited_20_Internet_20_Link">https://www.amazon.com/approx-KEENOVO-Universal-Flexible-Silicone/dp/B01ERAE0FY/ref=sr_1_2_a_it?s=office-products&amp;ie=UTF8&amp;qid=1497373627&amp;sr=8-2&amp;keywords=keenovo+24v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eater Bed +Glass Kit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69.98   </text:p>
          </table:table-cell>
          <table:table-cell office:value-type="string" table:style-name="tablecell">
            <text:p text:style-name="tablealignleft"> <text:a xlink:type="simple" xlink:href="https://reprapchampion.com/collections/heated-beds/products/large-size-300x300mm-heated-bed-with-boro-glass-plate-and-hardware-kit-for-3d-printer" text:style-name="Internet_20_link" text:visited-style-name="Visited_20_Internet_20_Link">https://reprapchampion.com/collections/heated-beds/products/large-size-300x300mm-heated-bed-with-boro-glass-plate-and-hardware-kit-for-3d-printer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10×310 Boro Glass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gulfcoast-robotics.com/products/large-size-310x310mm-borosilicate-boro-glass-plate-for-3d-printer-heated-bed" text:style-name="Internet_20_link" text:visited-style-name="Visited_20_Internet_20_Link">https://gulfcoast-robotics.com/products/large-size-310x310mm-borosilicate-boro-glass-plate-for-3d-printer-heated-bed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M3 Leveling Screws(5pcs)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3.18    </text:p>
          </table:table-cell>
          <table:table-cell office:value-type="string" table:style-name="tablecell">
            <text:p text:style-name="tablealignleft"> <text:a xlink:type="simple" xlink:href="https://www.aliexpress.com/item/5PCS-3D-printer-Leveling-components-M3-screw-Leveling-spring-Leveling-knob-suite-free-shipping/32782770256.html?spm=2114.01010208.3.2.EK7wyQ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792c1787-544d-4b96-b348-fd3fbead9039&amp;algo_expid=9695b816-3630-474a-a042-2ca054de2cfa-0&amp;algo_pvid=9695b816-3630-474a-a042-2ca054de2cfa" text:style-name="Internet_20_link" text:visited-style-name="Visited_20_Internet_20_Link">https://www.aliexpress.com/item/5PCS-3D-printer-Leveling-components-M3-screw-Leveling-spring-Leveling-knob-suite-free-shipping/32782770256.html?spm=2114.01010208.3.2.EK7wyQ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792c1787-544d-4b96-b348-fd3fbead9039&amp;algo_expid=9695b816-3630-474a-a042-2ca054de2cfa-0&amp;algo_pvid=9695b816-3630-474a-a042-2ca054de2cfa</text:a>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100kohm NTC3950 thermistor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.70    </text:p>
          </table:table-cell>
          <table:table-cell office:value-type="string" table:style-name="tablecell">
            <text:p text:style-name="tablealignleft"> <text:a xlink:type="simple" xlink:href="https://www.aliexpress.com/item/1pcs-3d-printer-parts-100K-ohm-NTC-3950-Thermistors-with-cable-for-3D-Printer-Reprap-Mend/32489800025.html?spm=2114.13010608.0.0.vwn135" text:style-name="Internet_20_link" text:visited-style-name="Visited_20_Internet_20_Link">https://www.aliexpress.com/item/1pcs-3d-printer-parts-100K-ohm-NTC-3950-Thermistors-with-cable-for-3D-Printer-Reprap-Mend/32489800025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ontrol System    </text:p>
          </table:table-cell>
          <table:table-cell office:value-type="string" table:style-name="tablecell">
            <text:p text:style-name="tablealignleft"> 24V 800W Power Supply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24.90   </text:p>
          </table:table-cell>
          <table:table-cell office:value-type="string" table:style-name="tablecell">
            <text:p text:style-name="tablealignleft"> <text:a xlink:type="simple" xlink:href="https://www.aliexpress.com/item/New-Model-ac-dc-power-supply-24v-33a-800W-psu-ac-dc-converter-220v-110V-AC/32555914201.html?spm=2114.01010208.3.1.QavAjN&amp;ws_ab_test=searchweb0_0,searchweb201602_1_10152_10065_10151_10068_10130_10136_10137_10060_10155_10062_437_10154_10056_10055_10054_10059_303_100031_10099_10103_10102_10096_10052_10053_10142_10107_10050_10051_5030012_10084_10083_10080_10082_10081_10178_10110_519_10111_10112_10113_10114_10182_10078_10079_10073_10123_10189_142,searchweb201603_1,ppcSwitch_5&amp;btsid=583191a5-8214-4d14-9727-3fd370e30b2d&amp;algo_expid=aade4653-4a7b-4b8e-90f7-b7f0dab2fe16-0&amp;algo_pvid=aade4653-4a7b-4b8e-90f7-b7f0dab2fe16" text:style-name="Internet_20_link" text:visited-style-name="Visited_20_Internet_20_Link">https://www.aliexpress.com/item/New-Model-ac-dc-power-supply-24v-33a-800W-psu-ac-dc-converter-220v-110V-AC/32555914201.html?spm=2114.01010208.3.1.QavAjN&amp;ws_ab_test=searchweb0_0,searchweb201602_1_10152_10065_10151_10068_10130_10136_10137_10060_10155_10062_437_10154_10056_10055_10054_10059_303_100031_10099_10103_10102_10096_10052_10053_10142_10107_10050_10051_5030012_10084_10083_10080_10082_10081_10178_10110_519_10111_10112_10113_10114_10182_10078_10079_10073_10123_10189_142,searchweb201603_1,ppcSwitch_5&amp;btsid=583191a5-8214-4d14-9727-3fd370e30b2d&amp;algo_expid=aade4653-4a7b-4b8e-90f7-b7f0dab2fe16-0&amp;algo_pvid=aade4653-4a7b-4b8e-90f7-b7f0dab2fe16</text:a>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AMPS 1.4 with stepper drivers and display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www.aliexpress.com/item/5pcs-A4988-Stepper-Driver-Module-with-Heatsink-1pcs-RAMPS-1-4-Controller-RAMPS1-4-LCD-12864/1869163278.html?spm=2114.13010608.0.0.0rKDs5" text:style-name="Internet_20_link" text:visited-style-name="Visited_20_Internet_20_Link">https://www.aliexpress.com/item/5pcs-A4988-Stepper-Driver-Module-with-Heatsink-1pcs-RAMPS-1-4-Controller-RAMPS1-4-LCD-12864/1869163278.html?spm=2114.13010608.0.0.0rKDs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RAMPS 1.4 fan extender module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www.aliexpress.com/item/Free-shipping-3D-Printer-Reprap-Ramps1-4-RRD-Fan-Extender-Max-20V-Fan-Expansion-Module/1804966614.html?spm=2114.13010608.0.0.rT5D2f" text:style-name="Internet_20_link" text:visited-style-name="Visited_20_Internet_20_Link">https://www.aliexpress.com/item/Free-shipping-3D-Printer-Reprap-Ramps1-4-RRD-Fan-Extender-Max-20V-Fan-Expansion-Module/1804966614.html?spm=2114.13010608.0.0.rT5D2f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4V to 12V DC-DC  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www.aliexpress.com/item/DC-DC-24V-18V-to-12V-3A-Step-Down-Module-MINI-Buck-Converter-Power-Supply-Circuit/32778770850.html?spm=2114.13010608.0.0.G2tjiK" text:style-name="Internet_20_link" text:visited-style-name="Visited_20_Internet_20_Link">https://www.aliexpress.com/item/DC-DC-24V-18V-to-12V-3A-Step-Down-Module-MINI-Buck-Converter-Power-Supply-Circuit/32778770850.html?spm=2114.13010608.0.0.G2tjiK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rduino MEGA 2560 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www.aliexpress.com/item/Mega-2560-CH340G-ATmega2560-16AU-Compatible-for-Arduino-Mega-2560/32517341214.html?spm=2114.13010608.0.0.O0iWmT" text:style-name="Internet_20_link" text:visited-style-name="Visited_20_Internet_20_Link">https://www.aliexpress.com/item/Mega-2560-CH340G-ATmega2560-16AU-Compatible-for-Arduino-Mega-2560/32517341214.html?spm=2114.13010608.0.0.O0iWmT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2Bit RAMPS ReARM Processor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://www.panucatt.com/Re_ARM_for_RAMPS_p/ra1768.htm" text:style-name="Internet_20_link" text:visited-style-name="Visited_20_Internet_20_Link">http://www.panucatt.com/Re_ARM_for_RAMPS_p/ra1768.htm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igh Power Extpansion Module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5.47    </text:p>
          </table:table-cell>
          <table:table-cell office:value-type="string" table:style-name="tablecell">
            <text:p text:style-name="tablealignleft"> <text:a xlink:type="simple" xlink:href="https://www.aliexpress.com/item/3D-Printer-Parts-General-Add-on-Heated-Bed-Power-Expansion-Module-High-Power-Module-expansion-board/32765683570.html?spm=2114.01010208.3.10.p8IUjB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fb4c104f-b6fb-4310-84a5-9a197c3f0466&amp;algo_expid=e6feaaec-6e31-4b2f-99fb-251cd579192f-1&amp;algo_pvid=e6feaaec-6e31-4b2f-99fb-251cd579192f" text:style-name="Internet_20_link" text:visited-style-name="Visited_20_Internet_20_Link">https://www.aliexpress.com/item/3D-Printer-Parts-General-Add-on-Heated-Bed-Power-Expansion-Module-High-Power-Module-expansion-board/32765683570.html?spm=2114.01010208.3.10.p8IUjB&amp;ws_ab_test=searchweb0_0,searchweb201602_1_10152_5010012_10065_10151_10130_10068_10136_10137_10060_10138_10155_10062_437_10154_10056_10055_10054_10059_303_100031_10099_10103_10102_10096_10052_10053_10107_10050_10142_10051_10084_10083_10080_10082_10081_10178_10110_519_10111_10112_10113_10114_10182_10185_10078_10079_10073_10123_10189_142,searchweb201603_1,ppcSwitch_5&amp;btsid=fb4c104f-b6fb-4310-84a5-9a197c3f0466&amp;algo_expid=e6feaaec-6e31-4b2f-99fb-251cd579192f-1&amp;algo_pvid=e6feaaec-6e31-4b2f-99fb-251cd579192f</text:a>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32Bit SBASE Smoothieboard (from facebook)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75.00   </text:p>
          </table:table-cell>
          <table:table-cell office:value-type="string" table:style-name="tablecell">
            <text:p text:style-name="tablealignleft"> <text:a xlink:type="simple" xlink:href="https://www.aliexpress.com/store/product/3D-Printer-Parts-Smart-Controller-MKS-SBASE-V1-3-Smoothieboard-MKS-TFT32-Controller-Display/1473578_32799378371.html" text:style-name="Internet_20_link" text:visited-style-name="Visited_20_Internet_20_Link">https://www.aliexpress.com/store/product/3D-Printer-Parts-Smart-Controller-MKS-SBASE-V1-3-Smoothieboard-MKS-TFT32-Controller-Display/1473578_32799378371.html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5V NPN M12 inductive sensor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2.41    </text:p>
          </table:table-cell>
          <table:table-cell office:value-type="string" table:style-name="tablecell">
            <text:p text:style-name="tablealignleft"> <text:a xlink:type="simple" xlink:href="https://www.aliexpress.com/item/M12-4mm-detection-5VDC-NPN-NO-LJ12A3-4-Z-BX-5V-cylinder-inductive-proximity-sensor-switch/32553311139.html?spm=2114.13010608.0.0.iDrnoz" text:style-name="Internet_20_link" text:visited-style-name="Visited_20_Internet_20_Link">https://www.aliexpress.com/item/M12-4mm-detection-5VDC-NPN-NO-LJ12A3-4-Z-BX-5V-cylinder-inductive-proximity-sensor-switch/32553311139.html?spm=2114.13010608.0.0.iDrnoz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Optical End Stops                       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7.68    </text:p>
          </table:table-cell>
          <table:table-cell office:value-type="string" table:style-name="tablecell">
            <text:p text:style-name="tablealignleft"> <text:a xlink:type="simple" xlink:href="https://www.aliexpress.com/item/2016-Newest-1-x-Optical-Endstop-End-Stop-Limit-Switch-Solution-for-3D-Printer-or-CNC/32656689805.html?spm=2114.01010208.3.9.TjpVYa&amp;ws_ab_test=searchweb0_0,searchweb201602_3_10152_10065_10151_10068_10136_10137_10060_10138_10155_10062_10156_10134_10154_10056_10055_10054_10059_10099_10103_10102_10096_10148_10147_10052_10053_10142_10107_10050_10051_10084_10083_10080_10082_10081_10177_10110_10111_10112_10113_10114_10181_10037_10033_10032_10078_10079_10077_10073_10070_10123_10124,searchweb201603_2,afswitch_1,ppcSwitch_7&amp;btsid=0a677c30-15c5-4511-bd9b-21cec7f98719&amp;algo_expid=9458fd9d-18ca-4360-9463-2e064369527b-4&amp;algo_pvid=9458fd9d-18ca-4360-9463-2e064369527b" text:style-name="Internet_20_link" text:visited-style-name="Visited_20_Internet_20_Link">https://www.aliexpress.com/item/2016-Newest-1-x-Optical-Endstop-End-Stop-Limit-Switch-Solution-for-3D-Printer-or-CNC/32656689805.html?spm=2114.01010208.3.9.TjpVYa&amp;ws_ab_test=searchweb0_0,searchweb201602_3_10152_10065_10151_10068_10136_10137_10060_10138_10155_10062_10156_10134_10154_10056_10055_10054_10059_10099_10103_10102_10096_10148_10147_10052_10053_10142_10107_10050_10051_10084_10083_10080_10082_10081_10177_10110_10111_10112_10113_10114_10181_10037_10033_10032_10078_10079_10077_10073_10070_10123_10124,searchweb201603_2,afswitch_1,ppcSwitch_7&amp;btsid=0a677c30-15c5-4511-bd9b-21cec7f98719&amp;algo_expid=9458fd9d-18ca-4360-9463-2e064369527b-4&amp;algo_pvid=9458fd9d-18ca-4360-9463-2e064369527b</text:a>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ble             </text:p>
          </table:table-cell>
          <table:table-cell office:value-type="string" table:style-name="tablecell">
            <text:p text:style-name="tablealignleft"> 5m x 24AWG 4 core UL2464 cable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4.00    </text:p>
          </table:table-cell>
          <table:table-cell office:value-type="string" table:style-name="tablecell">
            <text:p text:style-name="tablealignleft"> <text:a xlink:type="simple" xlink:href="https://www.aliexpress.com/item/1M-UL-2464-2C-3C-4C-24-AWG-Multi-core-PVC-jacket-cable-Tinned-copper-wire/32781273770.html?spm=2114.13010608.0.0.O0iWmT" text:style-name="Internet_20_link" text:visited-style-name="Visited_20_Internet_20_Link">https://www.aliexpress.com/item/1M-UL-2464-2C-3C-4C-24-AWG-Multi-core-PVC-jacket-cable-Tinned-copper-wire/32781273770.html?spm=2114.13010608.0.0.O0iWmT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5m x 24AWG Red Black cable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.32    </text:p>
          </table:table-cell>
          <table:table-cell office:value-type="string" table:style-name="tablecell">
            <text:p text:style-name="tablealignleft"> <text:a xlink:type="simple" xlink:href="https://www.aliexpress.com/item/IEKOV-5-M-Tinned-copper-24AWG-2-pin-Red-Black-cable-300V-PVC-insulated-wire-Electric/32649240375.html?spm=2114.13010608.0.0.O0iWmT" text:style-name="Internet_20_link" text:visited-style-name="Visited_20_Internet_20_Link">https://www.aliexpress.com/item/IEKOV-5-M-Tinned-copper-24AWG-2-pin-Red-Black-cable-300V-PVC-insulated-wire-Electric/32649240375.html?spm=2114.13010608.0.0.O0iWmT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m x 14AWG Silicone cable red 1M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2.42    </text:p>
          </table:table-cell>
          <table:table-cell office:value-type="string" table:style-name="tablecell">
            <text:p text:style-name="tablealignleft"> <text:a xlink:type="simple" xlink:href="https://www.aliexpress.com/item/14AWG-Flexible-Silicone-Wire-Cable-Soft-High-Temperature-Tinned-copper-UL-1M/32653995219.html?spm=2114.13010608.0.0.vwn135" text:style-name="Internet_20_link" text:visited-style-name="Visited_20_Internet_20_Link">https://www.aliexpress.com/item/14AWG-Flexible-Silicone-Wire-Cable-Soft-High-Temperature-Tinned-copper-UL-1M/32653995219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m x 14AWG Silicone cable black 1M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2.42    </text:p>
          </table:table-cell>
          <table:table-cell office:value-type="string" table:style-name="tablecell">
            <text:p text:style-name="tablealignleft"> <text:a xlink:type="simple" xlink:href="https://www.aliexpress.com/item/14AWG-Flexible-Silicone-Wire-Cable-Soft-High-Temperature-Tinned-copper-UL-1M/32653995219.html?spm=2114.13010608.0.0.vwn135" text:style-name="Internet_20_link" text:visited-style-name="Visited_20_Internet_20_Link">https://www.aliexpress.com/item/14AWG-Flexible-Silicone-Wire-Cable-Soft-High-Temperature-Tinned-copper-UL-1M/32653995219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5m Servo extension cable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6.15    </text:p>
          </table:table-cell>
          <table:table-cell office:value-type="string" table:style-name="tablecell">
            <text:p text:style-name="tablealignleft"> <text:a xlink:type="simple" xlink:href="https://www.aliexpress.com/item/servo-JR-color-extension-cable-3p-line-futaba-jr-model-aircraft-model-wiring-Wholesale-30-core/32610086634.html?spm=2114.13010608.0.0.vwn135" text:style-name="Internet_20_link" text:visited-style-name="Visited_20_Internet_20_Link">https://www.aliexpress.com/item/servo-JR-color-extension-cable-3p-line-futaba-jr-model-aircraft-model-wiring-Wholesale-30-core/32610086634.html?spm=2114.13010608.0.0.vwn135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epper motor Connectors (20 sets)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.33    </text:p>
          </table:table-cell>
          <table:table-cell office:value-type="string" table:style-name="tablecell">
            <text:p text:style-name="tablealignleft"> <text:a xlink:type="simple" xlink:href="https://www.aliexpress.com/item/20-Sets-Micro-JST-2-0-PH-6-Pin-Connector-plug-Male-Female-Crimps/32399923294.html?spm=2114.13010608.0.0.X3vJKL" text:style-name="Internet_20_link" text:visited-style-name="Visited_20_Internet_20_Link">https://www.aliexpress.com/item/20-Sets-Micro-JST-2-0-PH-6-Pin-Connector-plug-Male-Female-Crimps/32399923294.html?spm=2114.13010608.0.0.X3vJKL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Hot End Parts     </text:p>
          </table:table-cell>
          <table:table-cell office:value-type="string" table:style-name="tablecell">
            <text:p text:style-name="tablealignleft"> E3d V6 1.75mm     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://www.matterhackers.com/store/printer-accessories/e3d-all-metal-v6-hotend-fully-assembled-1.75mm-universal-with-bowden-add-on-24v" text:style-name="Internet_20_link" text:visited-style-name="Visited_20_Internet_20_Link">http://www.matterhackers.com/store/printer-accessories/e3d-all-metal-v6-hotend-fully-assembled-1.75mm-universal-with-bowden-add-on-24v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<text:a xlink:type="simple" xlink:href="https://www.amazon.com/E3D-All-metal-HotEnd-1-75mm-Universal/dp/B00NAK9L6Q/ref=pd_sbs_328_4?_encoding=UTF8&amp;pd_rd_i=B00NAK9L6Q&amp;pd_rd_r=3DPH7BEK92BES6KP60T1&amp;pd_rd_w=8we4u&amp;pd_rd_wg=aUbGC&amp;psc=1&amp;refRID=3DPH7BEK92BES6KP60T1" text:style-name="Internet_20_link" text:visited-style-name="Visited_20_Internet_20_Link">https://www.amazon.com/E3D-All-metal-HotEnd-1-75mm-Universal/dp/B00NAK9L6Q/ref=pd_sbs_328_4?_encoding=UTF8&amp;pd_rd_i=B00NAK9L6Q&amp;pd_rd_r=3DPH7BEK92BES6KP60T1&amp;pd_rd_w=8we4u&amp;pd_rd_wg=aUbGC&amp;psc=1&amp;refRID=3DPH7BEK92BES6KP60T1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Bondetech Extruder                          </text:p>
          </table:table-cell>
          <table:table-cell office:value-type="string" table:style-name="tablecell">
            <text:p text:style-name="tablealignleft"> 0    </text:p>
          </table:table-cell>
          <table:table-cell office:value-type="string" table:style-name="tablecell">
            <text:p text:style-name="tablealignleft"> 0.00    </text:p>
          </table:table-cell>
          <table:table-cell office:value-type="string" table:style-name="tablecell">
            <text:p text:style-name="tablealignleft"> <text:a xlink:type="simple" xlink:href="https://www.matterhackers.com/store/printer-accessories/bondtech-qr-universal-extruder-1.75mm" text:style-name="Internet_20_link" text:visited-style-name="Visited_20_Internet_20_Link">https://www.matterhackers.com/store/printer-accessories/bondtech-qr-universal-extruder-1.75mm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3d V6 Clone  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21.99   </text:p>
          </table:table-cell>
          <table:table-cell office:value-type="string" table:style-name="tablecell">
            <text:p text:style-name="tablealignleft"> <text:a xlink:type="simple" xlink:href="https://reprapchampion.com/collections/hotends/products/v6-hotend-24v-1-75mm-0-4mm-for-bowden-extruder-reprap-3d-printer-kossel-mini" text:style-name="Internet_20_link" text:visited-style-name="Visited_20_Internet_20_Link">https://reprapchampion.com/collections/hotends/products/v6-hotend-24v-1-75mm-0-4mm-for-bowden-extruder-reprap-3d-printer-kossel-mini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itan Extruder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9.90   </text:p>
          </table:table-cell>
          <table:table-cell office:value-type="string" table:style-name="tablecell">
            <text:p text:style-name="tablealignleft"> <text:a xlink:type="simple" xlink:href="https://www.aliexpress.com/item/3D-printer-extruder-Extruder-for-desktop-FDM-3D-printer-reprap-MK8-J-head-bowden-free-shipping/32757902679.html?spm=2114.01010208.3.1.qL5pnC&amp;ws_ab_test=searchweb0_0,searchweb201602_2_10152_10065_10151_10068_10130_10136_10137_10060_10155_10062_437_10154_10056_10055_10054_10059_303_100031_10099_10103_10102_10096_10052_10053_10142_10107_10050_10051_5030013_10084_10083_10080_10082_10081_10178_10110_519_10111_10112_10113_10114_10182_10078_10079_10073_10123_10189_142,searchweb201603_13,ppcSwitch_7&amp;btsid=aaf6a239-2bdb-4a43-a35c-9f13a539d95a&amp;algo_expid=0c2b28ee-ee46-4d05-9435-9903ee4a6f43-0&amp;algo_pvid=0c2b28ee-ee46-4d05-9435-9903ee4a6f43" text:style-name="Internet_20_link" text:visited-style-name="Visited_20_Internet_20_Link">https://www.aliexpress.com/item/3D-printer-extruder-Extruder-for-desktop-FDM-3D-printer-reprap-MK8-J-head-bowden-free-shipping/32757902679.html?spm=2114.01010208.3.1.qL5pnC&amp;ws_ab_test=searchweb0_0,searchweb201602_2_10152_10065_10151_10068_10130_10136_10137_10060_10155_10062_437_10154_10056_10055_10054_10059_303_100031_10099_10103_10102_10096_10052_10053_10142_10107_10050_10051_5030013_10084_10083_10080_10082_10081_10178_10110_519_10111_10112_10113_10114_10182_10078_10079_10073_10123_10189_142,searchweb201603_13,ppcSwitch_7&amp;btsid=aaf6a239-2bdb-4a43-a35c-9f13a539d95a&amp;algo_expid=0c2b28ee-ee46-4d05-9435-9903ee4a6f43-0&amp;algo_pvid=0c2b28ee-ee46-4d05-9435-9903ee4a6f43</text:a>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ilicone Socks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3.00    </text:p>
          </table:table-cell>
          <table:table-cell office:value-type="string" table:style-name="tablecell">
            <text:p text:style-name="tablealignleft"> <text:a xlink:type="simple" xlink:href="https://www.matterhackers.com/store/printer-accessories/e3d-silicone-socks-pack-of-3?gclid=CjwKEAjw1PPJBRDq9dGHivbXmhcSJAATZd_Budu6Ie1gXFo5K_8bQNTvAhnZOJH7vp7H8OmkFSlhVBoCs8Pw_wcB" text:style-name="Internet_20_link" text:visited-style-name="Visited_20_Internet_20_Link">https://www.matterhackers.com/store/printer-accessories/e3d-silicone-socks-pack-of-3?gclid=CjwKEAjw1PPJBRDq9dGHivbXmhcSJAATZd_Budu6Ie1gXFo5K_8bQNTvAhnZOJH7vp7H8OmkFSlhVBoCs8Pw_wcB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0.00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TFE tubing                                 </text:p>
          </table:table-cell>
          <table:table-cell office:value-type="string" table:style-name="tablecell">
            <text:p text:style-name="tablealignleft"> 2    </text:p>
          </table:table-cell>
          <table:table-cell office:value-type="string" table:style-name="tablecell">
            <text:p text:style-name="tablealignleft"> 1.68    </text:p>
          </table:table-cell>
          <table:table-cell office:value-type="string" table:style-name="tablecell">
            <text:p text:style-name="tablealignleft"> <text:a xlink:type="simple" xlink:href="https://www.aliexpress.com/item/1M-PTFE-Tube-Teflon-PiPe-to-J-head-hotend-RepRap-Rostock-Bowden-Extruderfor-1-75mm-3mm/32354539306.html?spm=2114.13010208.99999999.267.dMJJLY" text:style-name="Internet_20_link" text:visited-style-name="Visited_20_Internet_20_Link">https://www.aliexpress.com/item/1M-PTFE-Tube-Teflon-PiPe-to-J-head-hotend-RepRap-Rostock-Bowden-Extruderfor-1-75mm-3mm/32354539306.html?spm=2114.13010208.99999999.267.dMJJLY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neumatic fittings                          </text:p>
          </table:table-cell>
          <table:table-cell office:value-type="string" table:style-name="tablecell">
            <text:p text:style-name="tablealignleft"> 4    </text:p>
          </table:table-cell>
          <table:table-cell office:value-type="string" table:style-name="tablecell">
            <text:p text:style-name="tablealignleft"> 3.64    </text:p>
          </table:table-cell>
          <table:table-cell office:value-type="string" table:style-name="tablecell">
            <text:p text:style-name="tablealignleft"> <text:a xlink:type="simple" xlink:href="https://www.aliexpress.com/item/2pcs-Pneumatic-Fittings-PC4-M6-Bore-4-3mm-For-4mm-PTFE-Tube-connector-Coupler-Feed-inlet/32580461421.html?spm=2114.13010208.99999999.264.dMJJLY" text:style-name="Internet_20_link" text:visited-style-name="Visited_20_Internet_20_Link">https://www.aliexpress.com/item/2pcs-Pneumatic-Fittings-PC4-M6-Bore-4-3mm-For-4mm-PTFE-Tube-connector-Coupler-Feed-inlet/32580461421.html?spm=2114.13010208.99999999.264.dMJJLY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24V Blower Fan            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1.25    </text:p>
          </table:table-cell>
          <table:table-cell office:value-type="string" table:style-name="tablecell">
            <text:p text:style-name="tablealignleft"> <text:a xlink:type="simple" xlink:href="https://www.aliexpress.com/item/1pc-50mm-12V-24V-DC-Cooling-Blower-Fan-5000RPM-Radial-Hot-End-Extruder-For-3D-Printer/32812746917.html?spm=2114.13010208.99999999.285.dMJJLY" text:style-name="Internet_20_link" text:visited-style-name="Visited_20_Internet_20_Link">https://www.aliexpress.com/item/1pc-50mm-12V-24V-DC-Cooling-Blower-Fan-5000RPM-Radial-Hot-End-Extruder-For-3D-Printer/32812746917.html?spm=2114.13010208.99999999.285.dMJJLY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0.00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C Power input with switch                  </text:p>
          </table:table-cell>
          <table:table-cell office:value-type="string" table:style-name="tablecell">
            <text:p text:style-name="tablealignleft"> 1    </text:p>
          </table:table-cell>
          <table:table-cell office:value-type="string" table:style-name="tablecell">
            <text:p text:style-name="tablealignleft"> 5.99    </text:p>
          </table:table-cell>
          <table:table-cell office:value-type="string" table:style-name="tablecell">
            <text:p text:style-name="tablealignleft"> <text:a xlink:type="simple" xlink:href="https://www.amazon.com/URBEST-Module-Switch-Certification-Socket/dp/B00ME5YAPK/ref=pd_sim_60_5?_encoding=UTF8&amp;pd_rd_i=B00ME5YAPK&amp;pd_rd_r=FC29ETYKN1WYJ0ZENF72&amp;pd_rd_w=H1Ayn&amp;pd_rd_wg=Kioks&amp;psc=1&amp;refRID=FC29ETYKN1WYJ0ZENF72" text:style-name="Internet_20_link" text:visited-style-name="Visited_20_Internet_20_Link">https://www.amazon.com/URBEST-Module-Switch-Certification-Socket/dp/B00ME5YAPK/ref=pd_sim_60_5?_encoding=UTF8&amp;pd_rd_i=B00ME5YAPK&amp;pd_rd_r=FC29ETYKN1WYJ0ZENF72&amp;pd_rd_w=H1Ayn&amp;pd_rd_wg=Kioks&amp;psc=1&amp;refRID=FC29ETYKN1WYJ0ZENF72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ossible Foam Tape for Acrylic              </text:p>
          </table:table-cell>
          <table:table-cell office:value-type="string" table:style-name="tablecell"/>
          <table:table-cell office:value-type="string" table:style-name="tablecell">
            <text:p text:style-name="tablealignleft"> $11.53  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://www.homedepot.com/p/Armacell-2-in-x-30-ft-R-1-Foam-Insulation-Tape-TAP18230/100539553" text:style-name="Internet_20_link" text:visited-style-name="Visited_20_Internet_20_Link">http://www.homedepot.com/p/Armacell-2-in-x-30-ft-R-1-Foam-Insulation-Tape-TAP18230/100539553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otal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$658.74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ustom heater bed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ww.aliexpress.com/store/product/3d-printer-panel-heated-bed-print-table-customization-round-square-hexagon-build-plate-support-custom-made/1047297_32808521096.html?spm=2114.12010612.0.0.zfV5ZB" text:style-name="Internet_20_link" text:visited-style-name="Visited_20_Internet_20_Link">https://www.aliexpress.com/store/product/3d-printer-panel-heated-bed-print-table-customization-round-square-hexagon-build-plate-support-custom-made/1047297_32808521096.html?spm=2114.12010612.0.0.zfV5ZB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 axis series steppers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://rigidtalk.com/wiki/index.php?title=Z-Axis_Stepper_Motor_-_Series_Connected_Splitter_Board" text:style-name="Internet_20_link" text:visited-style-name="Visited_20_Internet_20_Link">http://rigidtalk.com/wiki/index.php?title=Z-Axis_Stepper_Motor_-_Series_Connected_Splitter_Board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EI sheeting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://catalog.cshyde.com/viewitems/categories-3d-printing-materials-3d-printing-films/-surface-40-mil-04-ultem-pei-w-3m-acrylic-adhesive" text:style-name="Internet_20_link" text:visited-style-name="Visited_20_Internet_20_Link">http://catalog.cshyde.com/viewitems/categories-3d-printing-materials-3d-printing-films/-surface-40-mil-04-ultem-pei-w-3m-acrylic-adhesive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late     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://store.buymetal.com/aluminum/sheet-plate/6061-t6-t651/aluminum-plate-6061-t6-t651-0.313.html" text:style-name="Internet_20_link" text:visited-style-name="Visited_20_Internet_20_Link">http://store.buymetal.com/aluminum/sheet-plate/6061-t6-t651/aluminum-plate-6061-t6-t651-0.313.html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ool plate 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://store.buymetal.com/aluminum/sheet-plate/cast-tool-jig-mic6/aluminum-plate-cast-tool-jig-mic-6-0.313.html" text:style-name="Internet_20_link" text:visited-style-name="Visited_20_Internet_20_Link">http://store.buymetal.com/aluminum/sheet-plate/cast-tool-jig-mic6/aluminum-plate-cast-tool-jig-mic-6-0.313.html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400×300 mat            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ww.aliexpress.com/item/Silicone-heating-pad-heater-24V-400W-300mmx400mm-for-3d-printer-heat-bed-1pcs/32761394463.html?spm=2114.01010208.3.82.Xi20mq&amp;ws_ab_test=searchweb0_0%2Csearchweb201602_2_10152_10065_10151_10130_10068_5210013_5290013_10136_10137_10060_10155_10062_437_10154_10056_10055_10054_10059_303_100031_10099_10103_5320014_10102_10096_5220014_10052_10053_10107_10050_10142_10051_5280012_10084_10083_5250014_10080_10082_10081_10178_10110_519_10111_10112_5240014_10113_5230014_10114_10182_10078_10079_10073_5260013_10123_10189_142_5270014%2Csearchweb201603_16%2CppcSwitch_7&amp;btsid=29da3ebf-85a2-4c28-b267-8a9c86d00901&amp;algo_expid=706eee4f-7900-48e2-8949-dac03d666433-11&amp;algo_pvid=706eee4f-7900-48e2-8949-dac03d666433" text:style-name="Internet_20_link" text:visited-style-name="Visited_20_Internet_20_Link">https://www.aliexpress.com/item/Silicone-heating-pad-heater-24V-400W-300mmx400mm-for-3d-printer-heat-bed-1pcs/32761394463.html?spm=2114.01010208.3.82.Xi20mq&amp;ws_ab_test=searchweb0_0%2Csearchweb201602_2_10152_10065_10151_10130_10068_5210013_5290013_10136_10137_10060_10155_10062_437_10154_10056_10055_10054_10059_303_100031_10099_10103_5320014_10102_10096_5220014_10052_10053_10107_10050_10142_10051_5280012_10084_10083_5250014_10080_10082_10081_10178_10110_519_10111_10112_5240014_10113_5230014_10114_10182_10078_10079_10073_5260013_10123_10189_142_5270014%2Csearchweb201603_16%2CppcSwitch_7&amp;btsid=29da3ebf-85a2-4c28-b267-8a9c86d00901&amp;algo_expid=706eee4f-7900-48e2-8949-dac03d666433-11&amp;algo_pvid=706eee4f-7900-48e2-8949-dac03d666433</text:a>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Triangel Labs BMG Clone       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www.aliexpress.com/store/product/trianglelab-Bowden-Extruder-BMG-extruder-Cloned-Btech-Dual-Drive-Extruder-for-3d-printer-High-performance-for/1654223_32917029058.html?spm=2114.12010615.8148356.2.61a5123c0K8jo6" text:style-name="Internet_20_link" text:visited-style-name="Visited_20_Internet_20_Link">https://www.aliexpress.com/store/product/trianglelab-Bowden-Extruder-BMG-extruder-Cloned-Btech-Dual-Drive-Extruder-for-3d-printer-High-performance-for/1654223_32917029058.html?spm=2114.12010615.8148356.2.61a5123c0K8jo6</text:a>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ボード種類_7"/><text:bookmark-start text:name="ボード種類"/>ボード種類<text:bookmark-end text:name="__RefHeading___ボード種類_7"/><text:bookmark-end text:name="ボード種類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Board                 </text:p>
          </table:table-cell>
          <table:table-cell office:value-type="string" table:style-name="tableheader">
            <text:p text:style-name="Table_20_Heading"> Manufacturer / Link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Type    </text:p>
          </table:table-cell>
          <table:table-cell office:value-type="string" table:style-name="tableheader">
            <text:p text:style-name="Table_20_Heading"> Processor                </text:p>
          </table:table-cell>
          <table:table-cell office:value-type="string" table:style-name="tableheader">
            <text:p text:style-name="Table_20_Heading"> Hardware       </text:p>
          </table:table-cell>
          <table:table-cell office:value-type="string" table:style-name="tableheader">
            <text:p text:style-name="Table_20_Heading"> Firmware                        </text:p>
          </table:table-cell>
          <table:table-cell office:value-type="string" table:style-name="tableheader">
            <text:p text:style-name="Table_20_Heading"> Drivers Fixed / Exchangable        </text:p>
          </table:table-cell>
          <table:table-cell office:value-type="string" table:style-name="tableheader">
            <text:p text:style-name="Table_20_Heading"> Number of Drivers          </text:p>
          </table:table-cell>
          <table:table-cell office:value-type="string" table:style-name="tableheader">
            <text:p text:style-name="Table_20_Heading"> Expandable        </text:p>
          </table:table-cell>
          <table:table-cell office:value-type="string" table:style-name="tableheader">
            <text:p text:style-name="Table_20_Heading"> Network                       </text:p>
          </table:table-cell>
          <table:table-cell office:value-type="string" table:style-name="tableheader">
            <text:p text:style-name="Table_20_Heading"> Remarks                               </text:p>
          </table:table-cell>
          <table:table-cell office:value-type="string" table:style-name="tableheader">
            <text:p text:style-name="Table_20_Heading"> Notes / Opinion                               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Duet Wifi / Ethernet  </text:p>
          </table:table-cell>
          <table:table-cell office:value-type="string" table:style-name="tablecell">
            <text:p text:style-name="tablealignleft"> Duet3D.com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Atmel SAM4E8E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RepRap Open Source              </text:p>
          </table:table-cell>
          <table:table-cell office:value-type="string" table:style-name="tablecell">
            <text:p text:style-name="tablealignleft"> TMC 2660 Fixed                     </text:p>
          </table:table-cell>
          <table:table-cell office:value-type="string" table:style-name="tablecell">
            <text:p text:style-name="tablealignleft"> 5, XYZ2 E0 E1              </text:p>
          </table:table-cell>
          <table:table-cell office:value-type="string" table:style-name="tablecell">
            <text:p text:style-name="tablealignleft"> Yes, 2/5 drivers  </text:p>
          </table:table-cell>
          <table:table-cell office:value-type="string" table:style-name="tablecell">
            <text:p text:style-name="tablealignleft"> Wifi / Ethernet               </text:p>
          </table:table-cell>
          <table:table-cell office:value-type="string" table:style-name="tablecell">
            <text:p text:style-name="tablealignleft"> Integrated Webserver                  </text:p>
          </table:table-cell>
          <table:table-cell office:value-type="string" table:style-name="tablecell">
            <text:p text:style-name="tablealignleft"> Great community support, lots of features.                                  </text:p>
          </table:table-cell>
        </table:table-row>
        <table:table-row>
          <table:table-cell office:value-type="string" table:style-name="tablecell">
            <text:p text:style-name="tablealignleft"> Duet Maestro          </text:p>
          </table:table-cell>
          <table:table-cell office:value-type="string" table:style-name="tablecell">
            <text:p text:style-name="tablealignleft"> Duet3D.com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Atmel SAM4S8C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RepRap Open Source              </text:p>
          </table:table-cell>
          <table:table-cell office:value-type="string" table:style-name="tablecell">
            <text:p text:style-name="tablealignleft"> TMC 2224 Fixed                     </text:p>
          </table:table-cell>
          <table:table-cell office:value-type="string" table:style-name="tablecell">
            <text:p text:style-name="tablealignleft"> 5, XYZ E0 E1               </text:p>
          </table:table-cell>
          <table:table-cell office:value-type="string" table:style-name="tablecell">
            <text:p text:style-name="tablealignleft"> Yes, 2 drivers    </text:p>
          </table:table-cell>
          <table:table-cell office:value-type="string" table:style-name="tablecell">
            <text:p text:style-name="tablealignleft"> Ethernet                      </text:p>
          </table:table-cell>
          <table:table-cell office:value-type="string" table:style-name="tablecell">
            <text:p text:style-name="tablealignleft"> Integrated Webserver                  </text:p>
          </table:table-cell>
          <table:table-cell office:value-type="string" table:style-name="tablecell">
            <text:p text:style-name="tablealignleft"> Great community, same as Duet WiFi / Ethernet                               </text:p>
          </table:table-cell>
        </table:table-row>
        <table:table-row>
          <table:table-cell office:value-type="string" table:style-name="tablecell">
            <text:p text:style-name="tablealignleft"> Re-Arm                </text:p>
          </table:table-cell>
          <table:table-cell office:value-type="string" table:style-name="tablecell">
            <text:p text:style-name="tablealignleft"> Panucatt.com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LPC1768 ARM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Smoothieware Open Source        </text:p>
          </table:table-cell>
          <table:table-cell office:value-type="string" table:style-name="tablecell">
            <text:p text:style-name="tablealignleft"> Any driver, requires RAMPS shield  </text:p>
          </table:table-cell>
          <table:table-cell office:value-type="string" table:style-name="tablecell">
            <text:p text:style-name="tablealignleft"> 5. XYZ2 E0 E1              </text:p>
          </table:table-cell>
          <table:table-cell office:value-type="string" table:style-name="tablecell">
            <text:p text:style-name="tablealignleft"> Yes               </text:p>
          </table:table-cell>
          <table:table-cell office:value-type="string" table:style-name="tablecell">
            <text:p text:style-name="tablealignleft"> With Expansion Board          </text:p>
          </table:table-cell>
          <table:table-cell office:value-type="string" table:style-name="tablecell">
            <text:p text:style-name="tablealignleft"> Replaces Arduino, needs RAMPS Shield  </text:p>
          </table:table-cell>
          <table:table-cell office:value-type="string" table:style-name="tablecell">
            <text:p text:style-name="tablealignleft"> Cheap 32-Bit solution, you can keep your RAMPS if you had one               </text:p>
          </table:table-cell>
        </table:table-row>
        <table:table-row>
          <table:table-cell office:value-type="string" table:style-name="tablecell">
            <text:p text:style-name="tablealignleft"> Azteeg X5 GT / Mini   </text:p>
          </table:table-cell>
          <table:table-cell office:value-type="string" table:style-name="tablecell">
            <text:p text:style-name="tablealignleft"> Panucatt.com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LPC1769 ARM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Smoothieware Open Source        </text:p>
          </table:table-cell>
          <table:table-cell office:value-type="string" table:style-name="tablecell">
            <text:p text:style-name="tablealignleft"> Any driver with  Polulu Socket     </text:p>
          </table:table-cell>
          <table:table-cell office:value-type="string" table:style-name="tablecell">
            <text:p text:style-name="tablealignleft"> GT 5 / Mini 4 XYZ E0 (E1)  </text:p>
          </table:table-cell>
          <table:table-cell office:value-type="string" table:style-name="tablecell">
            <text:p text:style-name="tablealignleft"> Yes               </text:p>
          </table:table-cell>
          <table:table-cell office:value-type="string" table:style-name="tablecell">
            <text:p text:style-name="tablealignleft"> Ethernet (GT with expansion)  </text:p>
          </table:table-cell>
          <table:table-cell office:value-type="string" table:style-name="tablecell"/>
          <table:table-cell office:value-type="string" table:style-name="tablecell">
            <text:p text:style-name="tablealignleft"> Good Smoothieware boards, flexible drivers.                                 </text:p>
          </table:table-cell>
        </table:table-row>
        <table:table-row>
          <table:table-cell office:value-type="string" table:style-name="tablecell">
            <text:p text:style-name="tablealignleft"> Radds / Due           </text:p>
          </table:table-cell>
          <table:table-cell office:value-type="string" table:style-name="tablecell">
            <text:p text:style-name="tablealignleft"> RADDS.ORG   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Atmel SAM3X8E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Repetier Open Source            </text:p>
          </table:table-cell>
          <table:table-cell office:value-type="string" table:style-name="tablecell">
            <text:p text:style-name="tablealignleft"> Any driver with  Polulu Socket     </text:p>
          </table:table-cell>
          <table:table-cell office:value-type="string" table:style-name="tablecell">
            <text:p text:style-name="tablealignleft"> 6, XYZ2 E0 E1 E2           </text:p>
          </table:table-cell>
          <table:table-cell office:value-type="string" table:style-name="tablecell">
            <text:p text:style-name="tablealignleft"> Yes           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32-Bit Successor of RAMPS/Arduino great community                           </text:p>
          </table:table-cell>
        </table:table-row>
        <table:table-row>
          <table:table-cell office:value-type="string" table:style-name="tablecell">
            <text:p text:style-name="tablealignleft"> Replicape             </text:p>
          </table:table-cell>
          <table:table-cell office:value-type="string" table:style-name="tablecell">
            <text:p text:style-name="tablealignleft"> <text:a xlink:type="simple" xlink:href="https://www.thing-printer.com/product/replicape/" text:style-name="Internet_20_link" text:visited-style-name="Visited_20_Internet_20_Link">https://www.thing-printer.com/product/replicape/</text:a>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AM335x1 from Beaglebone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Propr. Firmware, Open Source    </text:p>
          </table:table-cell>
          <table:table-cell office:value-type="string" table:style-name="tablecell">
            <text:p text:style-name="tablealignleft"> TMC 2100 Fixed                     </text:p>
          </table:table-cell>
          <table:table-cell office:value-type="string" table:style-name="tablecell">
            <text:p text:style-name="tablealignleft"> 5, XYZ2 E0 E1  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Ethernet                      </text:p>
          </table:table-cell>
          <table:table-cell office:value-type="string" table:style-name="tablecell">
            <text:p text:style-name="tablealignleft"> Needs Beaglebone Black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moothieboard         </text:p>
          </table:table-cell>
          <table:table-cell office:value-type="string" table:style-name="tablecell">
            <text:p text:style-name="tablealignleft"> <text:a xlink:type="simple" xlink:href="http://smoothieware.org/smoothieboard" text:style-name="Internet_20_link" text:visited-style-name="Visited_20_Internet_20_Link">http://smoothieware.org/smoothieboard</text:a>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LPC1769 ARM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Smoothieware Open Source        </text:p>
          </table:table-cell>
          <table:table-cell office:value-type="string" table:style-name="tablecell">
            <text:p text:style-name="tablealignleft"> A5984 Fixed                        </text:p>
          </table:table-cell>
          <table:table-cell office:value-type="string" table:style-name="tablecell">
            <text:p text:style-name="tablealignleft"> 5, XYZ E0 E1   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Ethernet                      </text:p>
          </table:table-cell>
          <table:table-cell office:value-type="string" table:style-name="tablecell">
            <text:p text:style-name="tablealignleft"> V2 in development                     </text:p>
          </table:table-cell>
          <table:table-cell office:value-type="string" table:style-name="tablecell">
            <text:p text:style-name="tablealignleft"> Great community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KS SBASE             </text:p>
          </table:table-cell>
          <table:table-cell office:value-type="string" table:style-name="tablecell">
            <text:p text:style-name="tablealignleft"> <text:a xlink:type="simple" xlink:href="https://www.aliexpress.com/store/1047297" text:style-name="Internet_20_link" text:visited-style-name="Visited_20_Internet_20_Link">https://www.aliexpress.com/store/1047297</text:a>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LPC1768 ARM              </text:p>
          </table:table-cell>
          <table:table-cell office:value-type="string" table:style-name="tablecell">
            <text:p text:style-name="tablealignleft"> Closed Source  </text:p>
          </table:table-cell>
          <table:table-cell office:value-type="string" table:style-name="tablecell">
            <text:p text:style-name="tablealignleft"> Smoothieware Open Source        </text:p>
          </table:table-cell>
          <table:table-cell office:value-type="string" table:style-name="tablecell">
            <text:p text:style-name="tablealignleft"> TI 8825 Fixed                      </text:p>
          </table:table-cell>
          <table:table-cell office:value-type="string" table:style-name="tablecell">
            <text:p text:style-name="tablealignleft"> 5, XYZ E0 E1               </text:p>
          </table:table-cell>
          <table:table-cell office:value-type="string" table:style-name="tablecell">
            <text:p text:style-name="tablealignleft"> No                </text:p>
          </table:table-cell>
          <table:table-cell office:value-type="string" table:style-name="tablecell">
            <text:p text:style-name="tablealignleft"> Ethernet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Lerdge Board          </text:p>
          </table:table-cell>
          <table:table-cell office:value-type="string" table:style-name="tablecell">
            <text:p text:style-name="tablealignleft"> <text:a xlink:type="simple" xlink:href="https://www.aliexpress.com/store/product/3DSWAY-3D-Printer-Motherboard-Lerdge-Board-with-Thermistor-ARM-32-bit-Controller-DIY-Kit-with-3/1948493_32763089756.html?spm=2114.12010612.0.0.6a73e34apWoMvz" text:style-name="Internet_20_link" text:visited-style-name="Visited_20_Internet_20_Link">https://www.aliexpress.com/store/product/3DSWAY-3D-Printer-Motherboard-Lerdge-Board-with-Thermistor-ARM-32-bit-Controller-DIY-Kit-with-3/1948493_32763089756.html?spm=2114.12010612.0.0.6a73e34apWoMvz</text:a>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STM32F4                  </text:p>
          </table:table-cell>
          <table:table-cell office:value-type="string" table:style-name="tablecell">
            <text:p text:style-name="tablealignleft"> Closed Source  </text:p>
          </table:table-cell>
          <table:table-cell office:value-type="string" table:style-name="tablecell">
            <text:p text:style-name="tablealignleft"> Propr. Firmware, Closed Source  </text:p>
          </table:table-cell>
          <table:table-cell office:value-type="string" table:style-name="tablecell">
            <text:p text:style-name="tablealignleft"> Several Drivers available          </text:p>
          </table:table-cell>
          <table:table-cell office:value-type="string" table:style-name="tablecell">
            <text:p text:style-name="tablealignleft"> 4, XYZ E0                  </text:p>
          </table:table-cell>
          <table:table-cell office:value-type="string" table:style-name="tablecell">
            <text:p text:style-name="tablealignleft"> Yes               </text:p>
          </table:table-cell>
          <table:table-cell office:value-type="string" table:style-name="tablecell">
            <text:p text:style-name="tablealignleft"> WiFi                          </text:p>
          </table:table-cell>
          <table:table-cell office:value-type="string" table:style-name="tablecell">
            <text:p text:style-name="tablealignleft"> Includes Display                      </text:p>
          </table:table-cell>
          <table:table-cell office:value-type="string" table:style-name="tablecell">
            <text:p text:style-name="tablealignleft"> Great all in one solution, if you dont mind Closed Source Hard- / Software  </text:p>
          </table:table-cell>
        </table:table-row>
        <table:table-row>
          <table:table-cell office:value-type="string" table:style-name="tablecell">
            <text:p text:style-name="tablealignleft"> GEN 7                 </text:p>
          </table:table-cell>
          <table:table-cell office:value-type="string" table:style-name="tablecell">
            <text:p text:style-name="tablealignleft"> <text:a xlink:type="simple" xlink:href="http://reprap.org/wiki/Generation_7_Electronics" text:style-name="Internet_20_link" text:visited-style-name="Visited_20_Internet_20_Link">http://reprap.org/wiki/Generation_7_Electronics</text:a>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32-Bit  </text:p>
          </table:table-cell>
          <table:table-cell office:value-type="string" table:style-name="tablecell">
            <text:p text:style-name="tablealignleft"> LPC1114 ARM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Propr. Firmware, Open Source    </text:p>
          </table:table-cell>
          <table:table-cell office:value-type="string" table:style-name="tablecell">
            <text:p text:style-name="tablealignleft"> Any driver with  Polulu Socket     </text:p>
          </table:table-cell>
          <table:table-cell office:value-type="string" table:style-name="tablecell">
            <text:p text:style-name="tablealignleft"> 4, XYZ E0      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>
            <text:p text:style-name="tablealignleft"> DYI board                             </text:p>
          </table:table-cell>
          <table:table-cell office:value-type="string" table:style-name="tablecell">
            <text:p text:style-name="tablealignleft"> Community supported, you need soldering skills                            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AMPS / Arduino       </text:p>
          </table:table-cell>
          <table:table-cell office:value-type="string" table:style-name="tablecell">
            <text:p text:style-name="tablealignleft"> <text:a xlink:type="simple" xlink:href="http://reprap.org/wiki/RAMPS_1.4" text:style-name="Internet_20_link" text:visited-style-name="Visited_20_Internet_20_Link">http://reprap.org/wiki/RAMPS_1.4</text:a>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8-Bit   </text:p>
          </table:table-cell>
          <table:table-cell office:value-type="string" table:style-name="tablecell">
            <text:p text:style-name="tablealignleft"> ATmega 2560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Marlin, Repetier Open Source    </text:p>
          </table:table-cell>
          <table:table-cell office:value-type="string" table:style-name="tablecell">
            <text:p text:style-name="tablealignleft"> Any driver with Polulu Socket      </text:p>
          </table:table-cell>
          <table:table-cell office:value-type="string" table:style-name="tablecell">
            <text:p text:style-name="tablealignleft"> 5. XYZ2 E0 E1              </text:p>
          </table:table-cell>
          <table:table-cell office:value-type="string" table:style-name="tablecell">
            <text:p text:style-name="tablealignleft"> Limited       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>
            <text:p text:style-name="tablealignleft"> Cheapest and very common solution     </text:p>
          </table:table-cell>
          <table:table-cell office:value-type="string" table:style-name="tablecell">
            <text:p text:style-name="tablealignleft"> Still a very nice working solution. limited processor power though          </text:p>
          </table:table-cell>
        </table:table-row>
        <table:table-row>
          <table:table-cell office:value-type="string" table:style-name="tablecell">
            <text:p text:style-name="tablealignleft"> Rumba Board           </text:p>
          </table:table-cell>
          <table:table-cell office:value-type="string" table:style-name="tablecell">
            <text:p text:style-name="tablealignleft"> <text:a xlink:type="simple" xlink:href="http://www.reprap.org/wiki/RUMBA" text:style-name="Internet_20_link" text:visited-style-name="Visited_20_Internet_20_Link">http://www.reprap.org/wiki/RUMBA</text:a>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8-Bit   </text:p>
          </table:table-cell>
          <table:table-cell office:value-type="string" table:style-name="tablecell">
            <text:p text:style-name="tablealignleft"> ATmega 2560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Marlin, Repetier Open Source    </text:p>
          </table:table-cell>
          <table:table-cell office:value-type="string" table:style-name="tablecell">
            <text:p text:style-name="tablealignleft"> Any driver with Polulu Socket      </text:p>
          </table:table-cell>
          <table:table-cell office:value-type="string" table:style-name="tablecell">
            <text:p text:style-name="tablealignleft"> 6. XYZ E0 E1 E2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 Nice all in one solution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KS GEN               </text:p>
          </table:table-cell>
          <table:table-cell office:value-type="string" table:style-name="tablecell">
            <text:p text:style-name="tablealignleft"> <text:a xlink:type="simple" xlink:href="http://reprap.org/wiki/MKS_GEN" text:style-name="Internet_20_link" text:visited-style-name="Visited_20_Internet_20_Link">http://reprap.org/wiki/MKS_GEN</text:a>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8-Bit   </text:p>
          </table:table-cell>
          <table:table-cell office:value-type="string" table:style-name="tablecell">
            <text:p text:style-name="tablealignleft"> ATmega 2560              </text:p>
          </table:table-cell>
          <table:table-cell office:value-type="string" table:style-name="tablecell">
            <text:p text:style-name="tablealignleft"> Closed Source  </text:p>
          </table:table-cell>
          <table:table-cell office:value-type="string" table:style-name="tablecell">
            <text:p text:style-name="tablealignleft"> Marlin, Repetier Open Source    </text:p>
          </table:table-cell>
          <table:table-cell office:value-type="string" table:style-name="tablecell">
            <text:p text:style-name="tablealignleft"> Any driver with Polulu Socket      </text:p>
          </table:table-cell>
          <table:table-cell office:value-type="string" table:style-name="tablecell">
            <text:p text:style-name="tablealignleft"> 5. XYZ2 E0 E1  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>
            <text:p text:style-name="tablealignleft"> All in one solution for RAMPS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S BASE              </text:p>
          </table:table-cell>
          <table:table-cell office:value-type="string" table:style-name="tablecell">
            <text:p text:style-name="tablealignleft"> <text:a xlink:type="simple" xlink:href="http://reprap.org/wiki/MKS_BASE_1.0" text:style-name="Internet_20_link" text:visited-style-name="Visited_20_Internet_20_Link">http://reprap.org/wiki/MKS_BASE_1.0</text:a>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8-Bit   </text:p>
          </table:table-cell>
          <table:table-cell office:value-type="string" table:style-name="tablecell">
            <text:p text:style-name="tablealignleft"> ATmega 2560              </text:p>
          </table:table-cell>
          <table:table-cell office:value-type="string" table:style-name="tablecell">
            <text:p text:style-name="tablealignleft"> Closed Source  </text:p>
          </table:table-cell>
          <table:table-cell office:value-type="string" table:style-name="tablecell">
            <text:p text:style-name="tablealignleft"> Marlin, Repetier Open Source    </text:p>
          </table:table-cell>
          <table:table-cell office:value-type="string" table:style-name="tablecell">
            <text:p text:style-name="tablealignleft"> A4988 Fixed                        </text:p>
          </table:table-cell>
          <table:table-cell office:value-type="string" table:style-name="tablecell">
            <text:p text:style-name="tablealignleft"> 5. XYZ E0 E1   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T2560                </text:p>
          </table:table-cell>
          <table:table-cell office:value-type="string" table:style-name="tablecell">
            <text:p text:style-name="tablealignleft"> <text:a xlink:type="simple" xlink:href="https://www.geeetech.com/wiki/index.php/GT2560" text:style-name="Internet_20_link" text:visited-style-name="Visited_20_Internet_20_Link">https://www.geeetech.com/wiki/index.php/GT2560</text:a>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8-Bit   </text:p>
          </table:table-cell>
          <table:table-cell office:value-type="string" table:style-name="tablecell">
            <text:p text:style-name="tablealignleft"> ATmega 2560              </text:p>
          </table:table-cell>
          <table:table-cell office:value-type="string" table:style-name="tablecell">
            <text:p text:style-name="tablealignleft"> Open Source    </text:p>
          </table:table-cell>
          <table:table-cell office:value-type="string" table:style-name="tablecell">
            <text:p text:style-name="tablealignleft"> Marlin, Repetier Open Source    </text:p>
          </table:table-cell>
          <table:table-cell office:value-type="string" table:style-name="tablecell">
            <text:p text:style-name="tablealignleft"> Any driver with Polulu Socket      </text:p>
          </table:table-cell>
          <table:table-cell office:value-type="string" table:style-name="tablecell">
            <text:p text:style-name="tablealignleft"> 5. XYZ E0 E1               </text:p>
          </table:table-cell>
          <table:table-cell office:value-type="string" table:style-name="tablecell">
            <text:p text:style-name="tablealignleft"> No Information    </text:p>
          </table:table-cell>
          <table:table-cell office:value-type="string" table:style-name="tablecell">
            <text:p text:style-name="tablealignleft"> No                            </text:p>
          </table:table-cell>
          <table:table-cell office:value-type="string" table:style-name="tablecell">
            <text:p text:style-name="tablealignleft"> Geeetech all in one board.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2::57:27</meta:creation-date>
    <dc:creator>Generated</dc:creator>
    <dc:date>2026-09-13T22::57:27</dc:date>
    <dc:language>en-US</dc:language>
    <meta:editing-cycles>1</meta:editing-cycles>
    <meta:editing-duration>PT0S</meta:editing-duration>
    <dc:title>memo:3dp:hevo</dc:title>
  </office:meta>
</office:document-meta>
</file>