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7bc8809cee581e9d76d22e32eee5b6.png"/>
  <manifest:file-entry manifest:media-type="image/png" manifest:full-path="Pictures/9f4e16ccd700cb3c596d217d663852b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i3mega"/><text:bookmark-start text:name="__RefHeading___anycubic_i3_mega_1"/><text:bookmark-start text:name="anycubic_i3_mega"/>Anycubic i3 Mega<text:bookmark-end text:name="__RefHeading___anycubic_i3_mega_1"/><text:bookmark-end text:name="anycubic_i3_mega"/></text:h>
      <text:p text:style-name="Text_20_body"><draw:frame draw:style-name="media" draw:name="0" text:anchor-type="as-char" draw:z-index="0" svg:width="13.229166666667cm" svg:height="13.229166666667cm"><draw:image xlink:href="Pictures/107bc8809cee581e9d76d22e32eee5b6.png" xlink:type="simple" xlink:show="embed" xlink:actuate="onLoad"/></draw:frame></text:p>
      <text:p text:style-name="Text_20_body">20200820
7月に印刷しようとしたら、ヒートベッドの温度異常か何かで止まる。
TriGolliraボードをすぐに手配して、ボードが届いた。
併せてTitanエクスとルーダートTMC2208とカスタムファームウェアの適用を行う。
改造については下図を参照。</text:p>
      <text:p text:style-name="Text_20_body"><text:a xlink:type="simple" xlink:href="https://note.com/newspeak/n/n9b639697a854" text:style-name="Internet_20_link" text:visited-style-name="Visited_20_Internet_20_Link">ANYCUBIC I3MEGA改造まとめ｜はるかぜポポポ｜note</text:a></text:p>
      <text:p text:style-name="Text_20_body">カスタムファームウェアの適用には、Cura15.x系をインストールしてアップデートする他、下記のツールを使用する。
試したことは無いが、こちらのほうが早い感じ。
<text:a xlink:type="simple" xlink:href="https://www.hobbytronics.co.uk/arduino-xloader" text:style-name="Internet_20_link" text:visited-style-name="Visited_20_Internet_20_Link">Uploading Arduino HEX files with XLoader</text:a></text:p>
      <text:p text:style-name="Text_20_body">交換するファンの一覧
<draw:frame draw:style-name="media" draw:name="1" text:anchor-type="as-char" draw:z-index="1" svg:width="13.229166666667cm" svg:height="25.406312127237cm"><draw:image xlink:href="Pictures/9f4e16ccd700cb3c596d217d663852b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23:47</meta:creation-date>
    <dc:creator>Generated</dc:creator>
    <dc:date>2026-09-14T02::23:47</dc:date>
    <dc:language>en-US</dc:language>
    <meta:editing-cycles>1</meta:editing-cycles>
    <meta:editing-duration>PT0S</meta:editing-duration>
    <dc:title>memo:3dp:i3mega</dc:title>
  </office:meta>
</office:document-meta>
</file>