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22264fb87904000228020f47f72c53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3dp:neptune4"/><text:bookmark-start text:name="__RefHeading___neptune4_1"/><text:bookmark-start text:name="neptune4"/>Neptune4<text:bookmark-end text:name="__RefHeading___neptune4_1"/><text:bookmark-end text:name="neptune4"/></text:h>
      <text:p text:style-name="Text_20_body"><draw:frame draw:style-name="media" draw:name="0" text:anchor-type="as-char" draw:z-index="0" svg:width="10.583333333333cm" svg:height="10.583333333333cm"><draw:image xlink:href="Pictures/f22264fb87904000228020f47f72c535.png" xlink:type="simple" xlink:show="embed" xlink:actuate="onLoad"/></draw:frame></text:p>
      <text:h text:style-name="Heading_20_2" text:outline-level="2"><text:bookmark-start text:name="__RefHeading___led修正メモ_2"/><text:bookmark-start text:name="led修正メモ"/>LED修正メモ<text:bookmark-end text:name="__RefHeading___led修正メモ_2"/><text:bookmark-end text:name="led修正メモ"/></text:h>
      <text:p text:style-name="Text_20_body">1.Add these to your printers home/mks folder.
Open Putty and run bash install.sh (Its normal if it returns an oooopsie,just move on)
Remove lines in printer.cfg about flashlight and replace with these:
[gcode_shell_command hotend]
command: sh /home/mks/toggleled.sh
timeout: 30.
verbose: True</text:p>
      <text:p text:style-name="Text_20_body">[gcode_shell_command overhead]
command: sh /home/mks/toggleovr.sh
timeout: 30.
verbose: True</text:p>
      <text:p text:style-name="Text_20_body">[gcode_macro Hotend LED]
description: Turn on Hotend LEDs
gcode:</text:p>
      <text:p text:style-name="Preformatted_20_Text">RUN_SHELL_COMMAND CMD=hotend</text:p>
      <text:p text:style-name="Text_20_body">[gcode_macro Overhead LED]
description: Turn on Hotend LEDs
gcode:</text:p>
      <text:p text:style-name="Preformatted_20_Text">RUN_SHELL_COMMAND CMD=overhead</text:p>
      <text:p text:style-name="Text_20_body">4: Profi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11::40:52</meta:creation-date>
    <dc:creator>Generated</dc:creator>
    <dc:date>2026-09-13T11::40:52</dc:date>
    <dc:language>en-US</dc:language>
    <meta:editing-cycles>1</meta:editing-cycles>
    <meta:editing-duration>PT0S</meta:editing-duration>
    <dc:title>memo:3dp:neptune4</dc:title>
  </office:meta>
</office:document-meta>
</file>