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844cfa2852cfd822b05301423d48e0.png"/>
  <manifest:file-entry manifest:media-type="image/png" manifest:full-path="Pictures/b43a9e7c20a9df89d64f3669b8374311.png"/>
  <manifest:file-entry manifest:media-type="image/png" manifest:full-path="Pictures/bc1fe0a7299a01d72694397d3eccd81d.png"/>
  <manifest:file-entry manifest:media-type="image/png" manifest:full-path="Pictures/dc199a7c684b8ded533d45af1ede685b.png"/>
  <manifest:file-entry manifest:media-type="image/png" manifest:full-path="Pictures/1337cbe4afb3d672238e26b0b94f472e.png"/>
  <manifest:file-entry manifest:media-type="image/png" manifest:full-path="Pictures/76a7aca1d316bfed997f5ea4d6338208.png"/>
  <manifest:file-entry manifest:media-type="image/png" manifest:full-path="Pictures/e5431487ec3c8bfc48c62b0ffb65e915.png"/>
  <manifest:file-entry manifest:media-type="image/png" manifest:full-path="Pictures/261e0a2b127cbeceaa7aeae7aea5f8da.png"/>
  <manifest:file-entry manifest:media-type="image/png" manifest:full-path="Pictures/23b96faa6298bb90ae3a8a55b2961daf.png"/>
  <manifest:file-entry manifest:media-type="image/png" manifest:full-path="Pictures/f238db07b23de7fa644952f628b73437.png"/>
  <manifest:file-entry manifest:media-type="image/png" manifest:full-path="Pictures/eabcc6a4ef4062cea7a0ee7a017d785c.png"/>
  <manifest:file-entry manifest:media-type="image/png" manifest:full-path="Pictures/536488dde11b854ba443895e50037b9f.png"/>
  <manifest:file-entry manifest:media-type="image/png" manifest:full-path="Pictures/af4b86342e923254216abe40f2900663.png"/>
  <manifest:file-entry manifest:media-type="image/png" manifest:full-path="Pictures/eb0e891f3649aa723fd3c7de374f39cb.png"/>
  <manifest:file-entry manifest:media-type="image/png" manifest:full-path="Pictures/58c933452181170555923203b7c65d51.png"/>
  <manifest:file-entry manifest:media-type="image/png" manifest:full-path="Pictures/fe782183506fe401128d38412f6e01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picdata"/><text:bookmark-start text:name="__RefHeading___dプリンタ自作中に使う画像_1"/><text:bookmark-start text:name="dプリンタ自作中に使う画像"/>3Dプリンタ自作中に使う画像<text:bookmark-end text:name="__RefHeading___dプリンタ自作中に使う画像_1"/><text:bookmark-end text:name="dプリンタ自作中に使う画像"/></text:h>
      <text:p text:style-name="Text_20_body"><draw:frame draw:style-name="media" draw:name="0" text:anchor-type="as-char" draw:z-index="0" svg:width="13.229166666667cm" svg:height="19.86419693457cm"><draw:image xlink:href="Pictures/44844cfa2852cfd822b05301423d48e0.png" xlink:type="simple" xlink:show="embed" xlink:actuate="onLoad"/></draw:frame>
<draw:frame draw:style-name="media" draw:name="1" text:anchor-type="as-char" draw:z-index="1" svg:width="13.229166666667cm" svg:height="5.0316339066339cm"><draw:image xlink:href="Pictures/b43a9e7c20a9df89d64f3669b8374311.png" xlink:type="simple" xlink:show="embed" xlink:actuate="onLoad"/></draw:frame></text:p>
      <text:h text:style-name="Heading_20_2" text:outline-level="2"><text:bookmark-start text:name="__RefHeading___duet_2_wifi_2"/><text:bookmark-start text:name="duet_2_wifi"/>Duet 2 Wifi<text:bookmark-end text:name="__RefHeading___duet_2_wifi_2"/><text:bookmark-end text:name="duet_2_wifi"/></text:h>
      <text:p text:style-name="Text_20_body"><draw:frame draw:style-name="media" draw:name="2" text:anchor-type="as-char" draw:z-index="2" svg:width="13.229166666667cm" svg:height="18.163615560641cm"><draw:image xlink:href="Pictures/bc1fe0a7299a01d72694397d3eccd81d.png" xlink:type="simple" xlink:show="embed" xlink:actuate="onLoad"/></draw:frame></text:p>
      <text:h text:style-name="Heading_20_2" text:outline-level="2"><text:bookmark-start text:name="__RefHeading___bigtreetech_skr_1.3_3"/><text:bookmark-start text:name="bigtreetech_skr_1.3"/>Bigtreetech Skr 1.3<text:bookmark-end text:name="__RefHeading___bigtreetech_skr_1.3_3"/><text:bookmark-end text:name="bigtreetech_skr_1.3"/></text:h>
      <text:p text:style-name="Text_20_body"><text:a xlink:type="simple" xlink:href="https://github.com/bigtreetech/BIGTREETECH-SKR-V1.3" text:style-name="Internet_20_link" text:visited-style-name="Visited_20_Internet_20_Link">GitHub - bigtreetech/BIGTREETECH-SKR-V1.3: 32bit board with LPC1768, support marlin2.0 and smoothieware, support lcd2004/12864, On-board TMC2130 SPI interface and TMC2208 UART interface no additional wiring is required</text:a>
<draw:frame draw:style-name="media" draw:name="3" text:anchor-type="as-char" draw:z-index="3" svg:width="13.229166666667cm" svg:height="13.559895833333cm"><draw:image xlink:href="Pictures/dc199a7c684b8ded533d45af1ede685b.png" xlink:type="simple" xlink:show="embed" xlink:actuate="onLoad"/></draw:frame>
<draw:frame draw:style-name="media" draw:name="4" text:anchor-type="as-char" draw:z-index="4" svg:width="13.229166666667cm" svg:height="10.3584375cm"><draw:image xlink:href="Pictures/1337cbe4afb3d672238e26b0b94f472e.png" xlink:type="simple" xlink:show="embed" xlink:actuate="onLoad"/></draw:frame>
<draw:frame draw:style-name="media" draw:name="5" text:anchor-type="as-char" draw:z-index="5" svg:width="13.229166666667cm" svg:height="8.2153125cm"><draw:image xlink:href="Pictures/76a7aca1d316bfed997f5ea4d6338208.png" xlink:type="simple" xlink:show="embed" xlink:actuate="onLoad"/></draw:frame></text:p>
      <text:h text:style-name="Heading_20_2" text:outline-level="2"><text:bookmark-start text:name="__RefHeading___mks_base_4"/><text:bookmark-start text:name="mks_base"/>MKS Base<text:bookmark-end text:name="__RefHeading___mks_base_4"/><text:bookmark-end text:name="mks_base"/></text:h>
      <text:p text:style-name="Text_20_body"><draw:frame draw:style-name="media" draw:name="6" text:anchor-type="as-char" draw:z-index="6" svg:width="13.229166666667cm" svg:height="9.6131944444444cm"><draw:image xlink:href="Pictures/e5431487ec3c8bfc48c62b0ffb65e915.png" xlink:type="simple" xlink:show="embed" xlink:actuate="onLoad"/></draw:frame>
<draw:frame draw:style-name="media" draw:name="7" text:anchor-type="as-char" draw:z-index="7" svg:width="13.229166666667cm" svg:height="11.218333333333cm"><draw:image xlink:href="Pictures/261e0a2b127cbeceaa7aeae7aea5f8da.png" xlink:type="simple" xlink:show="embed" xlink:actuate="onLoad"/></draw:frame>
<draw:frame draw:style-name="media" draw:name="8" text:anchor-type="as-char" draw:z-index="8" svg:width="13.229166666667cm" svg:height="11.790204678363cm"><draw:image xlink:href="Pictures/23b96faa6298bb90ae3a8a55b2961daf.png" xlink:type="simple" xlink:show="embed" xlink:actuate="onLoad"/></draw:frame>
<draw:frame draw:style-name="media" draw:name="9" text:anchor-type="as-char" draw:z-index="9" svg:width="13.229166666667cm" svg:height="8.8054110567115cm"><draw:image xlink:href="Pictures/f238db07b23de7fa644952f628b73437.png" xlink:type="simple" xlink:show="embed" xlink:actuate="onLoad"/></draw:frame></text:p>
      <text:h text:style-name="Heading_20_2" text:outline-level="2"><text:bookmark-start text:name="__RefHeading___mks_gen_1.4_5"/><text:bookmark-start text:name="mks_gen_1.4"/>MKS GEN 1.4<text:bookmark-end text:name="__RefHeading___mks_gen_1.4_5"/><text:bookmark-end text:name="mks_gen_1.4"/></text:h>
      <text:p text:style-name="Text_20_body"><draw:frame draw:style-name="media" draw:name="10" text:anchor-type="as-char" draw:z-index="10" svg:width="13.229166666667cm" svg:height="6.5557347271649cm"><draw:image xlink:href="Pictures/eabcc6a4ef4062cea7a0ee7a017d785c.png" xlink:type="simple" xlink:show="embed" xlink:actuate="onLoad"/></draw:frame>
<draw:frame draw:style-name="media" draw:name="11" text:anchor-type="as-char" draw:z-index="11" svg:width="13.229166666667cm" svg:height="9.1942708333333cm"><draw:image xlink:href="Pictures/536488dde11b854ba443895e50037b9f.png" xlink:type="simple" xlink:show="embed" xlink:actuate="onLoad"/></draw:frame></text:p>
      <text:h text:style-name="Heading_20_2" text:outline-level="2"><text:bookmark-start text:name="__RefHeading___mks_gen_l_1.0_6"/><text:bookmark-start text:name="mks_gen_l_1.0"/>MKS GEN L 1.0<text:bookmark-end text:name="__RefHeading___mks_gen_l_1.0_6"/><text:bookmark-end text:name="mks_gen_l_1.0"/></text:h>
      <text:p text:style-name="Text_20_body"><draw:frame draw:style-name="media" draw:name="12" text:anchor-type="as-char" draw:z-index="12" svg:width="13.229166666667cm" svg:height="8.7400450138504cm"><draw:image xlink:href="Pictures/af4b86342e923254216abe40f2900663.png" xlink:type="simple" xlink:show="embed" xlink:actuate="onLoad"/></draw:frame></text:p>
      <text:h text:style-name="Heading_20_2" text:outline-level="2"><text:bookmark-start text:name="__RefHeading___mks_tft_7"/><text:bookmark-start text:name="mks_tft"/>MKS TFT<text:bookmark-end text:name="__RefHeading___mks_tft_7"/><text:bookmark-end text:name="mks_tft"/></text:h>
      <text:p text:style-name="Text_20_body"><draw:frame draw:style-name="media" draw:name="13" text:anchor-type="as-char" draw:z-index="13" svg:width="13.229166666667cm" svg:height="10.116421568627cm"><draw:image xlink:href="Pictures/eb0e891f3649aa723fd3c7de374f39cb.png" xlink:type="simple" xlink:show="embed" xlink:actuate="onLoad"/></draw:frame>
<draw:frame draw:style-name="media" draw:name="14" text:anchor-type="as-char" draw:z-index="14" svg:width="13.229166666667cm" svg:height="11.366925655088cm"><draw:image xlink:href="Pictures/58c933452181170555923203b7c65d51.png" xlink:type="simple" xlink:show="embed" xlink:actuate="onLoad"/></draw:frame>
<draw:frame draw:style-name="media" draw:name="15" text:anchor-type="as-char" draw:z-index="15" svg:width="13.229166666667cm" svg:height="13.229166666667cm"><draw:image xlink:href="Pictures/fe782183506fe401128d38412f6e01d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22:44</meta:creation-date>
    <dc:creator>Generated</dc:creator>
    <dc:date>2026-09-14T02::22:44</dc:date>
    <dc:language>en-US</dc:language>
    <meta:editing-cycles>1</meta:editing-cycles>
    <meta:editing-duration>PT0S</meta:editing-duration>
    <dc:title>memo:3dp:picdata</dc:title>
  </office:meta>
</office:document-meta>
</file>