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memo"/><text:bookmark-start text:name="__RefHeading___その他メモ_1"/><text:bookmark-start text:name="その他メモ"/>その他メモ<text:bookmark-end text:name="__RefHeading___その他メモ_1"/><text:bookmark-end text:name="その他メモ"/></text:h>
      <text:p text:style-name="Text_20_body">メモ書きとかはここにあります。生存確認とかにどうぞ。
<text:a xlink:type="simple" xlink:href="http://www.deepsky.jp/wiki/doku.php?id=memo:log2025" text:style-name="Internet_20_link" text:visited-style-name="Visited_20_Internet_20_Link">2025年の記録</text:a></text:p>
      <text:h text:style-name="Heading_20_3" text:outline-level="3"><text:bookmark-start text:name="__RefHeading___pc関係_2"/><text:bookmark-start text:name="pc関係"/>PC関係<text:bookmark-end text:name="__RefHeading___pc関係_2"/><text:bookmark-end text:name="pc関係"/></text:h>
      <text:p text:style-name="Text_20_body">自分が自宅や、会社で使うコマンドとかのメモや、プログラムの設定メモを記録します。
参考にされる際は、ページ最下部にある<text:span text:style-name="Strong_20_Emphasis">更新日時を確認してください</text:span>。</text:p>
      <text:h text:style-name="Heading_20_3" text:outline-level="3"><text:bookmark-start text:name="__RefHeading___dプリンター関係_3"/><text:bookmark-start text:name="dプリンター関係"/>3Dプリンター関係<text:bookmark-end text:name="__RefHeading___dプリンター関係_3"/><text:bookmark-end text:name="dプリンター関係"/></text:h>
      <text:p text:style-name="Text_20_body">今まで色んな3Dプリンターで悩まされた事とかをつらつら書こうと思っていました。
12台目のプリンターは、日本のAmazonで一番売れているという理由で買った<text:a xlink:type="simple" xlink:href="https://jp.elegoo.com/products/elegoo-neptune-4-fdm-3d-printer" text:style-name="Internet_20_link" text:visited-style-name="Visited_20_Internet_20_Link">Elegoo Neptune 4</text:a>です。改造なしでもすごい速いし、すごく綺麗。メンテナンスせずに1年以上使っているけど、珍しく故障もないです。</text:p>
      <text:p text:style-name="Text_20_body">Wanhao D6とか高価なモデルも買いましたが、値段に関わらず基本3年で故障します。これだけ満足いく印刷できるなら、海外から部品取り寄せ、悩みながら修理して、安定するまで毎晩試行錯誤して・・・より、この値段でこの性能であれば「壊れたら捨て！3年はもつ！」と考えたほうが精神的に良いです。パトラッシュ、僕はもう疲れたよ…</text:p>
      <text:p text:style-name="Text_20_body">なので、使えそうな情報だけは<text:a xlink:type="simple" xlink:href="http://www.deepsky.jp/wiki/doku.php?id=pc:pc" text:style-name="Internet_20_link" text:visited-style-name="Visited_20_Internet_20_Link">PC関係</text:a>にまとめています。古いのはこちらです。</text:p>
      <text:p text:style-name="Text_20_body"><text:a xlink:type="simple" xlink:href="http://www.deepsky.jp/wiki/doku.php?id=3dprinter:3dprinter" text:style-name="Internet_20_link" text:visited-style-name="Visited_20_Internet_20_Link">3Dプリンター</text:a>
<text:a xlink:type="simple" xlink:href="http://www.deepsky.jp/wiki/doku.php?id=3dprinter:filament" text:style-name="Internet_20_link" text:visited-style-name="Visited_20_Internet_20_Link">フィラメント</text:a>
<text:a xlink:type="simple" xlink:href="http://www.deepsky.jp/wiki/doku.php?id=3dprinter:4maxpro:4maxpro" text:style-name="Internet_20_link" text:visited-style-name="Visited_20_Internet_20_Link">Anycubic 4Max Pro 2.0</text:a>
<text:a xlink:type="simple" xlink:href="http://www.deepsky.jp/wiki/doku.php?id=3dprinter:4maxpro:marlinfirm" text:style-name="Internet_20_link" text:visited-style-name="Visited_20_Internet_20_Link">4Max Pro 2.0 Marlin Firmware Chang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17::51:25</meta:creation-date>
    <dc:creator>Generated</dc:creator>
    <dc:date>2026-09-13T17::51:25</dc:date>
    <dc:language>en-US</dc:language>
    <meta:editing-cycles>1</meta:editing-cycles>
    <meta:editing-duration>PT0S</meta:editing-duration>
    <dc:title>memo:memo</dc:title>
  </office:meta>
</office:document-meta>
</file>