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e4f156e54d2e2a4eda9150705ebca4.png"/>
  <manifest:file-entry manifest:media-type="image/png" manifest:full-path="Pictures/75eae19a796875baa0f1d62406cf8f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openwrt:basic0"/><text:bookmark-start text:name="__RefHeading___openwrt_1"/><text:bookmark-start text:name="openwrt"/>OpenWrt<text:bookmark-end text:name="__RefHeading___openwrt_1"/><text:bookmark-end text:name="openwrt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<draw:frame draw:style-name="media" draw:name="0" text:anchor-type="as-char" draw:z-index="0" svg:width="7.9375cm" style:rel-width="100%" svg:height="4.2140098314607cm" style:rel-height="scale"><draw:image xlink:href="Pictures/4ce4f156e54d2e2a4eda9150705ebca4.png" xlink:type="simple" xlink:show="embed" xlink:actuate="onLoad"/></draw:frame>
自宅のVPNルーター（Baffalo VR-S1000)が、最近謎の挙動を起こしている。インターネットに接続できないときや、インターネットには接続できるが、何故か外からアクセスができない等。中古で買ってからもう5年以上経っているので、ここら辺が潮時だろう。別途新しいVPNルーターを探していたが、安くてよさそうなルーターがそうそう無い。
昔DD-WRTを使っていたのでそれでも良いかと思ったが、今はほとんど更新されていないらしく、OpenWrtというのが勢いがあるらしい。やりたい事が当然できるし、WireGuard（後述）等やってみたい事もあるので、こちらで試してみようと思う。
<text:a xlink:type="simple" xlink:href="https://openwrt.org/start" text:style-name="Internet_20_link" text:visited-style-name="Visited_20_Internet_20_Link">[OpenWrt Wiki] Welcome to the OpenWrt Project</text:a></text:p>
      <text:p text:style-name="Text_20_body">とはいえ、OpenWrtを適用できる機種は少ないのでMangoルーターを買おうとも考えたが、色々調べてNanoPi R4S 4GBを買うことにした。完全にオーバースペックだが、とてもコンパクトだし、ファンレス運用ができるアルミ削り出しのケースがとても良い。
<draw:frame draw:style-name="media" draw:name="1" text:anchor-type="as-char" draw:z-index="1" svg:width="13.229166666667cm" svg:height="10.23685515873cm"><draw:image xlink:href="Pictures/75eae19a796875baa0f1d62406cf8fc4.png" xlink:type="simple" xlink:show="embed" xlink:actuate="onLoad"/></draw:frame>
<text:a xlink:type="simple" xlink:href="https://www.friendlyelec.com/index.php?route=product/product&amp;product_id=284" text:style-name="Internet_20_link" text:visited-style-name="Visited_20_Internet_20_Link">NanoPi R4S</text:a></text:p>
      <text:p text:style-name="Text_20_body">2022年5月下旬に買ったときは、もうすぐNanoPi R5Sが出るとアナウンスがあった頃だったが、いつOpenWrtがサポートされるか、幾らになるかも不明だった。（2022年6月にR5Sイメージ公開済み)
2022円6月上旬に入荷したが、2台で26,000円、輸入関税で2,200円かかった。円安と半導体不足の影響をずいぶんくらったなという気分だ。</text:p>
      <text:p text:style-name="Text_20_body">ちなみに、R4Sはメーカーより5V 4AのACアダプターを使用することとされている。FriendlyElecから購入する際にも、オプションとしてACアダプターを提示されている。
一般的にはRaspberry Pi 4用のACアダプターならどれでも問題ないと思うが、メインルーターなので信頼性が欲しい。
なので秋月電子通商のACアダプターを購入。PSE取得済みのうえ、信頼性のあるコンデンサーを使用している。
<text:a xlink:type="simple" xlink:href="https://akizukidenshi.com/catalog/g/gM-14935/" text:style-name="Internet_20_link" text:visited-style-name="Visited_20_Internet_20_Link">スイッチングＡＣアダプター（ＵＳＢ　ＡＣアダプター）　Ｔｙｐｅ－Ｃオス　５．１Ｖ３．８Ａ: 電源一般 秋月電子通商-電子部品・ネット通販</text:a>
ただ、実際にUSB電源テスターで測定したところ、通常運転、USBポート未接続時には5V 0.48～0.55A（但し突入が大きい模様で1A程度は必要）だった。従ってUSB3.0に何もつけないなら、ダイソーで売っているACアダプター等で十分動作するようだ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36:27</meta:creation-date>
    <dc:creator>Generated</dc:creator>
    <dc:date>2026-09-14T02::36:27</dc:date>
    <dc:language>en-US</dc:language>
    <meta:editing-cycles>1</meta:editing-cycles>
    <meta:editing-duration>PT0S</meta:editing-duration>
    <dc:title>memo:openwrt:basic0</dc:title>
  </office:meta>
</office:document-meta>
</file>