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9afe6667b72e748e30478f5dff2c80.png"/>
  <manifest:file-entry manifest:media-type="image/png" manifest:full-path="Pictures/1a3ff28ed0ecd4737309df8fa358d79f.png"/>
  <manifest:file-entry manifest:media-type="image/png" manifest:full-path="Pictures/a887d0d83a43f3269c65023f5acd7e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pc:bitnami"/><text:bookmark-start text:name="__RefHeading___bitnami_vm_1"/><text:bookmark-start text:name="bitnami_vm"/>Bitnami VM<text:bookmark-end text:name="__RefHeading___bitnami_vm_1"/><text:bookmark-end text:name="bitnami_vm"/></text:h>
      <text:p text:style-name="Text_20_body">以前ESXi用のPhoton OSに、HomebridgeとHome Assistantの両方をインストールしてみたが、うまくいかなかったという経験がある。</text:p>
      <text:p text:style-name="Text_20_body">話が変わるが、SynologyがNASにDokuwikiパッケージを提供するのをやめることになり、DSM7にアップデートする障害となっていた。
その対策を探していたら、VMwareがBitnamiというもので、最小のDebianで構築された特定のアプリケーションというものがあることを知った。
そこでDokuwiki用を見つけたが、その他にnode.jsだけ含まれているのを見つけた。</text:p>
      <text:p text:style-name="Text_20_body">これなら考えていた事ができるのではないか？思わずまた試してみたくなった。</text:p>
      <text:h text:style-name="Heading_20_2" text:outline-level="2"><text:bookmark-start text:name="__RefHeading___oracle_vm_virtualbox_2"/><text:bookmark-start text:name="oracle_vm_virtualbox"/>Oracle VM VirtualBox<text:bookmark-end text:name="__RefHeading___oracle_vm_virtualbox_2"/><text:bookmark-end text:name="oracle_vm_virtualbox"/></text:h>
      <text:p text:style-name="Text_20_body">ovaファイルはESXi用というわけではなく、Windows上だとVMware Playerとか、Oracle VM VirtualBox（以下VBox)上で動かすことができる。
VBoxで動かすには、ダウンロードしたovaファイルを、ただダブルクリックするだけでよい。
インポートの画面がでてくるので、とりあえず無変更でインポートした。
インポート完了後、メモリを512MB →　1GB、ディスク容量を32GBに変更して、起動。</text:p>
      <text:p text:style-name="Text_20_body">bitnamiはベースがDebianということもあって、apt-getが普通に使えてよい。これでいいんだよ。</text:p>
      <text:p text:style-name="Preformatted_20_Text">sudo apt-get install nano<text:line-break/><text:line-break/><text:line-break/><text:line-break/>sudo apt-get install python3-dev<text:line-break/>sudo apt-get install samba-common &lt;-普通は必要ないので注意<text:line-break/><text:line-break/>sudo npm install -g --unsafe-perm homebridge homebridge-config-ui-x<text:line-break/>sudo hb-service --allow-root --user bitnami</text:p>
      <text:p text:style-name="Text_20_body">次にファイヤーウォールのポートを開放する必要がある。</text:p>
      <text:p text:style-name="Preformatted_20_Text">sudo ufw allow 8581</text:p>
      <text:p text:style-name="Text_20_body">8581というのが開けたいポート番号を入れる。簡単で分かりやすくてすごく良い。他も見習ってほしい。</text:p>
      <text:p text:style-name="Text_20_body">またエラーが大量に出ている。今度は/usr/bin/の下にnodeが含まれていないとの事。ググってこれを見つけた。感謝。
<text:a xlink:type="simple" xlink:href="https://mikamisan.hatenablog.com/entry/2017/03/26/155309" text:style-name="Internet_20_link" text:visited-style-name="Visited_20_Internet_20_Link">nvmでnodeをインストールしているのに、deployしたら「/usr/bin/env: node: No such file or directory」が出る場合 - mikami's blog</text:a></text:p>
      <text:p text:style-name="Preformatted_20_Text">sudo ln -s "$(which node)" /usr/bin/node</text:p>
      <text:p text:style-name="Text_20_body">とりあえず、Homebridgeはこれで動いた。</text:p>
      <text:h text:style-name="Heading_20_2" text:outline-level="2"><text:bookmark-start text:name="__RefHeading___osのエクスポート_3"/><text:bookmark-start text:name="osのエクスポート"/>OSのエクスポート<text:bookmark-end text:name="__RefHeading___osのエクスポート_3"/><text:bookmark-end text:name="osのエクスポート"/></text:h>
      <text:p text:style-name="Text_20_body">VirtualBoxで構築したOSは、再度OVAファイルとしてエクスポートすることができる。
まずWin + Rでファイル名を指定して実行、sysdm.cplと入力して、システムのプロパティを開く。
詳細設定タブより環境設定、環境変数のpathにVirtualboxのパスを追加して（下図参照）、下準備完了。
<draw:frame draw:style-name="media" draw:name="0" text:anchor-type="as-char" draw:z-index="0" svg:width="7.9375cm" style:rel-width="100%" svg:height="10.178676470588cm" style:rel-height="scale"><draw:image xlink:href="Pictures/ff9afe6667b72e748e30478f5dff2c80.png" xlink:type="simple" xlink:show="embed" xlink:actuate="onLoad"/></draw:frame>
<draw:frame draw:style-name="media" draw:name="1" text:anchor-type="as-char" draw:z-index="1" svg:width="7.9375cm" style:rel-width="100%" svg:height="8.7114512471655cm" style:rel-height="scale"><draw:image xlink:href="Pictures/1a3ff28ed0ecd4737309df8fa358d79f.png" xlink:type="simple" xlink:show="embed" xlink:actuate="onLoad"/></draw:frame>
<draw:frame draw:style-name="media" draw:name="2" text:anchor-type="as-char" draw:z-index="2" svg:width="7.9375cm" style:rel-width="100%" svg:height="8.729138962766cm" style:rel-height="scale"><draw:image xlink:href="Pictures/a887d0d83a43f3269c65023f5acd7ebc.png" xlink:type="simple" xlink:show="embed" xlink:actuate="onLoad"/></draw:frame>
あとは、適当なフォルダのアドレスにcmdと入力して、コマンドプロンプトを開き、下記を入力すれば、そのフォルダ内にOVAファイルを生成する。</text:p>
      <text:p text:style-name="Preformatted_20_Text">vboxmanage export bitnami-node -o 2in1.ova</text:p>
      <text:p text:style-name="Text_20_body">ここで注意するのはbitnami-nodeというのはVirtualBoxマネージャーに表示されている名前を指定する。2in1はファイル名（任意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2::46:29</meta:creation-date>
    <dc:creator>Generated</dc:creator>
    <dc:date>2026-09-13T22::46:29</dc:date>
    <dc:language>en-US</dc:language>
    <meta:editing-cycles>1</meta:editing-cycles>
    <meta:editing-duration>PT0S</meta:editing-duration>
    <dc:title>memo:pc:bitnami</dc:title>
  </office:meta>
</office:document-meta>
</file>