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16ded2a3e37ecc6fd64ef0882512eb9.png"/>
  <manifest:file-entry manifest:media-type="image/png" manifest:full-path="Pictures/b946d347769d96ecf1589e1a97e97623.png"/>
  <manifest:file-entry manifest:media-type="image/png" manifest:full-path="Pictures/28ff54cfcfa048a785e33a48da2047be.png"/>
  <manifest:file-entry manifest:media-type="image/png" manifest:full-path="Pictures/764191b23c42aa9189e1fea503208b1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mo:pc:delsvi"/><text:bookmark-start text:name="__RefHeading___windows10のsystem_volume_informationフォルダを作らせない_1"/><text:bookmark-start text:name="windows10のsystem_volume_informationフォルダを作らせない"/>Windows10のSystem Volume Informationフォルダを作らせない<text:bookmark-end text:name="__RefHeading___windows10のsystem_volume_informationフォルダを作らせない_1"/><text:bookmark-end text:name="windows10のsystem_volume_informationフォルダを作らせない"/></text:h>
      <text:h text:style-name="Heading_20_2" text:outline-level="2"><text:bookmark-start text:name="__RefHeading___情報１_2"/><text:bookmark-start text:name="情報１"/>情報１<text:bookmark-end text:name="__RefHeading___情報１_2"/><text:bookmark-end text:name="情報１"/></text:h>
      <text:p text:style-name="Text_20_body">GPDEDITを使用する場合の手順：</text:p>
      <text:list text:style-name="Numbering_20_1" text:continue-numbering="false">
        <text:list-item>
          <text:p text:style-name="Numbering_20_1_Content_First"> Win + Rキーを押す。</text:p>
        </text:list-item>
        <text:list-item>
          <text:p text:style-name="Numbering_20_1_Content"> gpedit.mscを実行してローカルグループポリシーエディターを起動する。</text:p>
        </text:list-item>
        <text:list-item>
          <text:p text:style-name="Numbering_20_1_Content"> コンピューターの構成 - 管理者用テンプレート - Windowsコンポーネント - 検索を開く。</text:p>
        </text:list-item>
        <text:list-item>
          <text:p text:style-name="Numbering_20_1_Content"> リムーバブル ドライブ上の場所のライブラリへの追加を許可しないを「有効」に変更する。<text:line-break/><draw:frame draw:style-name="media" draw:name="0" text:anchor-type="as-char" draw:z-index="0" svg:width="13.229166666667cm" svg:height="8.1126596980256cm"><draw:image xlink:href="Pictures/616ded2a3e37ecc6fd64ef0882512eb9.png" xlink:type="simple" xlink:show="embed" xlink:actuate="onLoad"/></draw:frame></text:p>
        </text:list-item>
        <text:list-item>
          <text:p text:style-name="Numbering_20_1_Content_Last"> Windows再起動後に適用となる。</text:p>
        </text:list-item>
      </text:list>
      <text:p text:style-name="Text_20_body">レジストリを使う場合の手順：
これをダウンロードして適用する。</text:p>
      <table:table table:style-name="Table">
        <table:table-column table:style-name="odt_auto_style_table_column_1_1"/>
        <table:table-row>
          <table:table-cell office:value-type="string" table:style-name="tablecell">
            <text:p text:style-name="Preformatted_20_Text"><text:span text:style-name="highlight_geshi_registry_header">Windows Registry Editor Version 5.00</text:span><text:line-break/> <text:line-break/><text:span text:style-name="highlight_br0">[</text:span><text:span text:style-name="highlight_kw3">HKEY_LOCAL_MACHINE</text:span>\SOFTWARE\Policies\Microsoft\Windows\Windows Search<text:span text:style-name="highlight_br0">]</text:span><text:line-break/><text:span text:style-name="highlight_geshi_variable">"DisableRemovableDriveIndexing"</text:span><text:span text:style-name="highlight_sy0">=</text:span><text:span text:style-name="highlight_re3">dword:00000001</text:span><text:line-break/><text:span text:style-name="highlight_br0">[</text:span><text:span text:style-name="highlight_kw3">HKEY_LOCAL_MACHINE</text:span>\SOFTWARE\Policies\Microsoft\Windows\WindowsSearch<text:span text:style-name="highlight_br0">]</text:span><text:line-break/><text:span text:style-name="highlight_geshi_variable">"DisableRemovableDriveIndexing"</text:span><text:span text:style-name="highlight_sy0">=</text:span><text:span text:style-name="highlight_re3">dword:00000001</text:span></text:p>
          </table:table-cell>
        </table:table-row>
      </table:table>
      <text:h text:style-name="Heading_20_2" text:outline-level="2"><text:bookmark-start text:name="__RefHeading___情報２_3"/><text:bookmark-start text:name="情報２"/>情報２<text:bookmark-end text:name="__RefHeading___情報２_3"/><text:bookmark-end text:name="情報２"/></text:h>
      <text:p text:style-name="Text_20_body">※必ずAdministrator権限で操作を行ってください！！！</text:p>
      <text:p text:style-name="Text_20_body">①DisableRemovableDriveIndexingの設定
レジストリエディタを起動し、HKEY_LOCAL_MACHINE¥SOFTWARE¥Policies¥Microsoft¥Windows¥Windows Searchキーの配下にDisableRemovableDriveIndexingというdword値を設定し1にします。
<draw:frame draw:style-name="media" draw:name="1" text:anchor-type="as-char" draw:z-index="1" svg:width="13.229166666667cm" svg:height="7.4479625550661cm"><draw:image xlink:href="Pictures/b946d347769d96ecf1589e1a97e97623.png" xlink:type="simple" xlink:show="embed" xlink:actuate="onLoad"/></draw:frame>
ビルド1803以前の場合はこれでOK</text:p>
      <text:p text:style-name="Text_20_body">②WindowsSearchの停止
<draw:frame draw:style-name="media" draw:name="2" text:anchor-type="as-char" draw:z-index="2" svg:width="13.229166666667cm" svg:height="7.3504114614317cm"><draw:image xlink:href="Pictures/28ff54cfcfa048a785e33a48da2047be.png" xlink:type="simple" xlink:show="embed" xlink:actuate="onLoad"/></draw:frame>
コンピューターの管理→サービスとアプリケーションからWindows Searchを停止させ無効化させます。正直これを常駐させるメリットが一切何も感じられないのですがWin7以降でファイルサーチがうんこになってしまったので別のアプリ探して使ってる始末ですし…システムドライブにSSD使うのが当たり前の昨今では私はWin7でも真っ
先に止めてます。</text:p>
      <text:p text:style-name="Text_20_body">③Storage Deviceの停止
<draw:frame draw:style-name="media" draw:name="3" text:anchor-type="as-char" draw:z-index="3" svg:width="13.229166666667cm" svg:height="7.3504114614317cm"><draw:image xlink:href="Pictures/764191b23c42aa9189e1fea503208b13.png" xlink:type="simple" xlink:show="embed" xlink:actuate="onLoad"/></draw:frame>
コンピューターの管理→サービスとアプリケーションからStorage Deviceを停止させ無効化させます。一体全体何の目的で起動しているのか？？？ことWin10においてはSystem Volume Informationフォルダを強制的に作ることしかないのではないかと思うほどです。</text:p>
      <text:p text:style-name="Text_20_body">引用：
<text:a xlink:type="simple" xlink:href="http://nemuisan.blog.bai.ne.jp/?eid=226693" text:style-name="Internet_20_link" text:visited-style-name="Visited_20_Internet_20_Link">ねむいさんのぶろぐ | いろいろ試す35 -ようやくWindows10環境に手を付ける-</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2::23:58</meta:creation-date>
    <dc:creator>Generated</dc:creator>
    <dc:date>2026-09-14T02::23:58</dc:date>
    <dc:language>en-US</dc:language>
    <meta:editing-cycles>1</meta:editing-cycles>
    <meta:editing-duration>PT0S</meta:editing-duration>
    <dc:title>memo:pc:delsvi</dc:title>
  </office:meta>
</office:document-meta>
</file>