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6b5ac98a7fd792301e3bd94256cf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pc:usbflashlfs"/><text:bookmark-start text:name="__RefHeading___win10で見えるファイルがwin7で見れなくなる_1"/><text:bookmark-start text:name="win10で見えるファイルがwin7で見れなくなる"/>Win10で見えるファイルがWin7で見れなくなる<text:bookmark-end text:name="__RefHeading___win10で見えるファイルがwin7で見れなくなる_1"/><text:bookmark-end text:name="win10で見えるファイルがwin7で見れなくなる"/></text:h>
      <text:p text:style-name="Text_20_body">NTFSにはLFS(ログファイルシステム）バージョンがある。
Win7まではLFS1.1、Win10はLFS2.0 アホなことに下位互換がないので、NT4-Win2000のNTFSバージョン不具合と同じ障害が起きることがある。
(Win7で認識できないからチェックディスクが実行、チェックディスクがファイルシステムを破壊、ファイルが消失）</text:p>
      <text:p text:style-name="Text_20_body">バージョン確認はバッチで次のコマンドを入力</text:p>
      <text:p text:style-name="Preformatted_20_Text">fsutil fsinfo ntfsinfo C:</text:p>
      <text:p text:style-name="Text_20_body">すると下図の位置に表示される。
<draw:frame draw:style-name="media" draw:name="0" text:anchor-type="as-char" draw:z-index="0" svg:width="13.229166666667cm" svg:height="10.019723865878cm"><draw:image xlink:href="Pictures/2b6b5ac98a7fd792301e3bd94256cf8e.png" xlink:type="simple" xlink:show="embed" xlink:actuate="onLoad"/></draw:frame></text:p>
      <text:p text:style-name="Text_20_body">対策方法：</text:p>
      <text:list text:style-name="Numbering_20_1" text:continue-numbering="false">
        <text:list-item>
          <text:p text:style-name="Numbering_20_1_Content_First"> NTFSフォーマットをしない(exFATなど）</text:p>
        </text:list-item>
        <text:list-item>
          <text:p text:style-name="Numbering_20_1_Content"> リムーバブルディスクは必ず「安全な取り外し」を必ず実行する<text:line-break/>（実行するとLFS2.0をLFS1.1に戻してくれる）</text:p>
        </text:list-item>
        <text:list-item>
          <text:p text:style-name="Numbering_20_1_Content"> Win10で勝手にLFS2.0にしない（レジストリ修正、下記レジストリを適用）<text:line-break/>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geshi_registry_header">Windows Registry Editor Version 5.00</text:span><text:line-break/> <text:line-break/><text:span text:style-name="highlight_br0">[</text:span><text:span text:style-name="highlight_kw3">HKEY_LOCAL_MACHINE</text:span>\SYSTEM\CurrentControlSet\Control\FileSystem<text:span text:style-name="highlight_br0">]</text:span><text:line-break/><text:span text:style-name="highlight_geshi_variable">"NtfsDisableLfsDowngrade"</text:span><text:span text:style-name="highlight_sy0">=</text:span><text:span text:style-name="highlight_re3">dword:00000001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高速スタートアップを無効にする。</text:p>
        </text:list-item>
      </text:list>
      <text:p text:style-name="Text_20_body">参考：<text:a xlink:type="simple" xlink:href="https://pcrepair.w-pickup.com/post-5071/" text:style-name="Internet_20_link" text:visited-style-name="Visited_20_Internet_20_Link">Windows7とWindows10でUSBメモリ/外付けHDDを共有するとファイルが見れなくなる原因 | パソコントラブル情報をピックアップ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23:42</meta:creation-date>
    <dc:creator>Generated</dc:creator>
    <dc:date>2026-09-14T02::23:42</dc:date>
    <dc:language>en-US</dc:language>
    <meta:editing-cycles>1</meta:editing-cycles>
    <meta:editing-duration>PT0S</meta:editing-duration>
    <dc:title>memo:pc:usbflashlfs</dc:title>
  </office:meta>
</office:document-meta>
</file>