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d136875fab0b0643d91ae8f136ddcd.png"/>
  <manifest:file-entry manifest:media-type="image/png" manifest:full-path="Pictures/bbd07941bcc090f63c5807bf736f24c8.png"/>
  <manifest:file-entry manifest:media-type="image/png" manifest:full-path="Pictures/f3389e2b8742d83a9490a25d89a2a060.png"/>
  <manifest:file-entry manifest:media-type="image/png" manifest:full-path="Pictures/08fe9628a700d1bd30bb10dd9d8d0754.png"/>
  <manifest:file-entry manifest:media-type="image/png" manifest:full-path="Pictures/789cc84d8fdf46cdf63934d98df9f3be.png"/>
  <manifest:file-entry manifest:media-type="image/png" manifest:full-path="Pictures/b88d79ae1c26eda1309d93598c655c4e.png"/>
  <manifest:file-entry manifest:media-type="image/png" manifest:full-path="Pictures/02e8181084cd8d18386e80a5da3c10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wifipass"/><text:bookmark-start text:name="__RefHeading___wifiのネットワークキー確認方法_1"/><text:bookmark-start text:name="wifiのネットワークキー確認方法"/>WiFiのネットワークキー確認方法<text:bookmark-end text:name="__RefHeading___wifiのネットワークキー確認方法_1"/><text:bookmark-end text:name="wifiのネットワークキー確認方法"/></text:h>
      <text:h text:style-name="Heading_20_2" text:outline-level="2"><text:bookmark-start text:name="__RefHeading___ネットワークセキュリティキーの一般的な確認方法_2"/><text:bookmark-start text:name="ネットワークセキュリティキーの一般的な確認方法"/>ネットワークセキュリティキーの一般的な確認方法<text:bookmark-end text:name="__RefHeading___ネットワークセキュリティキーの一般的な確認方法_2"/><text:bookmark-end text:name="ネットワークセキュリティキーの一般的な確認方法"/></text:h>
      <text:p text:style-name="Text_20_body">まずは、一般的なネットワークセキュリティキーの確認方法を、Windows10の場合でおさらいします。</text:p>
      <text:p text:style-name="Text_20_body">デスクトップ右下のWiFiアイコンをクリックし「ネットワーク設定」をクリックします。
<draw:frame draw:style-name="media" draw:name="0" text:anchor-type="as-char" draw:z-index="0" svg:width="9.286875cm" style:rel-width="100%" svg:height="4.92125cm" style:rel-height="scale"><draw:image xlink:href="Pictures/d8d136875fab0b0643d91ae8f136ddcd.png" xlink:type="simple" xlink:show="embed" xlink:actuate="onLoad"/></draw:frame></text:p>
      <text:p text:style-name="Text_20_body">続いて「アダプターのオプションを変更する」をクリックし、
<draw:frame draw:style-name="media" draw:name="1" text:anchor-type="as-char" draw:z-index="1" svg:width="9.2604166666667cm" style:rel-width="100%" svg:height="8.7577083333333cm" style:rel-height="scale"><draw:image xlink:href="Pictures/bbd07941bcc090f63c5807bf736f24c8.png" xlink:type="simple" xlink:show="embed" xlink:actuate="onLoad"/></draw:frame></text:p>
      <text:p text:style-name="Text_20_body">Wi-Fiを右クリックし「状態」をクリックします。
<draw:frame draw:style-name="media" draw:name="2" text:anchor-type="as-char" draw:z-index="2" svg:width="9.2604166666667cm" style:rel-width="100%" svg:height="5.7679166666667cm" style:rel-height="scale"><draw:image xlink:href="Pictures/f3389e2b8742d83a9490a25d89a2a060.png" xlink:type="simple" xlink:show="embed" xlink:actuate="onLoad"/></draw:frame></text:p>
      <text:p text:style-name="Text_20_body">そして「ワイヤレスのプロパティ」をクリックし、
<draw:frame draw:style-name="media" draw:name="3" text:anchor-type="as-char" draw:z-index="3" svg:width="6.6145833333333cm" style:rel-width="100%" svg:height="8.016875cm" style:rel-height="scale"><draw:image xlink:href="Pictures/08fe9628a700d1bd30bb10dd9d8d0754.png" xlink:type="simple" xlink:show="embed" xlink:actuate="onLoad"/></draw:frame></text:p>
      <text:p text:style-name="Text_20_body">開いたプロパティ画面の「セキュリティ」タブをクリックして、
<draw:frame draw:style-name="media" draw:name="4" text:anchor-type="as-char" draw:z-index="4" svg:width="9.2604166666667cm" style:rel-width="100%" svg:height="5.4504166666667cm" style:rel-height="scale"><draw:image xlink:href="Pictures/789cc84d8fdf46cdf63934d98df9f3be.png" xlink:type="simple" xlink:show="embed" xlink:actuate="onLoad"/></draw:frame></text:p>
      <text:p text:style-name="Text_20_body">パスワードの文字を表示する、のチェックを入れると、セキュリティキーが表示されます。</text:p>
      <text:h text:style-name="Heading_20_2" text:outline-level="2"><text:bookmark-start text:name="__RefHeading___一般的な確認方法の制限_3"/><text:bookmark-start text:name="一般的な確認方法の制限"/>一般的な確認方法の制限<text:bookmark-end text:name="__RefHeading___一般的な確認方法の制限_3"/><text:bookmark-end text:name="一般的な確認方法の制限"/></text:h>
      <text:p text:style-name="Text_20_body">この方法は通常のWindowsの機能で確認できますが、<text:span text:style-name="Strong_20_Emphasis">現在接続している</text:span>WiFiネットワークのセキュリティキーしか確認できません。</text:p>
      <text:p text:style-name="Text_20_body">相談されている実家のWiFiには当然つながっていないので、この方法では調べることはできません。</text:p>
      <text:h text:style-name="Heading_20_2" text:outline-level="2"><text:bookmark-start text:name="__RefHeading___接続していないネットワークのセキュリティキーの確認方法_4"/><text:bookmark-start text:name="接続していないネットワークのセキュリティキーの確認方法"/>接続していないネットワークのセキュリティキーの確認方法<text:bookmark-end text:name="__RefHeading___接続していないネットワークのセキュリティキーの確認方法_4"/><text:bookmark-end text:name="接続していないネットワークのセキュリティキーの確認方法"/></text:h>
      <text:p text:style-name="Text_20_body">接続していないネットワークでセキュリティキーを確認する簡単な方法は、フリーソフトによる方法だと思います。
使ったソフトは、WirelessKeyViewというソフトです。
<text:a xlink:type="simple" xlink:href="http://www.nirsoft.net/utils/wireless_key.html" text:style-name="Internet_20_link" text:visited-style-name="Visited_20_Internet_20_Link">こちらのページ</text:a>からダウロードできます。</text:p>
      <text:p text:style-name="Text_20_body">WiFiネットワークは、一度セキュリティキーを入力して接続したら、2度目以降はキーを入力しなくても接続できます。
ということは、当然PC内には接続したことのある全てのWiFiネットワークについて、セキュリティキーは記録されているはずです。
Windowsの通常の操作では表示できませんが、WirelessKeyViewを使うと、接続していないネットワークの分も含めて、PCに記録されている全てのキーを表示できます。</text:p>
      <text:p text:style-name="Text_20_body">インストール不要で、実行ファイルを管理者権限で起動するだけで、ネットワークセキュリティキーの表示ができます。
<draw:frame draw:style-name="media" draw:name="5" text:anchor-type="as-char" draw:z-index="5" svg:width="9.2604166666667cm" style:rel-width="100%" svg:height="6.985cm" style:rel-height="scale"><draw:image xlink:href="Pictures/b88d79ae1c26eda1309d93598c655c4e.png" xlink:type="simple" xlink:show="embed" xlink:actuate="onLoad"/></draw:frame></text:p>
      <text:h text:style-name="Heading_20_2" text:outline-level="2"><text:bookmark-start text:name="__RefHeading___さらなる問題点_5"/><text:bookmark-start text:name="さらなる問題点"/>さらなる問題点<text:bookmark-end text:name="__RefHeading___さらなる問題点_5"/><text:bookmark-end text:name="さらなる問題点"/></text:h>
      <text:p text:style-name="Text_20_body">このソフトを使っても、今回の場合はさらにハードルがありました。
前回実家のWiFiに接続したとき、CF-J10はまだWindows7でした。</text:p>
      <text:p text:style-name="Text_20_body">CF-J10をWindows10にアップグレードしたことはこちらの記事で紹介しましたが、不具合を避けるために「何も引き継がない」設定でインストールしました。
ですので、Windows10にアップデート後のCF-J10には、Windows7のときに接続したネットワークセキュリティキーは記録されていません。</text:p>
      <text:p text:style-name="Text_20_body">そこで、Windows7のときに取って置いたシステムイメージバックアップを使って、Windows7時のCF-J10の状態を再現し、そこでWirelessKeyViewを使ってキーを表示させることになります。</text:p>
      <text:h text:style-name="Heading_20_2" text:outline-level="2"><text:bookmark-start text:name="__RefHeading___pcの過去の状態を再現する方法_6"/><text:bookmark-start text:name="pcの過去の状態を再現する方法"/>PCの過去の状態を再現する方法<text:bookmark-end text:name="__RefHeading___pcの過去の状態を再現する方法_6"/><text:bookmark-end text:name="pcの過去の状態を再現する方法"/></text:h>
      <text:p text:style-name="Text_20_body">システムイメージバックアップを使えば、その時点のPCの状態を再現することが可能です。
しかし、システムイメージバックアップを適用して過去の状態を復元し、PCを完全に昔の状態に戻してしまうのは、ちょっと気が引けます。</text:p>
      <text:p text:style-name="Text_20_body">また今の状態に戻す必要があるため、最新の状態のシステムイメージバックアップを取っておいて、再度適用することになるので面倒です。
そこで、今回はVirtualboxを使って仮想マシン上で再現しました。</text:p>
      <text:p text:style-name="Text_20_body">こちらの記事でそのときの作業を紹介しています。この時の記事にある、作業が必要だった理由とは、今回の記事のことです。</text:p>
      <text:h text:style-name="Heading_20_2" text:outline-level="2"><text:bookmark-start text:name="__RefHeading___昔のpcの状態からネットワークセキュリティキーを取得_7"/><text:bookmark-start text:name="昔のpcの状態からネットワークセキュリティキーを取得"/>昔のPCの状態からネットワークセキュリティキーを取得<text:bookmark-end text:name="__RefHeading___昔のpcの状態からネットワークセキュリティキーを取得_7"/><text:bookmark-end text:name="昔のpcの状態からネットワークセキュリティキーを取得"/></text:h>
      <text:p text:style-name="Text_20_body">VirtualboxでWindows7時のPCの状態を再現したのち、ダウンロードしておいたWirelessKeyViewをコピーして、実行しました。
<draw:frame draw:style-name="media" draw:name="6" text:anchor-type="as-char" draw:z-index="6" svg:width="11.90625cm" svg:height="8.9429166666667cm"><draw:image xlink:href="Pictures/02e8181084cd8d18386e80a5da3c107f.png" xlink:type="simple" xlink:show="embed" xlink:actuate="onLoad"/></draw:frame></text:p>
      <text:p text:style-name="Text_20_body">無事、ネットワークセキュリティキーの取得に成功し、実家に報告しました。やれやれ・・</text:p>
      <text:h text:style-name="Heading_20_2" text:outline-level="2"><text:bookmark-start text:name="__RefHeading___引用元_8"/><text:bookmark-start text:name="引用元"/>引用元<text:bookmark-end text:name="__RefHeading___引用元_8"/><text:bookmark-end text:name="引用元"/></text:h>
      <text:p text:style-name="Text_20_body"><text:a xlink:type="simple" xlink:href="http://fanblogs.jp/honeycome/archive/80/0" text:style-name="Internet_20_link" text:visited-style-name="Visited_20_Internet_20_Link">WiFiのネットワークセキュリティキーを忘れたときの対処法: 家庭部PC科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2::55:04</meta:creation-date>
    <dc:creator>Generated</dc:creator>
    <dc:date>2026-09-13T22::55:04</dc:date>
    <dc:language>en-US</dc:language>
    <meta:editing-cycles>1</meta:editing-cycles>
    <meta:editing-duration>PT0S</meta:editing-duration>
    <dc:title>memo:pc:wifipass</dc:title>
  </office:meta>
</office:document-meta>
</file>