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mo:wiki:uncopen"/><text:bookmark-start text:name="__RefHeading___uncリンクをエクスプローラーで開く_1"/><text:bookmark-start text:name="uncリンクをエクスプローラーで開く"/>UNCリンクをエクスプローラーで開く<text:bookmark-end text:name="__RefHeading___uncリンクをエクスプローラーで開く_1"/><text:bookmark-end text:name="uncリンクをエクスプローラーで開く"/></text:h>
      <text:p text:style-name="Text_20_body">UNCリンクとは、ローカルネットワークのアドレスで、<text:span text:style-name="Source_20_Text">\\server\sharefolder\</text:span>のようなアドレス。
ファイルサーバーとかNASに該当する。これをクリックしても、エクスプローラーで開くことはできない。
これは昔流行ったコンピューターウイルスに、このシステムを悪用したものがあった為制限されていると聞いている。
ただしカスタムURLスキームとしてブラウザに登録して回避する方法がある。
<text:a xlink:type="simple" xlink:href="https://www.google.co.jp/search?q=URLスキーム　エクスプローラー" text:style-name="Internet_20_link" text:visited-style-name="Visited_20_Internet_20_Link">URLスキーム　エクスプローラー</text:a></text:p>
      <text:p text:style-name="Text_20_body">まずはSMBLinkプラグインをDokuwikiにインストールす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4::20:33</meta:creation-date>
    <dc:creator>Generated</dc:creator>
    <dc:date>2026-09-14T04::20:33</dc:date>
    <dc:language>en-US</dc:language>
    <meta:editing-cycles>1</meta:editing-cycles>
    <meta:editing-duration>PT0S</meta:editing-duration>
    <dc:title>memo:wiki:uncopen</dc:title>
  </office:meta>
</office:document-meta>
</file>