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トップページ_1"/><text:bookmark-start text:name="トップページ"/>トップページ<text:bookmark-end text:name="__RefHeading___トップページ_1"/><text:bookmark-end text:name="トップページ"/></text:h>
      <text:p text:style-name="Text_20_body"><text:a xlink:type="simple" xlink:href="http://deepsky.jp/wiki/doku.php?id=start" text:style-name="Internet_20_link" text:visited-style-name="Visited_20_Internet_20_Link">ようこそ</text:a></text:p>
      <text:h text:style-name="Heading_20_2" text:outline-level="2"><text:bookmark-start text:name="__RefHeading___mikroc辞典_2"/><text:bookmark-start text:name="mikroc辞典"/>MikroC辞典<text:bookmark-end text:name="__RefHeading___mikroc辞典_2"/><text:bookmark-end text:name="mikroc辞典"/></text:h>
      <text:p text:style-name="Text_20_body"><text:a xlink:type="simple" xlink:href="http://deepsky.jp/wiki/doku.php?id=elechobby:picdic:picdic" text:style-name="Internet_20_link" text:visited-style-name="Visited_20_Internet_20_Link">はじめにお読みください</text:a>
<text:a xlink:type="simple" xlink:href="http://deepsky.jp/wiki/doku.php?id=elechobby:picdic:pic16f88:pic16f88" text:style-name="Internet_20_link" text:visited-style-name="Visited_20_Internet_20_Link">PIC16F88</text:a>
<text:a xlink:type="simple" xlink:href="http://deepsky.jp/wiki/doku.php?id=elechobby:picdic:pic12f683:pic12f683" text:style-name="Internet_20_link" text:visited-style-name="Visited_20_Internet_20_Link">PIC12F683</text:a>
<text:a xlink:type="simple" xlink:href="http://deepsky.jp/wiki/doku.php?id=elechobby:picdic:otherpic:otherpic" text:style-name="Internet_20_link" text:visited-style-name="Visited_20_Internet_20_Link">その他PIC</text:a></text:p>
      <text:h text:style-name="Heading_20_1" text:outline-level="1"><text:bookmark-start text:name="__RefHeading___電子工作_3"/><text:bookmark-start text:name="電子工作"/>電子工作<text:bookmark-end text:name="__RefHeading___電子工作_3"/><text:bookmark-end text:name="電子工作"/></text:h>
      <text:p text:style-name="Text_20_body"><text:a xlink:type="simple" xlink:href="http://deepsky.jp/wiki/doku.php?id=elechobby:elechobby" text:style-name="Internet_20_link" text:visited-style-name="Visited_20_Internet_20_Link">電子工作</text:a></text:p>
      <text:h text:style-name="Heading_20_2" text:outline-level="2"><text:bookmark-start text:name="__RefHeading___home_assistant_4"/><text:bookmark-start text:name="home_assistant"/>Home Assistant<text:bookmark-end text:name="__RefHeading___home_assistant_4"/><text:bookmark-end text:name="home_assistant"/></text:h>
      <text:p text:style-name="Text_20_body"><text:a xlink:type="simple" xlink:href="http://deepsky.jp/wiki/doku.php?id=ha:ha" text:style-name="Internet_20_link" text:visited-style-name="Visited_20_Internet_20_Link">Home Assistant</text:a></text:p>
      <text:p text:style-name="Text_20_body">&lt;p&gt;ホームアイコン: <text:span text:style-name="Plugin_Wrap_Span_"/>&lt;/p&gt;
&lt;p&gt;カメラアイコン: <text:span text:style-name="Plugin_Wrap_Span_"/>&lt;/p&gt;</text:p>
      <text:h text:style-name="Heading_20_2" text:outline-level="2"><text:bookmark-start text:name="__RefHeading___カメラ記録_5"/><text:bookmark-start text:name="カメラ記録"/>カメラ記録<text:bookmark-end text:name="__RefHeading___カメラ記録_5"/><text:bookmark-end text:name="カメラ記録"/></text:h>
      <text:p text:style-name="Text_20_body"><text:a xlink:type="simple" xlink:href="http://deepsky.jp/wiki/doku.php?id=camera:camera" text:style-name="Internet_20_link" text:visited-style-name="Visited_20_Internet_20_Link">撮影記録</text:a></text:p>
      <text:h text:style-name="Heading_20_2" text:outline-level="2"><text:bookmark-start text:name="__RefHeading___その他メモ_6"/><text:bookmark-start text:name="その他メモ"/>その他メモ<text:bookmark-end text:name="__RefHeading___その他メモ_6"/><text:bookmark-end text:name="その他メモ"/></text:h>
      <text:p text:style-name="Text_20_body"><text:a xlink:type="simple" xlink:href="http://deepsky.jp/wiki/doku.php?id=memo:memo" text:style-name="Internet_20_link" text:visited-style-name="Visited_20_Internet_20_Link">その他メモ</text:a></text:p>
      <text:h text:style-name="Heading_20_2" text:outline-level="2"><text:bookmark-start text:name="__RefHeading___個人メモ_7"/><text:bookmark-start text:name="個人メモ"/>個人メモ<text:bookmark-end text:name="__RefHeading___個人メモ_7"/><text:bookmark-end text:name="個人メモ"/></text:h>
      <text:p text:style-name="Text_20_body"><text:a xlink:type="simple" xlink:href="http://deepsky.jp/wiki/doku.php?id=user:htmikan:htmikan" text:style-name="Internet_20_link" text:visited-style-name="Visited_20_Internet_20_Link">仮版保管庫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0::00:35</meta:creation-date>
    <dc:creator>Generated</dc:creator>
    <dc:date>2026-09-13T20::00:35</dc:date>
    <dc:language>en-US</dc:language>
    <meta:editing-cycles>1</meta:editing-cycles>
    <meta:editing-duration>PT0S</meta:editing-duration>
    <dc:title>sidebar</dc:title>
  </office:meta>
</office:document-meta>
</file>